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application_linear_motor"/><text:bookmark-start text:name="__RefHeading___einsatzbereich_1"/><text:bookmark-start text:name="einsatzbereich"/>Einsatzbereich<text:bookmark-end text:name="__RefHeading___einsatzbereich_1"/><text:bookmark-end text:name="einsatzbereich"/></text:h>
      <text:p text:style-name="Text_20_body">Moderne Hochleistungsproduktionsanlagen erfordern zunehmend numerisch gesteuerte Bewegungen mit extremer Leistung in Bezug auf Beschleunigung, Geschwindigkeit und Präzision. Herkömmliche Systeme — ein rotierender Elektromotor plus mechanische Übertragungselemente (Getriebe, Riemenantriebe oder Zahnstangen) — können diese Anforderungen nur mit großem Aufwand erfüllen.</text:p>
      <text:p text:style-name="Text_20_body">In vielen Fällen ist die lineare Direktantriebstechnologie eine optimale Alternative mit erheblichen Vorteilen:</text:p>
      <table:table table:style-name="Table">
        <table:table-column/>
        <table:table-column/>
        <table:table-row>
          <table:table-cell office:value-type="string" table:style-name="tablecell">
            <text:p text:style-name="tablealignleft"><text:span text:style-name="Strong_20_Emphasis">Vorteil</text:span> </text:p>
          </table:table-cell>
          <table:table-cell office:value-type="string" table:style-name="tablecell">
            <text:p text:style-name="tablealignleft"><text:span text:style-name="Strong_20_Emphasis">Beschreibung</text:span> </text:p>
          </table:table-cell>
        </table:table-row>
        <table:table-row>
          <table:table-cell office:value-type="string" table:style-name="tablecell">
            <text:p text:style-name="tablealignleft">Hohe Geschwindigkeit und Beschleunigung</text:p>
          </table:table-cell>
          <table:table-cell office:value-type="string" table:style-name="tablecell">
            <text:p text:style-name="tablealignleft">Ermöglicht extrem schnelle und dynamische Bewegungen</text:p>
          </table:table-cell>
        </table:table-row>
        <table:table-row>
          <table:table-cell office:value-type="string" table:style-name="tablecell">
            <text:p text:style-name="tablealignleft">Ausgezeichnete Regelqualität und Positionierverhalten</text:p>
          </table:table-cell>
          <table:table-cell office:value-type="string" table:style-name="tablecell">
            <text:p text:style-name="tablealignleft">Sehr hohe Präzision und Wiederholgenauigkeit</text:p>
          </table:table-cell>
        </table:table-row>
        <table:table-row>
          <table:table-cell office:value-type="string" table:style-name="tablecell">
            <text:p text:style-name="tablealignleft">Direkte Kraftübertragung</text:p>
          </table:table-cell>
          <table:table-cell office:value-type="string" table:style-name="tablecell">
            <text:p text:style-name="tablealignleft">Keine mechanischen Übertragungselemente wie Kugelgewindetriebe, Zahnriemen oder Zahnstangen</text:p>
          </table:table-cell>
        </table:table-row>
        <table:table-row>
          <table:table-cell office:value-type="string" table:style-name="tablecell">
            <text:p text:style-name="tablealignleft">Wartungsfreier Antrieb</text:p>
          </table:table-cell>
          <table:table-cell office:value-type="string" table:style-name="tablecell">
            <text:p text:style-name="tablealignleft">Keine Verschleißteile am Motor</text:p>
          </table:table-cell>
        </table:table-row>
        <table:table-row>
          <table:table-cell office:value-type="string" table:style-name="tablecell">
            <text:p text:style-name="tablealignleft">Vereinfachte Maschinenstruktur</text:p>
          </table:table-cell>
          <table:table-cell office:value-type="string" table:style-name="tablecell">
            <text:p text:style-name="tablealignleft">Weniger Komponenten, einfachere Integration</text:p>
          </table:table-cell>
        </table:table-row>
        <table:table-row>
          <table:table-cell office:value-type="string" table:style-name="tablecell">
            <text:p text:style-name="tablealignleft">Hohe statische und dynamische Laststeifigkeit</text:p>
          </table:table-cell>
          <table:table-cell office:value-type="string" table:style-name="tablecell">
            <text:p text:style-name="tablealignleft">Robust und stabil unter Last</text:p>
          </table:table-cell>
        </table:table-row>
      </table:table>
      <text:p text:style-name="Text_20_body">Da der Antrieb direkt in die Maschine eingebaut wird, gibt es keine verschleißenden mechanischen Komponenten. Das Ergebnis ist ein Antriebsstrang ohne oder mit minimalem Spiel, der eine sehr hohe Regelqualität ermöglicht — Verstärkungen im Lageregelkreis (Kv-Faktor) von mehr als 20 m/min/mm. Bei herkömmlichen elektromagnetischen Systemen führen Positionieraufgaben mit hohen Vorschubgeschwindigkeiten oder stark beschleunigte Kurzhubbewegungen in schneller Folge zu vorzeitigem Verschleiß mechanischer Teile und damit zu Ausfällen und erheblichen Kosten. In diesen Anwendungen bieten lineare Direktantriebe entscheidende Vorteile.</text:p>
      <text:p text:style-name="Text_20_body">Angesichts der oben genannten Vorteile sind folgende Anwendungen für lineare synchronische Direktantriebe geeignet:</text:p>
      <table:table table:style-name="Table">
        <table:table-column/>
        <table:table-row>
          <table:table-cell office:value-type="string" table:style-name="tablecell">
            <text:p text:style-name="tablealignleft"><text:span text:style-name="Strong_20_Emphasis">Anwendung</text:span> </text:p>
          </table:table-cell>
        </table:table-row>
        <table:table-row>
          <table:table-cell office:value-type="string" table:style-name="tablecell">
            <text:p text:style-name="tablealignleft">Hochgeschwindigkeitsschneiden in Transferstraßen und Bearbeitungszentren</text:p>
          </table:table-cell>
        </table:table-row>
        <table:table-row>
          <table:table-cell office:value-type="string" table:style-name="tablecell">
            <text:p text:style-name="tablealignleft">Schleifen von Nockenwellen und Kurbelwellen</text:p>
          </table:table-cell>
        </table:table-row>
        <table:table-row>
          <table:table-cell office:value-type="string" table:style-name="tablecell">
            <text:p text:style-name="tablealignleft">Lasermaterialbearbeitung</text:p>
          </table:table-cell>
        </table:table-row>
        <table:table-row>
          <table:table-cell office:value-type="string" table:style-name="tablecell">
            <text:p text:style-name="tablealignleft">Präzisions- und Hochpräzisionsbearbeitung</text:p>
          </table:table-cell>
        </table:table-row>
        <table:table-row>
          <table:table-cell office:value-type="string" table:style-name="tablecell">
            <text:p text:style-name="tablealignleft">Blechbearbeitung</text:p>
          </table:table-cell>
        </table:table-row>
        <table:table-row>
          <table:table-cell office:value-type="string" table:style-name="tablecell">
            <text:p text:style-name="tablealignleft">Materialhandhabung, Textil- und Verpackungsmaschinen</text:p>
          </table:table-cell>
        </table:table-row>
        <table:table-row>
          <table:table-cell office:value-type="string" table:style-name="tablecell">
            <text:p text:style-name="tablealignleft">Freiformflächenbearbeitung</text:p>
          </table:table-cell>
        </table:table-row>
        <table:table-row>
          <table:table-cell office:value-type="string" table:style-name="tablecell">
            <text:p text:style-name="tablealignleft">Holzbearbeitung</text:p>
          </table:table-cell>
        </table:table-row>
        <table:table-row>
          <table:table-cell office:value-type="string" table:style-name="tablecell">
            <text:p text:style-name="tablealignleft">Bearbeitung von Leiterplatten</text:p>
          </table:table-cell>
        </table:table-row>
        <table:table-row>
          <table:table-cell office:value-type="string" table:style-name="tablecell">
            <text:p text:style-name="tablealignleft">…und viele weitere</text:p>
          </table:table-cell>
        </table:table-row>
      </table:table>
      <text:p text:style-name="Text_20_body">Durch eine praktische Kombination von Motortechnologie und intelligenten digitalen Antriebsreglern bietet die lineare Direktantriebstechnik neue Lösungen mit deutlich besserer Leistung. Der aktuelle Entwicklungsstand der synchronen Lineartechnik von NILAB ermöglicht einen sehr hohen Kraftbereich: Vorschubantriebssysteme von einem Bruchteil von N bis 27000 N pro Motor und Geschwindigkeiten bis 270 m/m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2T13::17:36</meta:creation-date>
    <dc:creator>Generated</dc:creator>
    <dc:date>2026-09-12T13::17:36</dc:date>
    <dc:language>en-US</dc:language>
    <meta:editing-cycles>1</meta:editing-cycles>
    <meta:editing-duration>PT0S</meta:editing-duration>
    <dc:title>de:application_linear_motor</dc:title>
  </office:meta>
</office:document-meta>
</file>