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dc004e5a4f86b85192bc3df7deaa3c5e.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e:force_speed_curve"/><text:bookmark-start text:name="__RefHeading___kraft-geschwindigkeits-kurve_1"/><text:bookmark-start text:name="kraft-geschwindigkeits-kurve"/>Kraft-Geschwindigkeits-Kurve<text:bookmark-end text:name="__RefHeading___kraft-geschwindigkeits-kurve_1"/><text:bookmark-end text:name="kraft-geschwindigkeits-kurve"/></text:h>
      <text:p text:style-name="Text_20_body">Die charakteristische Kraft-Geschwindigkeits-Kurve unten zeigt die Grenzkurve. Die Form dieser charakteristischen Kurven wird durch die DC-Zwischenkreisspannung und die motorspezifischen Daten, z. B. Induktivität, Widerstand und die Motorkonstanten, definiert. Eine Änderung der DC-Zwischenkreisspannung (verschiedene Antriebe, Netzteile oder Versorgungsspannungen) und/oder die Verwendung unterschiedlicher Motorwicklungen erzeugt unterschiedliche charakteristische Kurven.</text:p>
      <text:p text:style-name="Text_20_body"><draw:frame draw:style-name="media" draw:name="force_speed_curve.jpg Legend" text:anchor-type="as-char" draw:z-index="0" svg:width="21.166666666667cm" style:rel-width="100%"><draw:text-box><text:p text:style-name="legendcenter"><draw:frame draw:style-name="media" draw:name="force_speed_curve.jpg" text:anchor-type="as-char" draw:z-index="0" svg:width="21.166666666667cm" style:rel-width="100%" svg:height="14.525625cm" style:rel-height="scale"><draw:image xlink:href="Pictures/dc004e5a4f86b85192bc3df7deaa3c5e.jpg" xlink:type="simple" xlink:show="embed" xlink:actuate="onLoad"/></draw:frame>force_speed_curve.jpg</text:p></draw:text-box></draw:frame></text:p>
      <text:p text:style-name="Text_20_body">Mit zunehmender Geschwindigkeit wird die verfügbare DC-Zwischenkreisspannung durch die Gegen-EMK des Motors reduziert. Dies führt zu einer Verringerung der maximalen Vorschubkraft bei höheren Geschwindigkeiten. Die charakteristischen Kurven sind bis zur kontinuierlichen Nennkraft spezifiziert. Die Geschwindigkeit, die der kontinuierlichen Nennkraft entspricht, wird Nenngeschwindigkeit vNC genannt.</text:p>
      <text:p text:style-name="Text_20_body"><text:span text:style-name="Strong_20_Emphasis">Hinweis:</text:span> Wenn sich die Anschluss- oder Netzspannungen unterscheiden, können die angegebenen charakteristischen Kurven linear entsprechend den vorhandenen Spannungen umgerechnet werden. Bei Motoren, die mit einer ungeregelten DC-Zwischenkreisspannung versorgt werden, müssen Spannungsabfälle — z. B. durch gleichzeitige Beschleunigung mehrerer Achsen — berücksichtigt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3::21:27</meta:creation-date>
    <dc:creator>Generated</dc:creator>
    <dc:date>2026-09-12T13::21:27</dc:date>
    <dc:language>en-US</dc:language>
    <meta:editing-cycles>1</meta:editing-cycles>
    <meta:editing-duration>PT0S</meta:editing-duration>
    <dc:title>de:force_speed_curve</dc:title>
  </office:meta>
</office:document-meta>
</file>