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e:glossary"/><text:bookmark-start text:name="__RefHeading___glossar_1"/><text:bookmark-start text:name="glossar"/>Glossar<text:bookmark-end text:name="__RefHeading___glossar_1"/><text:bookmark-end text:name="glossar"/></text:h>
      <text:p text:style-name="Text_20_body"><text:span text:style-name="Strong_20_Emphasis">Absoluter Bewegungsbefehl:</text:span> Ein Bewegungsbefehl, der von einer festen Nullposition referenziert wird.<text:line-break/>
<text:span text:style-name="Strong_20_Emphasis">Beschleunigung:</text:span> Änderung der Geschwindigkeit als Funktion der Zeit, von langsamer zu schneller.<text:line-break/>
<text:span text:style-name="Strong_20_Emphasis">Genauigkeit:</text:span> Differenz zwischen der erwarteten Position und der erreichten Position.<text:line-break/>
<text:span text:style-name="Strong_20_Emphasis">Gegen-EMK:</text:span> Die Spitzenspannung zwischen zwei Phasen, die erzeugt wird, wenn sich der Motor mit einer Geschwindigkeit von 1 m/s bewegt.<text:line-break/>
<text:span text:style-name="Strong_20_Emphasis">Spiel (Backlash):</text:span> Die nicht reagierende verlorene Bewegung zwischen einer Antriebsschraube und ihrer Mutter, die beim Richtungswechsel auftritt.<text:line-break/>
<text:span text:style-name="Strong_20_Emphasis">Bürstenloser Servomotor:</text:span> Eine Klasse von Servomotoren, die elektronische Kommutierung der Phasenströme anstelle von elektromechanischer (Bürsten-)Kommutierung verwendet.<text:line-break/>
<text:span text:style-name="Strong_20_Emphasis">Kragende Last:</text:span> Eine Last, deren Massenschwerpunkt vom Ausgleichspunkt eines Lagersystems versetzt ist.<text:line-break/>
<text:span text:style-name="Strong_20_Emphasis">Geschlossener Regelkreis:</text:span> Ein Regelungsschema, das Rückkopplung verwendet, um Position und/oder Geschwindigkeit relativ zum befohlenen (Referenz-)Wert zu regeln.<text:line-break/>
<text:span text:style-name="Strong_20_Emphasis">Cogging (Rastmoment):</text:span> Ein Begriff zur Beschreibung ungleichmäßiger Winkelgeschwindigkeit. Cogging tritt als Ruckartigkeit auf, besonders bei niedrigen Geschwindigkeiten, verursacht durch Kraftänderungen bei niedriger Geschwindigkeit aufgrund magnetischer “Rast”-Kräfte, die durch die Relativbewegung zwischen den Permanentmagneten eines Motors und seinen Wicklungen mit Eisenkern erzeugt werden.<text:line-break/>
<text:span text:style-name="Strong_20_Emphasis">Kommutierung:</text:span> Die Schaltsequenz der Antriebsspannung in die Motorphasenwicklungen, die für kontinuierliche Motorbewegung erforderlich ist. Ein bürstenbehafteter Motor verlässt sich auf Bürsten-/Kontakt, um die Wicklungen mechanisch zu schalten. Ein bürstenloser Linearmotor benötigt eine Vorrichtung, die die Position des Läufers relativ zur Welle erfasst und diese Daten an einen Antrieb liefert, der die nächste Schaltsequenz bestimmt.<text:line-break/>
<text:span text:style-name="Strong_20_Emphasis">Kommutierung, Sinusförmig:</text:span> Die drei Phasenströme, die an einen Motor angelegt werden, folgen eng der Sinuswellenform der natürlichen Gegen-EMK des Motors und bieten dadurch die geringste Geschwindigkeitswelligkeit und die gleichmäßigste Bewegung. Dies ist ein sehr wichtiger Faktor für Scanning-Anwendungen. Die sinusförmige Kommutierung wird elektronisch im Servo-Controller erzeugt.<text:line-break/>
<text:span text:style-name="Strong_20_Emphasis">Kommutierung, Trapezförmig:</text:span> Die drei Phasenströme, die an einen Motor angelegt werden, ähneln einem trapezförmigen Profil. Eine leichte Kraftwelligkeit ist aufgrund der Abweichung zwischen der dreiphasigen trapezförmigen Form und der Sinuswellenform der Gegen-EMK des Motors vorhanden. Die trapezförmige Kommutierung wird typischerweise durch Hall-Effekt-Sensoren erzeugt, die nahe der beweglichen Spulen des Motors angebracht sind. Sie ist für die meisten Hochgeschwindigkeitsbewegungsanwendungen geeignet.<text:line-break/>
<text:span text:style-name="Strong_20_Emphasis">Dauerstrom:</text:span> Der Strom, der erforderlich ist, um die Motorphasen auf ihre maximale Betriebstemperatur zu erwärmen, wenn die Umgebungstemperatur 25°C beträgt, der Motor sich nicht bewegt und keine Kühlung vorhanden ist.<text:line-break/>
<text:span text:style-name="Strong_20_Emphasis">Dauerkraft:</text:span> Die Kraft, die erzeugt wird, wenn der Dauerstrom an den Motor angelegt wird. Sie ist das Produkt aus Kraftkonstante und Dauerstrom. Der Motor bewegt sich nicht und es gibt keine Kühlung.<text:line-break/>
<text:span text:style-name="Strong_20_Emphasis">Dauerbetriebsspannung:</text:span> Die maximal zulässige Dauerbetriebsspannung zwischen zwei beliebigen Phasen oder zwischen einer beliebigen Phase und der Motor-Schutzerde.<text:line-break/>
<text:span text:style-name="Strong_20_Emphasis">Zählwerte pro Meter:</text:span> Entspricht 1 geteilt durch die Encoder-Auflösung.<text:line-break/>
<text:span text:style-name="Strong_20_Emphasis">Koeffizient der kinetischen Reibung (μk):</text:span> Der proportionale Wert der Kraft, die erforderlich ist, um die Bewegung relativ zur Normalkraft der bewegten Masse aufrechtzuerhalten.<text:line-break/>
<text:span text:style-name="Strong_20_Emphasis">Koeffizient der statischen Reibung (μs):</text:span> Der proportionale Wert der Kraft, die erforderlich ist, um die statische Reibung relativ zur Normalkraft der zu bewegenden Masse zu überwinden.<text:line-break/>
<text:span text:style-name="Strong_20_Emphasis">Cosinusfehler:</text:span> Resultiert aus einer parallelen Fehlausrichtung zwischen einem Linearlagersystem und dem linearen Rückkopplungselement.<text:line-break/>
<text:span text:style-name="Strong_20_Emphasis">Strom:</text:span> Der Wert des Stroms, wenn zwei Motorphasen verbunden sind und ein Strom zwischen diesen beiden Phasen und der dritten geleitet wird. Zum Beispiel bedeutet ein Strom von 1 Ampere, dass 1 Ampere in einer Phase und 0,5 Ampere in jeder der anderen beiden Phasen fließt.<text:line-break/>
<text:span text:style-name="Strong_20_Emphasis">Strom-/Drehmoment-Verstärker:</text:span> Verstärker, die eine Kraft proportional zum Befehlssignal erzeugen. Die Geschwindigkeit, mit der sich der Motor bewegt, wird daher vollständig vom externen Servo-Controller gesteuert. Der häufigste Typ programmierbarer digitaler Servo-Controller, der mit Stromverstärkern verwendet wird, verwendet einen PIDF-Algorithmus zur Positionsregelung.<text:line-break/>
<text:span text:style-name="Strong_20_Emphasis">Verzögerung:</text:span> Änderung der Geschwindigkeit als Funktion der Zeit, von schneller zu langsamer.<text:line-break/>
<text:span text:style-name="Strong_20_Emphasis">Einschaltdauer, Bewegung:</text:span> Der Prozentsatz der Zeit in Bewegung relativ zur Gesamtzeit: (Bewegungszeit ÷ Gesamtzeit) × 100%.<text:line-break/>
<text:span text:style-name="Strong_20_Emphasis">Motorbetriebsleistung:</text:span> Das Verhältnis der Anwendungsprozessleistung zur Dauergrenzleistung des Motors, ausgedrückt als [(IRMS ÷ ICont)² × 100%]. Dieser Wert sollte für längere Zeit 100% nicht überschreiten.<text:line-break/>
<text:span text:style-name="Strong_20_Emphasis">Elektrische Zeitkonstante:</text:span> Die Zeit, die ein sprungförmiger Stromeingang am Motor benötigt, um 63,2% seines Wertes zu erreichen.<text:line-break/>
<text:span text:style-name="Strong_20_Emphasis">Encoder:</text:span> Ein Positionssensor, der mechanische Bewegung in elektronische Signale umwandelt, die zur Überwachung von Position oder Geschwindigkeit verwendet werden.<text:line-break/>
<text:span text:style-name="Strong_20_Emphasis">Ebenheit:</text:span> Die Abweichung von der theoretisch perfekten Bewegungslinie, gemessen als Verschiebung in der vertikalen Ebene. Beachten Sie, dass der Rahmen oder die Montagefläche, an der das Modul oder Portalsystem befestigt ist, die Ebenheit des Systems beeinflusst.<text:line-break/>
<text:span text:style-name="Strong_20_Emphasis">Reibung:</text:span> Widerstand gegen Bewegung zwischen zwei sich berührenden Oberflächen.<text:line-break/>
<text:span text:style-name="Strong_20_Emphasis">Kraftkonstante:</text:span> Die Kraft, die erzeugt wird, wenn 1 Ampere in eine Phase fließt und 0,5 Ampere aus den verbleibenden zwei Phasen herausfließt.<text:line-break/>
<text:span text:style-name="Strong_20_Emphasis">Läufer (Forcer):</text:span> Die Spulenanordnung des Linearmotors. Sie ist typischerweise in einer von fünf Konfigurationen erhältlich: D (zwei Wicklungssätze), T (drei Wicklungssätze), Q (vier Wicklungssätze), H (sechs Wicklungssätze), S (ein Wicklungssatz) oder X (acht Wicklungssätze).<text:line-break/>
<text:span text:style-name="Strong_20_Emphasis">Hall-Sensoren:</text:span> Eine Rückkopplungsvorrichtung, die in einigen bürstenlosen Servosystemen verwendet wird, um dem Verstärker Informationen zur elektronischen Kommutierung des Motors zu liefern. In einem Linearmotor erfassen die Hall-Sensoren die Position des Läufers und senden ein Signal an den Treiber, um die nächste sequentielle Wicklung einzuschalten (der Prozess der Kommutierung), was lineare Bewegung verursacht.<text:line-break/>
<text:span text:style-name="Strong_20_Emphasis">Hysterese:</text:span> Die nicht reagierende verlorene Bewegung, die beim Richtungswechsel auftreten kann. Der Gesamtfehler resultiert aus vielen beitragenden Faktoren (Spiel, Elastizität der Struktur usw.).<text:line-break/>
<text:span text:style-name="Strong_20_Emphasis">Inkrementaler Bewegungsbefehl:</text:span> Ein Bewegungsbefehl, der von der aktuellen Position referenziert wird.<text:line-break/>
<text:span text:style-name="Strong_20_Emphasis">Induktivität:</text:span> Die Eigenschaft eines elektrischen Stromkreises, durch die eine elektromotorische Kraft als Folge eines sich ändernden magnetischen Flusses induziert wird. Diese elektrische Eigenschaft zeigt, wie schnell der Strom steigen und fallen kann, wenn Spannung an die Wicklungen angelegt wird.<text:line-break/>
<text:span text:style-name="Strong_20_Emphasis">Trägheit:</text:span> Die Eigenschaft der Masse und Form eines Elements, Änderungen der Geschwindigkeit zu widerstehen, wenn es einer äußeren Kraft ausgesetzt ist. Je größer die Masse eines Objekts, desto größer seine Trägheit und desto größer die Kraft, die erforderlich ist, um es mit einer gegebenen Rate zu beschleunigen.<text:line-break/>
<text:span text:style-name="Strong_20_Emphasis">Intelligente Verstärker:</text:span> Servo-Verstärker, die keine externen Steuersignale benötigen, um den Motor zu positionieren. Je nach Gerät können sie sehr einfache Punkt-zu-Punkt-Bewegungen bis zu sehr anspruchsvollen Bewegungen mit externer Synchronisierung und I/O-Handhabung ausführen. Im Allgemeinen können sie entweder im Positions-/Geschwindigkeits- oder Kraftregelmodus arbeiten.<text:line-break/>
<text:span text:style-name="Strong_20_Emphasis">Grenzschalter oder Endschalter:</text:span> Ordnungsgemäß ausgelegte Bewegungssteuerungssysteme haben Sensoren, sogenannte Grenzen oder Endschalter, die die Steuerelektronik alarmieren, dass das physische Ende des Fahrwegs erreicht wird und die Bewegung gestoppt werden sollte. Dies sind Sicherheitseinrichtungen an jedem Ende der Bewegung, um Schäden durch Überlauf des Läufers zu verhindern.<text:line-break/>
<text:span text:style-name="Strong_20_Emphasis">Linearlager:</text:span> Eine Stützvorrichtung, die eine reibungsarme, glatte Bewegung zwischen zwei gegeneinander belasteten Oberflächen ermöglicht.<text:line-break/>
<text:span text:style-name="Strong_20_Emphasis">Magnetischer Teilungsabstand (Polteilung):</text:span> Die Entfernung in Millimetern für einen vollständigen elektrischen Zyklus (zwischen gleichen Magnetpolen). Beispiel: Nord zu Nord.<text:line-break/>
<text:span text:style-name="Strong_20_Emphasis">Maximale Phasentemperatur:</text:span> Die maximale Betriebstemperatur für die Motorphasen. Sie ist begrenzt, um eine sichere Betriebstemperatur für die Spule zu gewährleisten.<text:line-break/>
<text:span text:style-name="Strong_20_Emphasis">Offener Regelkreis:</text:span> Ein Bewegungssystem, das kein Rückkopplungselement verwendet.<text:line-break/>
<text:span text:style-name="Strong_20_Emphasis">Orthogonalität:</text:span> Der Grad, in dem Achsen mit ihrer Bewegung im rechten Winkel zueinander ausgerichtet sind. Die Bewegung eines X-Y-Systems ist typischerweise 90° voneinander getrennt in einer Ebene. X-Y-Z-Systeme stehen alle in einer 90°-Beziehung im 3D-Raum. Die Spezifikation ist typischerweise der Winkel, der zwischen der am besten angepassten geraden Linie der X-Achsenbewegung und der am besten angepassten geraden Linie der Y-Achsenbewegung gemessen wird.<text:line-break/>
<text:span text:style-name="Strong_20_Emphasis">Parallelität:</text:span> Die Abweichung zwischen den senkrechten Abständen zwischen Achsen (mit einer Achse als Referenzachse).<text:line-break/>
<text:span text:style-name="Strong_20_Emphasis">Spitzenstrom:</text:span> Der Strom, der für kurze Zeiträume zum Beschleunigen oder Verzögern angelegt werden kann. Der Spitzenstrom kann für maximal 40 Sekunden sicher an den Linearmotor angelegt werden, bevor die Motorphasen ihre maximale Betriebstemperatur erreichen, wenn die Umgebungstemperatur 25°C beträgt, der Motor sich nicht bewegt, keine Kühlung und keine zusätzliche Wärmeableitung vorhanden ist.<text:line-break/>
<text:span text:style-name="Strong_20_Emphasis">Spitzenkraft:</text:span> Die Kraft, die erzeugt wird, wenn der Spitzenstrom an den Linearmotor angelegt wird. Sie ist das Produkt aus Kraftkonstante und Spitzenstrom. Der Motor bewegt sich nicht, es gibt keine Kühlung und keine zusätzliche Wärmeableitung.<text:line-break/>
<text:span text:style-name="Strong_20_Emphasis">Polteilung:</text:span> Siehe Magnetischer Teilungsabstand.<text:line-break/>
<text:span text:style-name="Strong_20_Emphasis">Impulse pro Meter:</text:span> Entspricht 1 geteilt durch die Encoder-Auflösung, geteilt durch 4.<text:line-break/>
<text:span text:style-name="Strong_20_Emphasis">Wiederholgenauigkeit, bidirektional:</text:span> Der Fehler vom Nennwert beim wiederholten Annähern an eine Position aus entgegengesetzten Richtungen.<text:line-break/>
<text:span text:style-name="Strong_20_Emphasis">Wiederholgenauigkeit, unidirektional:</text:span> Der Fehler vom Nennwert beim wiederholten Annähern an eine Position aus derselben Richtung.<text:line-break/>
<text:span text:style-name="Strong_20_Emphasis">Widerstand:</text:span> Der Widerstand gegen den Ladungsfluss durch einen Leiter.<text:line-break/>
<text:span text:style-name="Strong_20_Emphasis">Resonanz:</text:span> Oszillatorisches Verhalten in einem mechanischen Körper, wenn er einer periodischen Kraft ausgesetzt ist, die bei seiner Eigenfrequenz auftritt.<text:line-break/>
<text:span text:style-name="Strong_20_Emphasis">Auflösung, elektrisch:</text:span> Die kleinste Inkrement, das von einem Servosystem befohlen werden kann. Der Wert resultiert aus der Präzision des Rückkopplungselements (Encoder, Laser usw.) und dem logischen Multiplikationsfaktor des Controllers.<text:line-break/>
<text:span text:style-name="Strong_20_Emphasis">Auflösung, mechanisch:</text:span> Die kleinste Inkrement, das von einem Bewegungssystem gesteuert werden kann. Der Wert wird durch Reibung, Haftreibung, Präzision des Antriebsmechanismus usw. beeinflusst.<text:line-break/>
<text:span text:style-name="Strong_20_Emphasis">Maßstabsfehler:</text:span> Fehler, die mit der Präzision der Rückkopplungselemente verbunden sind.<text:line-break/>
<text:span text:style-name="Strong_20_Emphasis">Einschwingzeit:</text:span> Die Zeit, die nach Abschluss einer Bewegung benötigt wird, um innerhalb eines spezifizierten Toleranzbandes (z. B. innerhalb ±1 μm) zu beruhigen.<text:line-break/>
<text:span text:style-name="Strong_20_Emphasis">Servo-Treiber:</text:span> Ein dreiphasiger bürstenloser DC-Servomotortreiber, der verwendet wird, um einen Servomotor anzutreiben und zu positionieren. Er besteht aus einer Kombination aus Servo-Controller und Verstärker. Viele verschiedene Fabrikate und Modelle von Verstärkern sind erhältlich, aber sie fallen tendenziell in eine von drei Kategorien:<text:line-break/>
1. Intelligente Verstärker mit eingebauten Servo-Controllern<text:line-break/>
2. Geschwindigkeitsverstärker, die nur die Geschwindigkeit des Motors regeln können<text:line-break/>
3. Strom-/Drehmomentverstärker, die nur die Kraft eines Linearmotors regeln (Drehmoment bei einem rotierenden Motor)<text:line-break/>
<text:span text:style-name="Strong_20_Emphasis">Welle (Shaft):</text:span> Die magnetische Anordnung des Linearmotors. Sie ist typischerweise eine Welle aus Edelstahl und nicht für Lastaufnahme ausgelegt.<text:line-break/>
<text:span text:style-name="Strong_20_Emphasis">Geradheit:</text:span> Die Abweichung von der theoretisch perfekten Bewegungslinie, gemessen als Verschiebung in der horizontalen Ebene.<text:line-break/>
<text:span text:style-name="Strong_20_Emphasis">Haftreibung (Stiction):</text:span> Reibungswiderstand gegen die anfängliche Bewegung.<text:line-break/>
<text:span text:style-name="Strong_20_Emphasis">Wärmewiderstand:</text:span> Der äquivalente Wärmewiderstand des Motors, bestimmt durch das Verhältnis des Spulentemperaturanstiegs zu den gesamten Verlustleistungen in den drei Phasen.<text:line-break/>
<text:span text:style-name="Strong_20_Emphasis">Geschwindigkeit:</text:span> Eine Änderung der Position als Funktion der Zeit (Tempo).<text:line-break/>
<text:span text:style-name="Strong_20_Emphasis">Geschwindigkeitsverstärker:</text:span> Servo-Verstärker, die verwendet werden, um den Motor mit einer durch einen analogen Befehl bestimmten Geschwindigkeit zu bewegen. Das Gerät benötigt einen externen Servo-Controller, um die Bewegungsprofile zu bestimmen. Darüber hinaus erlauben einige Modelle, dass der Befehl über eine serielle Verbindung in den Antrieb eingegeben wird. Einheiten dieser Art können manchmal einen Positionssollwert erhalten, der verwendet werden kann, um den Motor zu einer definierten Position zu bewegen. Der Motor bewegt sich mit einer vordefinierten Geschwindigkeit und Beschleunigung zur gewünschten Position. Encoder-Rückkopplung ist erforderlich, um die Geschwindigkeit des Motors zu berechnen. Die Vorteile eines solchen Systems sind, dass die Verarbeitung durch den Haupt-Controller reduziert wird und die Aktualisierungszeit innerhalb des Verstärkers für den Geschwindigkeitsregelkreis normalerweise viel höher sein kann als die des Servo-Controllers.<text:line-break/>
<text:span text:style-name="Strong_20_Emphasis">Gewicht:</text:span> Die Kraft der Schwerkraft, die auf einen Körper wirkt. Gewicht ist Masse × Erdbeschleunigung.<text:line-break/>
<text:span text:style-name="Strong_20_Emphasis">Arbeitsbereich:</text:span> Die effektive Fläche, die dem System zum Betrieb zur Verfügung steht, ohne andere Teile des Systems zu beeinträchtigen.<text:line-break/>
<text:span text:style-name="Strong_20_Emphasis">Gieren:</text:span> Winkelförmige Bewegung einer Linearbühne um eine Achse, die zwischen dem Lagersystem liegt und im rechten Winkel zur Bewegungsrichtung ste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9:41</meta:creation-date>
    <dc:creator>Generated</dc:creator>
    <dc:date>2026-09-12T13::19:41</dc:date>
    <dc:language>en-US</dc:language>
    <meta:editing-cycles>1</meta:editing-cycles>
    <meta:editing-duration>PT0S</meta:editing-duration>
    <dc:title>de:glossary</dc:title>
  </office:meta>
</office:document-meta>
</file>