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green_drive_water:start"/><text:bookmark-start text:name="__RefHeading___green_drive_water_1"/><text:bookmark-start text:name="green_drive_water"/>Green Drive Water<text:bookmark-end text:name="__RefHeading___green_drive_water_1"/><text:bookmark-end text:name="green_drive_water"/></text:h>
      <text:p text:style-name="Text_20_body">Diese Landing Page ist der Einstieg für die <text:span text:style-name="Strong_20_Emphasis">Green Drive Water (GDW)</text:span>-Serie — der erste dreiphasige tubulare Linearmotor mit <text:span text:style-name="Strong_20_Emphasis">400 VAC</text:span> Spannung und integriertem <text:span text:style-name="Strong_20_Emphasis">Wasserkühlsystem</text:span>.</text:p>
      <text:p text:style-name="Text_20_body">Die GDW-Serie hat dieselben Merkmale wie die Green-Drive-Standardserie: integrierter Encoder, Dreiphasenwicklung und das Standard-Verbindungssystem. Für eine schnelle und einfache Installation ist der Motor mit <text:span text:style-name="Strong_20_Emphasis">Push-in-Fittings</text:span> (G) für die Wasserkühlrohre ausgestattet.</text:p>
      <text:h text:style-name="Heading_20_2" text:outline-level="2"><text:bookmark-start text:name="__RefHeading___modelle_2"/><text:bookmark-start text:name="modelle"/>Modelle<text:bookmark-end text:name="__RefHeading___modelle_2"/><text:bookmark-end text:name="modelle"/></text:h>
      <text:p text:style-name="Text_20_body">Die GDW-Serie basiert auf der GD350-Serie: <text:span text:style-name="Strong_20_Emphasis">GD350QS, GD350XS, GD350ES und GD500TS</text:span>.</text:p>
      <text:h text:style-name="Heading_20_2" text:outline-level="2"><text:bookmark-start text:name="__RefHeading___leistung_3"/><text:bookmark-start text:name="leistung"/>Leistung<text:bookmark-end text:name="__RefHeading___leistung_3"/><text:bookmark-end text:name="leistung"/></text:h>
      <text:p text:style-name="Text_20_body">Mit dem Wasserkühlsystem wird die <text:span text:style-name="Strong_20_Emphasis">Nennkraft verdoppelt</text:span>. Mit dem <text:span text:style-name="Strong_20_Emphasis">GDW350ES</text:span> beispielsweise ist es möglich, bis zu <text:span text:style-name="Strong_20_Emphasis">500 N Nennkraft</text:span> zu erreichen.</text:p>
      <text:h text:style-name="Heading_20_2" text:outline-level="2"><text:bookmark-start text:name="__RefHeading___verwandte_seiten_4"/><text:bookmark-start text:name="verwandte_seiten"/>Verwandte Seiten<text:bookmark-end text:name="__RefHeading___verwandte_seiten_4"/><text:bookmark-end text:name="verwandte_seiten"/></text:h>
      <text:p text:style-name="Text_20_body">* <text:a xlink:type="simple" xlink:href="https://dokuwiki.nilab.at/doku.php?id=en:green_drive_motors:start" text:style-name="Internet_20_link" text:visited-style-name="Visited_20_Internet_20_Link">GD — Green Drive Standard</text:a>
* <text:a xlink:type="simple" xlink:href="https://dokuwiki.nilab.at/doku.php?id=en:green_drive_iso:start" text:style-name="Internet_20_link" text:visited-style-name="Visited_20_Internet_20_Link">GDi — Green Drive ISO 15552</text:a>
* <text:a xlink:type="simple" xlink:href="https://dokuwiki.nilab.at/doku.php?id=en:linear_axes:start" text:style-name="Internet_20_link" text:visited-style-name="Visited_20_Internet_20_Link">Linearachsen-Auswah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37:39</meta:creation-date>
    <dc:creator>Generated</dc:creator>
    <dc:date>2026-09-13T11::37:39</dc:date>
    <dc:language>en-US</dc:language>
    <meta:editing-cycles>1</meta:editing-cycles>
    <meta:editing-duration>PT0S</meta:editing-duration>
    <dc:title>de:green_drive_water:start</dc:title>
  </office:meta>
</office:document-meta>
</file>