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e:linear_axes:applications"/><text:bookmark-start text:name="__RefHeading___linearachsen_anwendungsbeispiele_1"/><text:bookmark-start text:name="linearachsen_anwendungsbeispiele"/>Linearachsen — Anwendungsbeispiele<text:bookmark-end text:name="__RefHeading___linearachsen_anwendungsbeispiele_1"/><text:bookmark-end text:name="linearachsen_anwendungsbeispiele"/></text:h>
      <text:p text:style-name="Text_20_body">Diese Seite zeigt typische Anwendungen, in denen NILAB-Linearachsen eingesetzt werden, und die Achsfamilie, die jeweils passt. Nutzen Sie sie, um zu sehen, wie eine NILAB-Achse in eine Maschine wie Ihre integriert werden kann.</text:p>
      <text:h text:style-name="Heading_20_2" text:outline-level="2"><text:bookmark-start text:name="__RefHeading___verpackung_wickeln_und_food_beverage_2"/><text:bookmark-start text:name="verpackung_wickeln_und_food_beverage"/>Verpackung, Wickeln und Food &amp; Beverage<text:bookmark-end text:name="__RefHeading___verpackung_wickeln_und_food_beverage_2"/><text:bookmark-end text:name="verpackung_wickeln_und_food_beverage"/></text:h>
      <text:p text:style-name="Text_20_body">- <text:span text:style-name="Strong_20_Emphasis">RM-Linearstage</text:span> — Hochgeschwindigkeits- und Hochbeschleunigungs-Stage mit integrierter Führung und Absolut-Encoder. Typisch: Wickelmaschinen, Verpackungsmaschinen, Windelproduktion, Food-&amp;-Beverage-Produktion.
- <text:span text:style-name="Strong_20_Emphasis">GDM</text:span> — Modulversion mit Schlitten, für Off-Axis-Last und Mehrachs-Verpackungslinien.</text:p>
      <text:h text:style-name="Heading_20_2" text:outline-level="2"><text:bookmark-start text:name="__RefHeading___pick-and-place_und_montage_3"/><text:bookmark-start text:name="pick-and-place_und_montage"/>Pick-and-Place und Montage<text:bookmark-end text:name="__RefHeading___pick-and-place_und_montage_3"/><text:bookmark-end text:name="pick-and-place_und_montage"/></text:h>
      <text:p text:style-name="Text_20_body">- <text:span text:style-name="Strong_20_Emphasis">NLiP-Parallelkinematik-Roboter</text:span> — ein 2D-Pick-and-Place-Roboter auf Basis von zwei Miniatur-Integriertantriebs-Linearmotoren; handhabt Teile bis 2 kg mit hoher Beschleunigung auf engem Raum; programmiert mit NILAB Starter.
- <text:span text:style-name="Strong_20_Emphasis">MCSS-Mini-Linearschlitten</text:span> — kompakte, hochpräzise Schlitten mit integriertem Antrieb, Plug-and-Play, für Montage und Präzisionshandhabung.</text:p>
      <text:h text:style-name="Heading_20_2" text:outline-level="2"><text:bookmark-start text:name="__RefHeading___werkzeugmaschinen_und_zerspanung_4"/><text:bookmark-start text:name="werkzeugmaschinen_und_zerspanung"/>Werkzeugmaschinen und Zerspanung<text:bookmark-end text:name="__RefHeading___werkzeugmaschinen_und_zerspanung_4"/><text:bookmark-end text:name="werkzeugmaschinen_und_zerspanung"/></text:h>
      <text:p text:style-name="Text_20_body">- <text:span text:style-name="Strong_20_Emphasis">LM-Linearstage</text:span> — langhubige, hochkraftige Stage auf Aluminiumprofil; geeignet für Bearbeitungszentren, Transferlinien und leistungsstarke Vorschubachsen.
- <text:span text:style-name="Strong_20_Emphasis">GDM</text:span> — Modul für Off-Axis- und Mehrachs-Zerspanungsanwendungen.</text:p>
      <text:h text:style-name="Heading_20_2" text:outline-level="2"><text:bookmark-start text:name="__RefHeading___pharma_medizin_und_life_science_5"/><text:bookmark-start text:name="pharma_medizin_und_life_science"/>Pharma, Medizin und Life Science<text:bookmark-end text:name="__RefHeading___pharma_medizin_und_life_science_5"/><text:bookmark-end text:name="pharma_medizin_und_life_science"/></text:h>
      <text:p text:style-name="Text_20_body">- <text:span text:style-name="Strong_20_Emphasis">NL / MCSS</text:span> — kompakt, hochpräzise, integrierter Antrieb; geeignet für Pharma- und Medizinanwendungen.
- <text:span text:style-name="Strong_20_Emphasis">Nano-Positioniersysteme</text:span> — Nano-Positionierung für Life-Science-Anwendungen.</text:p>
      <text:h text:style-name="Heading_20_2" text:outline-level="2"><text:bookmark-start text:name="__RefHeading___holzbearbeitung_papier_und_textil_6"/><text:bookmark-start text:name="holzbearbeitung_papier_und_textil"/>Holzbearbeitung, Papier und Textil<text:bookmark-end text:name="__RefHeading___holzbearbeitung_papier_und_textil_6"/><text:bookmark-end text:name="holzbearbeitung_papier_und_textil"/></text:h>
      <text:p text:style-name="Text_20_body">- <text:span text:style-name="Strong_20_Emphasis">ULCO</text:span> — modular, riemengetrieben, leise; ideal für kleine bis mittlere Leistungen auf einer oder mehreren Achsen.
- <text:span text:style-name="Strong_20_Emphasis">GDM / LM</text:span> — für längere Hübe und höhere Kräfte.</text:p>
      <text:h text:style-name="Heading_20_2" text:outline-level="2"><text:bookmark-start text:name="__RefHeading___so_waehlen_sie_7"/><text:bookmark-start text:name="so_waehlen_sie"/>So wählen Sie<text:bookmark-end text:name="__RefHeading___so_waehlen_sie_7"/><text:bookmark-end text:name="so_waehlen_sie"/></text:h>
      <text:p text:style-name="Text_20_body">- Siehe <text:a xlink:type="simple" xlink:href="https://dokuwiki.nilab.at/doku.php?id=en:linear_axes:start" text:style-name="Internet_20_link" text:visited-style-name="Visited_20_Internet_20_Link">Achsauswahl</text:a>, um die Familien zu vergleichen.
- Siehe <text:a xlink:type="simple" xlink:href="https://dokuwiki.nilab.at/doku.php?id=en:application_linear_motor" text:style-name="Internet_20_link" text:visited-style-name="Visited_20_Internet_20_Link">Anwendungsbereich</text:a> für die Technologievorteile (Geschwindigkeit, Präzision, keine Übertragung, wartungsfrei).
- Siehe <text:a xlink:type="simple" xlink:href="https://dokuwiki.nilab.at/doku.php?id=en:linear_axes:sizing" text:style-name="Internet_20_link" text:visited-style-name="Visited_20_Internet_20_Link">Achs-Dimensionierung</text:a>, um die Achse zu dimensionieren.</text:p>
      <text:h text:style-name="Heading_20_2" text:outline-level="2"><text:bookmark-start text:name="__RefHeading___verwandte_seiten_8"/><text:bookmark-start text:name="verwandte_seiten"/>Verwandte Seiten<text:bookmark-end text:name="__RefHeading___verwandte_seiten_8"/><text:bookmark-end text:name="verwandte_seiten"/></text:h>
      <text:p text:style-name="Text_20_body">* <text:a xlink:type="simple" xlink:href="https://dokuwiki.nilab.at/doku.php?id=en:linear_axes:start" text:style-name="Internet_20_link" text:visited-style-name="Visited_20_Internet_20_Link">Linearachsen-Auswahl</text:a>
* <text:a xlink:type="simple" xlink:href="https://dokuwiki.nilab.at/doku.php?id=en:application_linear_motor" text:style-name="Internet_20_link" text:visited-style-name="Visited_20_Internet_20_Link">Anwendungsbereich</text:a>
* <text:a xlink:type="simple" xlink:href="https://dokuwiki.nilab.at/doku.php?id=en:integrated_pick_and_place:start" text:style-name="Internet_20_link" text:visited-style-name="Visited_20_Internet_20_Link">NLiP-Parallelkinematik-Roboter</text:a>
* <text:a xlink:type="simple" xlink:href="https://dokuwiki.nilab.at/doku.php?id=en:linear_axes:multi_axis" text:style-name="Internet_20_link" text:visited-style-name="Visited_20_Internet_20_Link">Mehrachs-System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3T10::40:30</meta:creation-date>
    <dc:creator>Generated</dc:creator>
    <dc:date>2026-09-13T10::40:30</dc:date>
    <dc:language>en-US</dc:language>
    <meta:editing-cycles>1</meta:editing-cycles>
    <meta:editing-duration>PT0S</meta:editing-duration>
    <dc:title>de:linear_axes:applications</dc:title>
  </office:meta>
</office:document-meta>
</file>