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linear_axes:how_it_works"/><text:bookmark-start text:name="__RefHeading___wie_eine_linearachse_funktioniert_1"/><text:bookmark-start text:name="wie_eine_linearachse_funktioniert"/>Wie eine Linearachse funktioniert<text:bookmark-end text:name="__RefHeading___wie_eine_linearachse_funktioniert_1"/><text:bookmark-end text:name="wie_eine_linearachse_funktioniert"/></text:h>
      <text:p text:style-name="Text_20_body">Eine Linearachse ist mehr als ein Motor — sie ist ein vollständiges Bewegungsmodul: ein <text:span text:style-name="Strong_20_Emphasis">Antrieb</text:span>, eine <text:span text:style-name="Strong_20_Emphasis">Führung</text:span>, ein <text:span text:style-name="Strong_20_Emphasis">Schlitten</text:span>, ein <text:span text:style-name="Strong_20_Emphasis">Encoder</text:span> und eine <text:span text:style-name="Strong_20_Emphasis">Montage</text:span>. Diese Seite erklärt den Aufbau einer NILAB-Linearachse und wie sie Bewegung erzeugt. Verwenden Sie sie zusammen mit der Seite <text:a xlink:type="simple" xlink:href="https://dokuwiki.nilab.at/doku.php?id=en:engineersguide:how_it_works" text:style-name="Internet_20_link" text:visited-style-name="Visited_20_Internet_20_Link">Wie ein Rohrlinearmotor funktioniert</text:a>, die den Motor selbst erklärt.</text:p>
      <text:h text:style-name="Heading_20_2" text:outline-level="2"><text:bookmark-start text:name="__RefHeading___der_aufbau_einer_linearachse_2"/><text:bookmark-start text:name="der_aufbau_einer_linearachse"/>Der Aufbau einer Linearachse<text:bookmark-end text:name="__RefHeading___der_aufbau_einer_linearachse_2"/><text:bookmark-end text:name="der_aufbau_einer_linearachs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Komponente</text:span> </text:p>
          </table:table-cell>
          <table:table-cell office:value-type="string" table:style-name="tablecell">
            <text:p text:style-name="tablealignleft"><text:span text:style-name="Strong_20_Emphasis">Rolle</text:span> </text:p>
          </table:table-cell>
          <table:table-cell office:value-type="string" table:style-name="tablecell">
            <text:p text:style-name="tablealignleft"><text:span text:style-name="Strong_20_Emphasis">Typische NILAB-Umsetzung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trieb</text:span> </text:p>
          </table:table-cell>
          <table:table-cell office:value-type="string" table:style-name="tablecell">
            <text:p text:style-name="tablealignleft">Erzeugt die Kraft entlang der Achse </text:p>
          </table:table-cell>
          <table:table-cell office:value-type="string" table:style-name="tablecell">
            <text:p text:style-name="tablealignleft">Rohrlinearmotor (GDM, MCSS), Ironcore-Linearmotor (LM, NL-BCJ), Riemen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ührung / Schienen</text:span> </text:p>
          </table:table-cell>
          <table:table-cell office:value-type="string" table:style-name="tablecell">
            <text:p text:style-name="tablealignleft">Hält den Schlitten auf der Achse und trägt die Last </text:p>
          </table:table-cell>
          <table:table-cell office:value-type="string" table:style-name="tablecell">
            <text:p text:style-name="tablealignleft">WON-Kugelumlaufführungen (LF-Dichtung), Profilführungen, T-Nut-Profile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chlitten / Gleitstück</text:span> </text:p>
          </table:table-cell>
          <table:table-cell office:value-type="string" table:style-name="tablecell">
            <text:p text:style-name="tablealignleft">Bewegt die Nutzlast; trägt die Last </text:p>
          </table:table-cell>
          <table:table-cell office:value-type="string" table:style-name="tablecell">
            <text:p text:style-name="tablealignleft">Schlitten mit integrierten Führungen und Schiene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coder</text:span> </text:p>
          </table:table-cell>
          <table:table-cell office:value-type="string" table:style-name="tablecell">
            <text:p text:style-name="tablealignleft">Liefert die Positionsrückmeldung </text:p>
          </table:table-cell>
          <table:table-cell office:value-type="string" table:style-name="tablecell">
            <text:p text:style-name="tablealignleft">Magnet-Encoder (GDM), SIN/COS / ABZ / Hiperface / SSI (LM), Absolut-Encoder (RM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ntage</text:span> </text:p>
          </table:table-cell>
          <table:table-cell office:value-type="string" table:style-name="tablecell">
            <text:p text:style-name="tablealignleft">Verbinder die Achse mit dem Maschinenrahmen </text:p>
          </table:table-cell>
          <table:table-cell office:value-type="string" table:style-name="tablecell">
            <text:p text:style-name="tablealignleft">Basis, Flansch, Balg, Kabelkette, T-Nuten </text:p>
          </table:table-cell>
        </table:table-row>
      </table:table>
      <text:h text:style-name="Heading_20_2" text:outline-level="2"><text:bookmark-start text:name="__RefHeading___wie_die_achse_bewegung_erzeugt_3"/><text:bookmark-start text:name="wie_die_achse_bewegung_erzeugt"/>Wie die Achse Bewegung erzeugt<text:bookmark-end text:name="__RefHeading___wie_die_achse_bewegung_erzeugt_3"/><text:bookmark-end text:name="wie_die_achse_bewegung_erzeugt"/></text:h>
      <text:p text:style-name="Text_20_body">- Der <text:span text:style-name="Strong_20_Emphasis">Antrieb</text:span> erzeugt Kraft <text:span text:style-name="Strong_20_Emphasis">direkt entlang der Achse</text:span> — zwischen Motor und Last gibt es kein Getriebe, keine Gewindespindel und keinen Riemen (außer bei riemengetriebenen Einheiten wie ULCO). Dies ergibt <text:span text:style-name="Strong_20_Emphasis">spiel freien</text:span> Lauf (Zero Backlash) und sehr hohe dynamische Reaktion.
- Die <text:span text:style-name="Strong_20_Emphasis">Führung</text:span> hält den Schlitten auf der Achse und trägt die Last; sie bestimmt die <text:span text:style-name="Strong_20_Emphasis">Steifigkeit</text:span> und die <text:span text:style-name="Strong_20_Emphasis">Eigenfrequenz</text:span> der Achse.
- Der <text:span text:style-name="Strong_20_Emphasis">Encoder</text:span> liefert die Positionsrückmeldung, die der Servoregler oder die Bewegungssteuerung für die Regelung benötigt.</text:p>
      <text:h text:style-name="Heading_20_2" text:outline-level="2"><text:bookmark-start text:name="__RefHeading___achse_vs._nackter_motor_4"/><text:bookmark-start text:name="achse_vs._nackter_motor"/>Achse vs. nackter Motor<text:bookmark-end text:name="__RefHeading___achse_vs._nackter_motor_4"/><text:bookmark-end text:name="achse_vs._nackter_motor"/></text:h>
      <text:p text:style-name="Text_20_body">Ein nackter Motor benötigt eine Führung, einen Schlitten und einen Encoder, um eine nutzbare Achse zu werden. Eine <text:span text:style-name="Strong_20_Emphasis">integrierte Achse</text:span> (GDM, LM, RM, MCSS, ULCO, NL-BCJ) wird einbaufertig geliefert — sie enthält bereits Führung, Schlitten und Encoder und ist auf den Motor abgestimmt.</text:p>
      <text:h text:style-name="Heading_20_2" text:outline-level="2"><text:bookmark-start text:name="__RefHeading___wichtige_leistungsfaktoren_5"/><text:bookmark-start text:name="wichtige_leistungsfaktoren"/>Wichtige Leistungsfaktoren<text:bookmark-end text:name="__RefHeading___wichtige_leistungsfaktoren_5"/><text:bookmark-end text:name="wichtige_leistungsfaktoren"/></text:h>
      <text:p text:style-name="Text_20_body">- <text:span text:style-name="Strong_20_Emphasis">Führungssteifigkeit</text:span> — bestimmt die Tragfähigkeit und die Eigenfrequenz der Achse; hoch halten, um Vibrationen zu vermeiden (siehe <text:a xlink:type="simple" xlink:href="https://dokuwiki.nilab.at/doku.php?id=en:machine_design" text:style-name="Internet_20_link" text:visited-style-name="Visited_20_Internet_20_Link">Maschinenkonstruktion</text:a>: niedrigste Eigenfrequenz ≥ ~200 Hz).
- <text:span text:style-name="Strong_20_Emphasis">Kraft</text:span> — Nennkraft (Fr) und Spitzenkraft (Fp); bei riemengetriebenen Einheiten (ULCO) begrenzt der Riemen zusätzlich Kraft und Geschwindigkeit.
- <text:span text:style-name="Strong_20_Emphasis">Präzision</text:span> — hängt von der Führungsqualität und der Encoder-Auflösung ab (SIN/COS mit Interpolation, Absolut-Encoder).
- <text:span text:style-name="Strong_20_Emphasis">Geschwindigkeit und Beschleunigung</text:span> — direkt angetriebene Rohr-/Ironcore-Achsen sind schnell und dynamisch; riemengetriebene Einheiten (ULCO) laufen leiser, haben aber eine niedrigere Geschwindigkeits- und Kraftgrenze.</text:p>
      <text:h text:style-name="Heading_20_2" text:outline-level="2"><text:bookmark-start text:name="__RefHeading___verwandte_seiten_6"/><text:bookmark-start text:name="verwandte_seiten"/>Verwandte Seiten<text:bookmark-end text:name="__RefHeading___verwandte_seiten_6"/><text:bookmark-end text:name="verwandte_seiten"/></text:h>
      <text:p text:style-name="Text_20_body">* <text:a xlink:type="simple" xlink:href="https://dokuwiki.nilab.at/doku.php?id=en:linear_axes:start" text:style-name="Internet_20_link" text:visited-style-name="Visited_20_Internet_20_Link">Linearachsen-Auswahl</text:a>
* <text:a xlink:type="simple" xlink:href="https://dokuwiki.nilab.at/doku.php?id=en:linear_axes:multi_axis" text:style-name="Internet_20_link" text:visited-style-name="Visited_20_Internet_20_Link">Mehrachs-Systeme</text:a>
* <text:a xlink:type="simple" xlink:href="https://dokuwiki.nilab.at/doku.php?id=en:engineersguide:how_it_works" text:style-name="Internet_20_link" text:visited-style-name="Visited_20_Internet_20_Link">Wie ein Rohrlinearmotor funktioniert</text:a>
* <text:a xlink:type="simple" xlink:href="https://dokuwiki.nilab.at/doku.php?id=en:machine_design" text:style-name="Internet_20_link" text:visited-style-name="Visited_20_Internet_20_Link">Maschinenkonstruk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0:19</meta:creation-date>
    <dc:creator>Generated</dc:creator>
    <dc:date>2026-09-13T09::40:19</dc:date>
    <dc:language>en-US</dc:language>
    <meta:editing-cycles>1</meta:editing-cycles>
    <meta:editing-duration>PT0S</meta:editing-duration>
    <dc:title>de:linear_axes:how_it_works</dc:title>
  </office:meta>
</office:document-meta>
</file>