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linear_axes:installation"/><text:bookmark-start text:name="__RefHeading___montage_und_ausrichtung_von_linearachsen_1"/><text:bookmark-start text:name="montage_und_ausrichtung_von_linearachsen"/>Montage und Ausrichtung von Linearachsen<text:bookmark-end text:name="__RefHeading___montage_und_ausrichtung_von_linearachsen_1"/><text:bookmark-end text:name="montage_und_ausrichtung_von_linearachsen"/></text:h>
      <text:p text:style-name="Text_20_body">Korrekte Montage und Ausrichtung sind entscheidend für Leistung und Lebensdauer einer Linearachse. Diese Seite gibt das einheitliche Verfahren für Montage, Ausrichtung, Lastanbindung, Schmierung und Inbetriebnahme einer NILAB-Linearachse. Für die achsspezifischen Details folgen Sie den Links zu den Familienseiten.</text:p>
      <text:h text:style-name="Heading_20_2" text:outline-level="2"><text:bookmark-start text:name="__RefHeading___montage_der_achse_2"/><text:bookmark-start text:name="montage_der_achse"/>1. Montage der Achse<text:bookmark-end text:name="__RefHeading___montage_der_achse_2"/><text:bookmark-end text:name="montage_der_achse"/></text:h>
      <text:p text:style-name="Text_20_body">- Montieren Sie die Achse auf einer <text:span text:style-name="Strong_20_Emphasis">starren, ebenen</text:span> Basis (Maschinenrahmen) — Ebenheit und Steifigkeit der Basis beeinflussen direkt die Lebensdauer der Führung und die erreichbare Präzision.
- Verwenden Sie die <text:span text:style-name="Strong_20_Emphasis">Flansch</text:span>- oder <text:span text:style-name="Strong_20_Emphasis">T-Nut</text:span>-Montage (ULCO: einheitliche T-Nuten, kompatibel mit M5-, M6- und M8-Muttern).
- Prüfen Sie vor dem Festlegen der Achse die Ebenheit und Parallelität der Montagefläche.</text:p>
      <text:h text:style-name="Heading_20_2" text:outline-level="2"><text:bookmark-start text:name="__RefHeading___ausrichtung_der_fuehrung_3"/><text:bookmark-start text:name="ausrichtung_der_fuehrung"/>2. Ausrichtung der Führung<text:bookmark-end text:name="__RefHeading___ausrichtung_der_fuehrung_3"/><text:bookmark-end text:name="ausrichtung_der_fuehrung"/></text:h>
      <text:p text:style-name="Text_20_body">- Richten Sie die <text:span text:style-name="Strong_20_Emphasis">Führungsschienen parallel</text:span> zur Bewegungsrichtung aus.
- Prüfen Sie die <text:span text:style-name="Strong_20_Emphasis">Geradheit</text:span> und <text:span text:style-name="Strong_20_Emphasis">Parallelität</text:span> der Führung (Geradheitsfehler und Parallelversatz der beiden Schienen).
- Verwenden Sie das empfohlene Ausrichtungsverfahren aus der Achs-Dokumentation; bei LM-Achsen sind die Führungen WON-Kugelumlaufführungen.</text:p>
      <text:h text:style-name="Heading_20_2" text:outline-level="2"><text:bookmark-start text:name="__RefHeading___lastanbindung_4"/><text:bookmark-start text:name="lastanbindung"/>3. Lastanbindung<text:bookmark-end text:name="__RefHeading___lastanbindung_4"/><text:bookmark-end text:name="lastanbindung"/></text:h>
      <text:p text:style-name="Text_20_body">- Befestigen Sie die Nutzlast am <text:span text:style-name="Strong_20_Emphasis">Schlitten</text:span>.
- Bei <text:span text:style-name="Strong_20_Emphasis">Off-Axis-Last</text:span> verwenden Sie einen Querschlitten oder das GDM-Modul (in Mehrfachschlitten-Konfiguration verfügbar).
- Halten Sie die <text:span text:style-name="Strong_20_Emphasis">bewegte Masse niedrig</text:span> und die <text:span text:style-name="Strong_20_Emphasis">Steifigkeit hoch</text:span> — siehe <text:a xlink:type="simple" xlink:href="https://dokuwiki.nilab.at/doku.php?id=en:machine_design" text:style-name="Internet_20_link" text:visited-style-name="Visited_20_Internet_20_Link">Maschinenkonstruktion</text:a> (Massereduktion, Steifigkeit, Eigenfrequenzen ≥ ~200 Hz).</text:p>
      <text:h text:style-name="Heading_20_2" text:outline-level="2"><text:bookmark-start text:name="__RefHeading___schmierung_5"/><text:bookmark-start text:name="schmierung"/>4. Schmierung<text:bookmark-end text:name="__RefHeading___schmierung_5"/><text:bookmark-end text:name="schmierung"/></text:h>
      <text:p text:style-name="Text_20_body">- WON-Kugelumlaufführungen sind mit <text:span text:style-name="Strong_20_Emphasis">LF-Dichtungen</text:span> ausgestattet und verwenden einen porösen Harzschmierstoff — dies ergibt ein sehr langes Schmierungssintervall.
- <text:span text:style-name="Strong_20_Emphasis">Verwenden Sie keine Fettschmierung</text:span> in der GDM-Stage (Fett ist nicht optimal für schnelle Linearbewegungen).
- Folgen Sie der Seite <text:a xlink:type="simple" xlink:href="https://dokuwiki.nilab.at/doku.php?id=en:gdm_linear_axes:lubrication" text:style-name="Internet_20_link" text:visited-style-name="Visited_20_Internet_20_Link">Schmierung</text:a> für die achsspezifischen Anforderungen.</text:p>
      <text:h text:style-name="Heading_20_2" text:outline-level="2"><text:bookmark-start text:name="__RefHeading___verkabelung_6"/><text:bookmark-start text:name="verkabelung"/>5. Verkabelung<text:bookmark-end text:name="__RefHeading___verkabelung_6"/><text:bookmark-end text:name="verkabelung"/></text:h>
      <text:p text:style-name="Text_20_body">- Verwenden Sie die <text:span text:style-name="Strong_20_Emphasis">Kabelkette</text:span> für die LM-Achsen (CH horizontal, CV vertikal, CS seitlich) zum Schutz und zur Führung der Kabel.
- Verlegen Sie die Kabel ohne Spannung; verwenden Sie Flugstecker oder am Schlitten montierte Stecker.
- Integrierte Motoren (NLi, NLi-EtherCAT) reduzieren den Verkabelungsaufwand und unterstützen Daisy-Chain-Verbindung.</text:p>
      <text:h text:style-name="Heading_20_2" text:outline-level="2"><text:bookmark-start text:name="__RefHeading___schutz_7"/><text:bookmark-start text:name="schutz"/>6. Schutz<text:bookmark-end text:name="__RefHeading___schutz_7"/><text:bookmark-end text:name="schutz"/></text:h>
      <text:p text:style-name="Text_20_body">- Wählen Sie die <text:span text:style-name="Strong_20_Emphasis">Balg</text:span>-Version (GDM) für Staub- oder Abwaschumgebungen.
- Prüfen Sie die <text:span text:style-name="Strong_20_Emphasis">IP-Schutzklasse</text:span> für die Anwendungsumgebung (Abwaschbarkeit, Staub, Lebensmittel).</text:p>
      <text:h text:style-name="Heading_20_2" text:outline-level="2"><text:bookmark-start text:name="__RefHeading___erste_inbetriebnahme_8"/><text:bookmark-start text:name="erste_inbetriebnahme"/>7. Erste Inbetriebnahme<text:bookmark-end text:name="__RefHeading___erste_inbetriebnahme_8"/><text:bookmark-end text:name="erste_inbetriebnahme"/></text:h>
      <text:p text:style-name="Text_20_body">- Führen Sie einen <text:span text:style-name="Strong_20_Emphasis">Homing-/Referenzlauf</text:span> durch.
- Prüfen Sie beim ersten Lauf Encoder, Strom und Kraft.
- Verwenden Sie für integrierte Antriebe <text:span text:style-name="Strong_20_Emphasis">NILAB Starter</text:span> (Auto-Teach, Einzel- und Parallelbewegung, Diagnose).</text:p>
      <text:h text:style-name="Heading_20_2" text:outline-level="2"><text:bookmark-start text:name="__RefHeading___verwandte_seiten_9"/><text:bookmark-start text:name="verwandte_seiten"/>Verwandte Seiten<text:bookmark-end text:name="__RefHeading___verwandte_seiten_9"/><text:bookmark-end text:name="verwandte_seiten"/></text:h>
      <text:p text:style-name="Text_20_body">* <text:a xlink:type="simple" xlink:href="https://dokuwiki.nilab.at/doku.php?id=en:linear_axes:start" text:style-name="Internet_20_link" text:visited-style-name="Visited_20_Internet_20_Link">Linearachsen-Auswahl</text:a>
* <text:a xlink:type="simple" xlink:href="https://dokuwiki.nilab.at/doku.php?id=en:linear_axes:how_it_works" text:style-name="Internet_20_link" text:visited-style-name="Visited_20_Internet_20_Link">Wie eine Linearachse funktioniert</text:a>
* <text:a xlink:type="simple" xlink:href="https://dokuwiki.nilab.at/doku.php?id=en:gdm_linear_axes:start" text:style-name="Internet_20_link" text:visited-style-name="Visited_20_Internet_20_Link">GDM Tubular-Linearstage</text:a>
* <text:a xlink:type="simple" xlink:href="https://dokuwiki.nilab.at/doku.php?id=en:lm_linear_axes:start" text:style-name="Internet_20_link" text:visited-style-name="Visited_20_Internet_20_Link">LM Linearstage</text:a>
* <text:a xlink:type="simple" xlink:href="https://dokuwiki.nilab.at/doku.php?id=en:gdm_linear_axes:lubrication" text:style-name="Internet_20_link" text:visited-style-name="Visited_20_Internet_20_Link">Schmierung</text:a>
* <text:a xlink:type="simple" xlink:href="https://dokuwiki.nilab.at/doku.php?id=en:lm_linear_axes:mounting_examples" text:style-name="Internet_20_link" text:visited-style-name="Visited_20_Internet_20_Link">Montagebeispiele</text:a>
* <text:a xlink:type="simple" xlink:href="https://dokuwiki.nilab.at/doku.php?id=en:lm_linear_axes:cable_chain" text:style-name="Internet_20_link" text:visited-style-name="Visited_20_Internet_20_Link">Kabelkette</text:a>
* <text:a xlink:type="simple" xlink:href="https://dokuwiki.nilab.at/doku.php?id=en:machine_design" text:style-name="Internet_20_link" text:visited-style-name="Visited_20_Internet_20_Link">Maschinenkonstruk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9::39:00</meta:creation-date>
    <dc:creator>Generated</dc:creator>
    <dc:date>2026-09-13T09::39:00</dc:date>
    <dc:language>en-US</dc:language>
    <meta:editing-cycles>1</meta:editing-cycles>
    <meta:editing-duration>PT0S</meta:editing-duration>
    <dc:title>de:linear_axes:installation</dc:title>
  </office:meta>
</office:document-meta>
</file>