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:linear_axes:multi_axis"/><text:bookmark-start text:name="__RefHeading___mehrachs-systeme_kombination_von_linearachsen_1"/><text:bookmark-start text:name="mehrachs-systeme_kombination_von_linearachsen"/>Mehrachs-Systeme — Kombination von Linearachsen<text:bookmark-end text:name="__RefHeading___mehrachs-systeme_kombination_von_linearachsen_1"/><text:bookmark-end text:name="mehrachs-systeme_kombination_von_linearachsen"/></text:h>
      <text:p text:style-name="Text_20_body">Diese Seite erklärt, wie NILAB-Linearachsen zu <text:span text:style-name="Strong_20_Emphasis">Mehrachs-Systemen</text:span> (2D, 3D, Gantry, Pick-and-Place) kombiniert und koordiniert werden. Nutzen Sie sie, wenn Ihre Maschine Bewegung auf mehr als einer Achse benötigt oder Sie ein kompaktes, hochdynamisches System aus integrierten Motoren wünschen.</text:p>
      <text:h text:style-name="Heading_20_2" text:outline-level="2"><text:bookmark-start text:name="__RefHeading___mehrachs-konfigurationen_2"/><text:bookmark-start text:name="mehrachs-konfigurationen"/>Mehrachs-Konfigurationen<text:bookmark-end text:name="__RefHeading___mehrachs-konfigurationen_2"/><text:bookmark-end text:name="mehrachs-konfigurationen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Konfiguration</text:span> </text:p>
          </table:table-cell>
          <table:table-cell office:value-type="string" table:style-name="tablecell">
            <text:p text:style-name="tablealignleft"><text:span text:style-name="Strong_20_Emphasis">Beschreibung</text:span> </text:p>
          </table:table-cell>
          <table:table-cell office:value-type="string" table:style-name="tablecell">
            <text:p text:style-name="tablealignleft"><text:span text:style-name="Strong_20_Emphasis">Typische NILAB-Achsen</text:span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D (X-Y)</text:span> </text:p>
          </table:table-cell>
          <table:table-cell office:value-type="string" table:style-name="tablecell">
            <text:p text:style-name="tablealignleft">Zwei Achsen, koordinierte Bewegung in einer Ebene </text:p>
          </table:table-cell>
          <table:table-cell office:value-type="string" table:style-name="tablecell">
            <text:p text:style-name="tablealignleft">GDM, LM, ULCO, NLi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D (X-Y-Z)</text:span> </text:p>
          </table:table-cell>
          <table:table-cell office:value-type="string" table:style-name="tablecell">
            <text:p text:style-name="tablealignleft">Zwei ebene Achsen plus eine vertikale Z-Achse </text:p>
          </table:table-cell>
          <table:table-cell office:value-type="string" table:style-name="tablecell">
            <text:p text:style-name="tablealignleft">GDM + LM + LMA/NELA, oder NLi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Gantry</text:span> </text:p>
          </table:table-cell>
          <table:table-cell office:value-type="string" table:style-name="tablecell">
            <text:p text:style-name="tablealignleft">Zwei parallele Achsen mit Querschlitten (Off-Axis-Last) </text:p>
          </table:table-cell>
          <table:table-cell office:value-type="string" table:style-name="tablecell">
            <text:p text:style-name="tablealignleft">GDM (Mehrfachschlitten), LM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ick-and-Place (2D)</text:span> </text:p>
          </table:table-cell>
          <table:table-cell office:value-type="string" table:style-name="tablecell">
            <text:p text:style-name="tablealignleft">Parallelkinematik-Roboter für schnelles Handhaben kleiner Teile </text:p>
          </table:table-cell>
          <table:table-cell office:value-type="string" table:style-name="tablecell">
            <text:p text:style-name="tablealignleft"><text:a xlink:type="simple" xlink:href="https://dokuwiki.nilab.at/doku.php?id=en:integrated_pick_and_place:start" text:style-name="Internet_20_link" text:visited-style-name="Visited_20_Internet_20_Link">NLiP</text:a> </text:p>
          </table:table-cell>
        </table:table-row>
      </table:table>
      <text:h text:style-name="Heading_20_2" text:outline-level="2"><text:bookmark-start text:name="__RefHeading___welche_achsen_fuer_ein_mehrachs-system_3"/><text:bookmark-start text:name="welche_achsen_fuer_ein_mehrachs-system"/>Welche Achsen für ein Mehrachs-System<text:bookmark-end text:name="__RefHeading___welche_achsen_fuer_ein_mehrachs-system_3"/><text:bookmark-end text:name="welche_achsen_fuer_ein_mehrachs-system"/></text:h>
      <text:p text:style-name="Text_20_body"><text:span text:style-name="Strong_20_Emphasis">GDM</text:span> — die Modulversion des Green-Drive-Motors mit Schlitten und integrierter Linearführung. Er ist in einer <text:span text:style-name="Strong_20_Emphasis">Mehrfachschlitten</text:span>-Konfiguration erhältlich und für <text:span text:style-name="Strong_20_Emphasis">Off-Axis-Last</text:span> und Mehrachs-Systeme ausgelegt. Ideal für Gantry- und 2D-Systeme.</text:p>
      <text:p text:style-name="Text_20_body"><text:span text:style-name="Strong_20_Emphasis">LM</text:span> — langhubige, hochkraftige Stage auf Aluminiumprofil. Geeignet für die Längsachse (X) einer Gantry, mit breiter Auswahl an Encodern und Feldbussen.</text:p>
      <text:p text:style-name="Text_20_body"><text:span text:style-name="Strong_20_Emphasis">ULCO</text:span> — modulare riemengetriebene Lineareinheiten mit einheitlichen T-Nuten. Leicht zu <text:span text:style-name="Strong_20_Emphasis">selbsttragenden Mehrachs-Systemen</text:span> für kleine bis mittlere Leistungen kombinierbar.</text:p>
      <text:p text:style-name="Text_20_body"><text:span text:style-name="Strong_20_Emphasis">NLiP</text:span> — ein 2D-Pick-and-Place-Roboter auf Basis von zwei Miniatur-Integriertantriebs-Linearmotoren mit <text:span text:style-name="Strong_20_Emphasis">Parallelkinematik</text:span>. Handhabt Teile bis 2 kg mit hoher Beschleunigung auf engem Raum; programmiert mit NILAB Starter.</text:p>
      <text:p text:style-name="Text_20_body"><text:span text:style-name="Strong_20_Emphasis">NLi / NLi-EtherCAT</text:span> — integrierte Motoren mit sehr kompakter Bauform und geringem Verkabelungsaufwand; geeignet für Daisy-Chain-Verbindung.</text:p>
      <text:h text:style-name="Heading_20_2" text:outline-level="2"><text:bookmark-start text:name="__RefHeading___so_koordinieren_sie_die_achsen_4"/><text:bookmark-start text:name="so_koordinieren_sie_die_achsen"/>So koordinieren Sie die Achsen<text:bookmark-end text:name="__RefHeading___so_koordinieren_sie_die_achsen_4"/><text:bookmark-end text:name="so_koordinieren_sie_die_achsen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Option</text:span> </text:p>
          </table:table-cell>
          <table:table-cell office:value-type="string" table:style-name="tablecell">
            <text:p text:style-name="tablealignleft"><text:span text:style-name="Strong_20_Emphasis">Beschreibung</text:span> </text:p>
          </table:table-cell>
          <table:table-cell office:value-type="string" table:style-name="tablecell">
            <text:p text:style-name="tablealignleft"><text:span text:style-name="Strong_20_Emphasis">Link</text:span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ILAB-Starter-Software</text:span></text:p>
          </table:table-cell>
          <table:table-cell office:value-type="string" table:style-name="tablecell">
            <text:p text:style-name="tablealignleft">Konfiguriert die Bewegungsparameter der integrierten Antriebe, bietet Anwendungs-GUIs und Auto-Teach für Einzel- und Parallelbewegung</text:p>
          </table:table-cell>
          <table:table-cell office:value-type="string" table:style-name="tablecell">
            <text:p text:style-name="tablealignleft"><text:a xlink:type="simple" xlink:href="https://dokuwiki.nilab.at/doku.php?id=en:nilab_starter:start" text:style-name="Internet_20_link" text:visited-style-name="Visited_20_Internet_20_Link">NILAB Starter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therCAT (integriert)</text:span></text:p>
          </table:table-cell>
          <table:table-cell office:value-type="string" table:style-name="tablecell">
            <text:p text:style-name="tablealignleft">NLi-EtherCAT kombiniert den integrierten Antrieb mit einer EtherCAT-Schnittstelle für interpolierte Bewegung</text:p>
          </table:table-cell>
          <table:table-cell office:value-type="string" table:style-name="tablecell">
            <text:p text:style-name="tablealignleft"><text:a xlink:type="simple" xlink:href="https://dokuwiki.nilab.at/doku.php?id=en:nli_eth:start" text:style-name="Internet_20_link" text:visited-style-name="Visited_20_Internet_20_Link">NLi-EtherCAT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therCAT (Gateway)</text:span></text:p>
          </table:table-cell>
          <table:table-cell office:value-type="string" table:style-name="tablecell">
            <text:p text:style-name="tablealignleft">Die NILAB-EtherCAT-Bus-Schnittstelle verbindet bis zu 10 NLi-Motoren (CANopen-Profilpositionierung oder Modbus RTU) mit dem EtherCAT-Feldbus</text:p>
          </table:table-cell>
          <table:table-cell office:value-type="string" table:style-name="tablecell">
            <text:p text:style-name="tablealignleft"><text:a xlink:type="simple" xlink:href="https://dokuwiki.nilab.at/doku.php?id=en:gtw_ethercat:start" text:style-name="Internet_20_link" text:visited-style-name="Visited_20_Internet_20_Link">EtherCAT-Bus-Schnittstelle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eldbusse auf LM-Achsen</text:span></text:p>
          </table:table-cell>
          <table:table-cell office:value-type="string" table:style-name="tablecell">
            <text:p text:style-name="tablealignleft">LM-Achsen werden fertig für EtherCAT, ProfiNET oder CANopen und gängige Servoregler geliefert</text:p>
          </table:table-cell>
          <table:table-cell office:value-type="string" table:style-name="tablecell">
            <text:p text:style-name="tablealignleft"><text:a xlink:type="simple" xlink:href="https://dokuwiki.nilab.at/doku.php?id=en:lm_linear_axes:start" text:style-name="Internet_20_link" text:visited-style-name="Visited_20_Internet_20_Link">LM-Linearstage</text:a></text:p>
          </table:table-cell>
        </table:table-row>
      </table:table>
      <text:h text:style-name="Heading_20_2" text:outline-level="2"><text:bookmark-start text:name="__RefHeading___systemauslegung_5"/><text:bookmark-start text:name="systemauslegung"/>Systemauslegung<text:bookmark-end text:name="__RefHeading___systemauslegung_5"/><text:bookmark-end text:name="systemauslegung"/></text:h>
      <text:p text:style-name="Text_20_body">- <text:span text:style-name="Strong_20_Emphasis">Mechanische Struktur</text:span> — bewegte Masse niedrig und Steifigkeit hoch halten; siehe die Anforderungen <text:a xlink:type="simple" xlink:href="https://dokuwiki.nilab.at/doku.php?id=en:machine_design" text:style-name="Internet_20_link" text:visited-style-name="Visited_20_Internet_20_Link">Maschinenkonstruktion</text:a> (Massereduktion, Steifigkeit, Eigenfrequenzen ≥ ~200 Hz).
- <text:span text:style-name="Strong_20_Emphasis">Off-Axis-Last</text:span> — GDM (oder einen eigenen Querschlitten) verwenden, wenn die Last außerhalb der Achsmitte liegt.
- <text:span text:style-name="Strong_20_Emphasis">Umgebung</text:span> — Balg-Version (GDM) oder IP-geschützte Achsen für Abwaschbarkeit / Staub / Lebensmittelanwendungen wählen.
- <text:span text:style-name="Strong_20_Emphasis">Verkabelung</text:span> — integrierte Motoren (NLi, NLi-EtherCAT) reduzieren den Verkabelungsaufwand; Daisy-Chain verwenden, wo unterstützt.</text:p>
      <text:h text:style-name="Heading_20_2" text:outline-level="2"><text:bookmark-start text:name="__RefHeading___so_gehen_sie_vor_6"/><text:bookmark-start text:name="so_gehen_sie_vor"/>So gehen Sie vor<text:bookmark-end text:name="__RefHeading___so_gehen_sie_vor_6"/><text:bookmark-end text:name="so_gehen_sie_vor"/></text:h>
      <text:p text:style-name="Text_20_body">1. <text:span text:style-name="Strong_20_Emphasis">Bewegungsaufgabe definieren</text:span> — 2D, 3D, Gantry, Pick-and-Place; Hub, Geschwindigkeit, Beschleunigung, Nutzlast.
2. <text:span text:style-name="Strong_20_Emphasis">Achsen auswählen</text:span> — nutzen Sie die Seite <text:a xlink:type="simple" xlink:href="https://dokuwiki.nilab.at/doku.php?id=en:linear_axes:start" text:style-name="Internet_20_link" text:visited-style-name="Visited_20_Internet_20_Link">Achsauswahl</text:a>.
3. <text:span text:style-name="Strong_20_Emphasis">Koordination wählen</text:span> — NILAB Starter, EtherCAT oder einen Feldbus.
4. <text:span text:style-name="Strong_20_Emphasis">Maschine konstruieren</text:span> — siehe die Anforderungen <text:a xlink:type="simple" xlink:href="https://dokuwiki.nilab.at/doku.php?id=en:machine_design" text:style-name="Internet_20_link" text:visited-style-name="Visited_20_Internet_20_Link">Maschinenkonstruktion</text:a>.
5. <text:span text:style-name="Strong_20_Emphasis">Inbetriebnahme</text:span> — mit NILAB Starter (Einzel- und Parallelbewegung, Auto-Teach, Diagnose).</text:p>
      <text:h text:style-name="Heading_20_2" text:outline-level="2"><text:bookmark-start text:name="__RefHeading___verwandte_seiten_7"/><text:bookmark-start text:name="verwandte_seiten"/>Verwandte Seiten<text:bookmark-end text:name="__RefHeading___verwandte_seiten_7"/><text:bookmark-end text:name="verwandte_seiten"/></text:h>
      <text:p text:style-name="Text_20_body">* <text:a xlink:type="simple" xlink:href="https://dokuwiki.nilab.at/doku.php?id=en:linear_axes:start" text:style-name="Internet_20_link" text:visited-style-name="Visited_20_Internet_20_Link">Linearachsen-Auswahl</text:a>
* <text:a xlink:type="simple" xlink:href="https://dokuwiki.nilab.at/doku.php?id=en:gdm_linear_axes:start" text:style-name="Internet_20_link" text:visited-style-name="Visited_20_Internet_20_Link">GDM Tubular-Linearstage</text:a>
* <text:a xlink:type="simple" xlink:href="https://dokuwiki.nilab.at/doku.php?id=en:lm_linear_axes:start" text:style-name="Internet_20_link" text:visited-style-name="Visited_20_Internet_20_Link">LM Linearstage</text:a>
* <text:a xlink:type="simple" xlink:href="https://dokuwiki.nilab.at/doku.php?id=en:ulco:start" text:style-name="Internet_20_link" text:visited-style-name="Visited_20_Internet_20_Link">ULCO Riemengetriebene Lineareinheiten</text:a>
* <text:a xlink:type="simple" xlink:href="https://dokuwiki.nilab.at/doku.php?id=en:integrated_pick_and_place:start" text:style-name="Internet_20_link" text:visited-style-name="Visited_20_Internet_20_Link">NLiP Parallelkinematik-Roboter</text:a>
* <text:a xlink:type="simple" xlink:href="https://dokuwiki.nilab.at/doku.php?id=en:nilab_starter:start" text:style-name="Internet_20_link" text:visited-style-name="Visited_20_Internet_20_Link">NILAB-Starter-Software</text:a>
* <text:a xlink:type="simple" xlink:href="https://dokuwiki.nilab.at/doku.php?id=en:nli_eth:start" text:style-name="Internet_20_link" text:visited-style-name="Visited_20_Internet_20_Link">NLi-EtherCAT integrierte Linearmotoren</text:a>
* <text:a xlink:type="simple" xlink:href="https://dokuwiki.nilab.at/doku.php?id=en:gtw_ethercat:start" text:style-name="Internet_20_link" text:visited-style-name="Visited_20_Internet_20_Link">NILAB-EtherCAT-Bus-Schnittstelle</text:a>
* <text:a xlink:type="simple" xlink:href="https://dokuwiki.nilab.at/doku.php?id=en:machine_design" text:style-name="Internet_20_link" text:visited-style-name="Visited_20_Internet_20_Link">Maschinenkonstruk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9::42:02</meta:creation-date>
    <dc:creator>Generated</dc:creator>
    <dc:date>2026-09-13T09::42:02</dc:date>
    <dc:language>en-US</dc:language>
    <meta:editing-cycles>1</meta:editing-cycles>
    <meta:editing-duration>PT0S</meta:editing-duration>
    <dc:title>de:linear_axes:multi_axis</dc:title>
  </office:meta>
</office:document-meta>
</file>