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linear_axes:sizing"/><text:bookmark-start text:name="__RefHeading___dimensionierung_und_auswahl_von_linearachsen_1"/><text:bookmark-start text:name="dimensionierung_und_auswahl_von_linearachsen"/>Dimensionierung und Auswahl von Linearachsen<text:bookmark-end text:name="__RefHeading___dimensionierung_und_auswahl_von_linearachsen_1"/><text:bookmark-end text:name="dimensionierung_und_auswahl_von_linearachsen"/></text:h>
      <text:p text:style-name="Text_20_body">Diese Seite gibt das Verfahren zur <text:span text:style-name="Strong_20_Emphasis">Dimensionierung und Auswahl einer NILAB-Linearachse</text:span> — nicht nur des Motors. Sie kombiniert die Anforderungen auf Achsenebene (Nutzlast, Hub, Geschwindigkeit, Beschleunigung, Präzision) mit dem Verfahren zur Motordimensionierung. Verwenden Sie sie, wenn Sie eine Achse für eine Maschine dimensionieren müssen.</text:p>
      <text:h text:style-name="Heading_20_2" text:outline-level="2"><text:bookmark-start text:name="__RefHeading___schritt_1_anforderungen_festlegen_2"/><text:bookmark-start text:name="schritt_1_anforderungen_festlegen"/>Schritt 1 — Anforderungen festlegen<text:bookmark-end text:name="__RefHeading___schritt_1_anforderungen_festlegen_2"/><text:bookmark-end text:name="schritt_1_anforderungen_festlegen"/></text:h>
      <text:p text:style-name="Text_20_body">- <text:span text:style-name="Strong_20_Emphasis">Nutzlast</text:span> (kg) und <text:span text:style-name="Strong_20_Emphasis">Schub-/Vorschubkraft</text:span> (N) — einschließlich Reibung und der Kraft, die zum Beschleunigen der Last benötigt wird.
- <text:span text:style-name="Strong_20_Emphasis">Hub</text:span> (mm) — der erforderliche Verfahrweg.
- <text:span text:style-name="Strong_20_Emphasis">Geschwindigkeit</text:span> (m/s) und <text:span text:style-name="Strong_20_Emphasis">Beschleunigung</text:span> (m/s²) — aus dem Bewegungsprofil.
- <text:span text:style-name="Strong_20_Emphasis">Präzision / Wiederholgenauigkeit</text:span> — aus der Anwendung.
- <text:span text:style-name="Strong_20_Emphasis">Einschaltdauer</text:span> — Bewegungszeit vs. Gesamtzykluszeit.
- <text:span text:style-name="Strong_20_Emphasis">Umgebung</text:span> — IP-Schutzklasse, Abwaschbarkeit, Staub, Temperatur, Balg.</text:p>
      <text:h text:style-name="Heading_20_2" text:outline-level="2"><text:bookmark-start text:name="__RefHeading___schritt_2_achsfamilie_auswaehlen_3"/><text:bookmark-start text:name="schritt_2_achsfamilie_auswaehlen"/>Schritt 2 — Achsfamilie auswählen<text:bookmark-end text:name="__RefHeading___schritt_2_achsfamilie_auswaehlen_3"/><text:bookmark-end text:name="schritt_2_achsfamilie_auswaehlen"/></text:h>
      <text:p text:style-name="Text_20_body">Nutzen Sie die Seite <text:a xlink:type="simple" xlink:href="https://dokuwiki.nilab.at/doku.php?id=en:linear_axes:start" text:style-name="Internet_20_link" text:visited-style-name="Visited_20_Internet_20_Link">Achsauswahl</text:a>, um die Familie anhand von Kraft, Hub, Führung, Encoder und der Spalte “Am besten geeignet für” einzugrenzen. Für eine Mehrachs-Maschine siehe auch <text:a xlink:type="simple" xlink:href="https://dokuwiki.nilab.at/doku.php?id=en:linear_axes:multi_axis" text:style-name="Internet_20_link" text:visited-style-name="Visited_20_Internet_20_Link">Mehrachs-Systeme</text:a>.</text:p>
      <text:h text:style-name="Heading_20_2" text:outline-level="2"><text:bookmark-start text:name="__RefHeading___schritt_3_motor_dimensionieren_4"/><text:bookmark-start text:name="schritt_3_motor_dimensionieren"/>Schritt 3 — Motor dimensionieren<text:bookmark-end text:name="__RefHeading___schritt_3_motor_dimensionieren_4"/><text:bookmark-end text:name="schritt_3_motor_dimensionieren"/></text:h>
      <text:p text:style-name="Text_20_body">Verwenden Sie das Verfahren <text:a xlink:type="simple" xlink:href="https://dokuwiki.nilab.at/doku.php?id=en:motor_sizing" text:style-name="Internet_20_link" text:visited-style-name="Visited_20_Internet_20_Link">Motor-Dimensionierung</text:a> und das <text:a xlink:type="simple" xlink:href="https://www.ni-lab.online/new_websmart/index.php" text:style-name="Internet_20_link" text:visited-style-name="Visited_20_Internet_20_Link">Websmart</text:a>-Tool:</text:p>
      <text:p text:style-name="Text_20_body">- Nutzlast eingeben, Motorfamilie auswählen (NL, GD, GDi, …), Bewegungsprofil erstellen, die Schaltfläche <text:span text:style-name="Strong_20_Emphasis">Sizing</text:span> drücken, die kompatiblen Motoren prüfen und dann die <text:span text:style-name="Strong_20_Emphasis">Leistungsgrenzen</text:span> und die <text:span text:style-name="Strong_20_Emphasis">Sicherheitsmarge</text:span> prüfen.</text:p>
      <text:h text:style-name="Heading_20_2" text:outline-level="2"><text:bookmark-start text:name="__RefHeading___schritt_4_achse_verifizieren_5"/><text:bookmark-start text:name="schritt_4_achse_verifizieren"/>Schritt 4 — Achse verifizieren<text:bookmark-end text:name="__RefHeading___schritt_4_achse_verifizieren_5"/><text:bookmark-end text:name="schritt_4_achse_verifizieren"/></text:h>
      <text:p text:style-name="Text_20_body">- <text:span text:style-name="Strong_20_Emphasis">Kraft</text:span> — die Nennkraft (Fr) und Spitzenkraft (Fp) müssen den erforderlichen Schub und die Spitzenkraft abdecken.
- <text:span text:style-name="Strong_20_Emphasis">Geschwindigkeit</text:span> — die Nenngeschwindigkeit muss die erforderliche maximale Geschwindigkeit abdecken.
- <text:span text:style-name="Strong_20_Emphasis">Führungskapazität</text:span> — die Führung muss die Nutzlast und etwaige Off-Axis-Momente tragen (siehe GDM für Off-Axis-Last).
- <text:span text:style-name="Strong_20_Emphasis">Steifigkeit / Eigenfrequenz</text:span> — siehe <text:a xlink:type="simple" xlink:href="https://dokuwiki.nilab.at/doku.php?id=en:machine_design" text:style-name="Internet_20_link" text:visited-style-name="Visited_20_Internet_20_Link">Maschinenkonstruktion</text:a> (niedrigste Eigenfrequenz ≥ ~200 Hz).</text:p>
      <text:h text:style-name="Heading_20_2" text:outline-level="2"><text:bookmark-start text:name="__RefHeading___schritt_5_abschliessen_6"/><text:bookmark-start text:name="schritt_5_abschliessen"/>Schritt 5 — Abschließen<text:bookmark-end text:name="__RefHeading___schritt_5_abschliessen_6"/><text:bookmark-end text:name="schritt_5_abschliessen"/></text:h>
      <text:p text:style-name="Text_20_body">- Montage (Flansch / T-Nut), Kabelkette, Balg und Encoder-Option prüfen.
- Siehe <text:a xlink:type="simple" xlink:href="https://dokuwiki.nilab.at/doku.php?id=en:linear_axes:installation" text:style-name="Internet_20_link" text:visited-style-name="Visited_20_Internet_20_Link">Montage und Ausrichtung</text:a> für Montage- und Inbetriebnahmeschritte.</text:p>
      <text:h text:style-name="Heading_20_2" text:outline-level="2"><text:bookmark-start text:name="__RefHeading___verwandte_seiten_7"/><text:bookmark-start text:name="verwandte_seiten"/>Verwandte Seiten<text:bookmark-end text:name="__RefHeading___verwandte_seiten_7"/><text:bookmark-end text:name="verwandte_seiten"/></text:h>
      <text:p text:style-name="Text_20_body">* <text:a xlink:type="simple" xlink:href="https://dokuwiki.nilab.at/doku.php?id=en:linear_axes:start" text:style-name="Internet_20_link" text:visited-style-name="Visited_20_Internet_20_Link">Linearachsen-Auswahl</text:a>
* <text:a xlink:type="simple" xlink:href="https://dokuwiki.nilab.at/doku.php?id=en:motor_sizing" text:style-name="Internet_20_link" text:visited-style-name="Visited_20_Internet_20_Link">Motor-Dimensionierung</text:a>
* <text:a xlink:type="simple" xlink:href="https://dokuwiki.nilab.at/doku.php?id=en:machine_design" text:style-name="Internet_20_link" text:visited-style-name="Visited_20_Internet_20_Link">Maschinenkonstruktion</text:a>
* <text:a xlink:type="simple" xlink:href="https://dokuwiki.nilab.at/doku.php?id=en:linear_axes:installation" text:style-name="Internet_20_link" text:visited-style-name="Visited_20_Internet_20_Link">Montage und Ausrichtung von Linearachs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9::37:52</meta:creation-date>
    <dc:creator>Generated</dc:creator>
    <dc:date>2026-09-13T09::37:52</dc:date>
    <dc:language>en-US</dc:language>
    <meta:editing-cycles>1</meta:editing-cycles>
    <meta:editing-duration>PT0S</meta:editing-duration>
    <dc:title>de:linear_axes:sizing</dc:title>
  </office:meta>
</office:document-meta>
</file>