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linear_axes:start"/><text:bookmark-start text:name="__RefHeading___linearmotion-systeme_achsauswahl_1"/><text:bookmark-start text:name="linearmotion-systeme_achsauswahl"/>Linearmotion-Systeme — Achsauswahl<text:bookmark-end text:name="__RefHeading___linearmotion-systeme_achsauswahl_1"/><text:bookmark-end text:name="linearmotion-systeme_achsauswahl"/></text:h>
      <text:p text:style-name="Text_20_body">Diese Landing Page hilft Ihnen, die richtige <text:span text:style-name="Strong_20_Emphasis">NILAB-Linearachse</text:span> für Ihre Maschine auszuwählen. NILAB bietet eine Reihe von kompletten Linearachsen und -tischen — von kompakten integrierten Schlitten bis zu langhubigen Hochkraft-Tischen und modularen riemengetriebenen Einheiten. Nutzen Sie den Vergleich unten, um die Familie einzugrenzen, die zu Ihrer Anwendung passt, und folgen Sie dann den Links zu den technischen Daten, der Dimensionierung und den Design-Seiten.</text:p>
      <text:h text:style-name="Heading_20_2" text:outline-level="2"><text:bookmark-start text:name="__RefHeading___die_achsfamilien_auf_einen_blick_2"/><text:bookmark-start text:name="die_achsfamilien_auf_einen_blick"/>Die Achsfamilien auf einen Blick<text:bookmark-end text:name="__RefHeading___die_achsfamilien_auf_einen_blick_2"/><text:bookmark-end text:name="die_achsfamilien_auf_einen_blick"/></text:h>
      <table:table table:style-name="Table">
        <table:table-column/>
        <table:table-column/>
        <table:table-column/>
        <table:table-column/>
        <table:table-column/>
        <table:table-column/>
        <table:table-column/>
        <table:table-row>
          <table:table-cell office:value-type="string" table:style-name="tablecell">
            <text:p text:style-name="tablealignleft"><text:span text:style-name="Strong_20_Emphasis">Familie</text:span> </text:p>
          </table:table-cell>
          <table:table-cell office:value-type="string" table:style-name="tablecell">
            <text:p text:style-name="tablealignleft"><text:span text:style-name="Strong_20_Emphasis">Antrieb &amp; Konstruktion</text:span> </text:p>
          </table:table-cell>
          <table:table-cell office:value-type="string" table:style-name="tablecell">
            <text:p text:style-name="tablealignleft"><text:span text:style-name="Strong_20_Emphasis">Spitzenkraft</text:span> </text:p>
          </table:table-cell>
          <table:table-cell office:value-type="string" table:style-name="tablecell">
            <text:p text:style-name="tablealignleft"><text:span text:style-name="Strong_20_Emphasis">Hub</text:span> </text:p>
          </table:table-cell>
          <table:table-cell office:value-type="string" table:style-name="tablecell">
            <text:p text:style-name="tablealignleft"><text:span text:style-name="Strong_20_Emphasis">Führung</text:span> </text:p>
          </table:table-cell>
          <table:table-cell office:value-type="string" table:style-name="tablecell">
            <text:p text:style-name="tablealignleft"><text:span text:style-name="Strong_20_Emphasis">Encoder</text:span> </text:p>
          </table:table-cell>
          <table:table-cell office:value-type="string" table:style-name="tablecell">
            <text:p text:style-name="tablealignleft"><text:span text:style-name="Strong_20_Emphasis">Am besten geeignet für</text:span> </text:p>
          </table:table-cell>
        </table:table-row>
        <table:table-row>
          <table:table-cell office:value-type="string" table:style-name="tablecell">
            <text:p text:style-name="tablealignleft"><text:a xlink:type="simple" xlink:href="https://dokuwiki.nilab.at/doku.php?id=en:gdm_linear_axes:start" text:style-name="Internet_20_link" text:visited-style-name="Visited_20_Internet_20_Link">GDM — Tubular-Linearstage</text:a></text:p>
          </table:table-cell>
          <table:table-cell office:value-type="string" table:style-name="tablecell">
            <text:p text:style-name="tablealignleft">Green-Drive-Motor in Modulversion mit Schlitten</text:p>
          </table:table-cell>
          <table:table-cell office:value-type="string" table:style-name="tablecell">
            <text:p text:style-name="tablealignleft">709 – 1749 N</text:p>
          </table:table-cell>
          <table:table-cell office:value-type="string" table:style-name="tablecell">
            <text:p text:style-name="tablealignleft">Hub + Schlittenlänge</text:p>
          </table:table-cell>
          <table:table-cell office:value-type="string" table:style-name="tablecell">
            <text:p text:style-name="tablealignleft">Integriertes Linearführungssystem</text:p>
          </table:table-cell>
          <table:table-cell office:value-type="string" table:style-name="tablecell">
            <text:p text:style-name="tablealignleft">Integrierter Magnet-Encoder</text:p>
          </table:table-cell>
          <table:table-cell office:value-type="string" table:style-name="tablecell">
            <text:p text:style-name="tablealignleft">Off-Axis-Last, Mehrachs-Systeme, Balg-Version auf Anfrage</text:p>
          </table:table-cell>
        </table:table-row>
        <table:table-row>
          <table:table-cell office:value-type="string" table:style-name="tablecell">
            <text:p text:style-name="tablealignleft"><text:a xlink:type="simple" xlink:href="https://dokuwiki.nilab.at/doku.php?id=en:lm_linear_axes:start" text:style-name="Internet_20_link" text:visited-style-name="Visited_20_Internet_20_Link">LM — Linearstage</text:a></text:p>
          </table:table-cell>
          <table:table-cell office:value-type="string" table:style-name="tablecell">
            <text:p text:style-name="tablealignleft">Ironcore-Linearmotor L-Serie auf Aluminiumprofil</text:p>
          </table:table-cell>
          <table:table-cell office:value-type="string" table:style-name="tablecell">
            <text:p text:style-name="tablealignleft">bis 3000 N (LM030/050/075)</text:p>
          </table:table-cell>
          <table:table-cell office:value-type="string" table:style-name="tablecell">
            <text:p text:style-name="tablealignleft">bis 8500 mm</text:p>
          </table:table-cell>
          <table:table-cell office:value-type="string" table:style-name="tablecell">
            <text:p text:style-name="tablealignleft">WON-Kugelumlaufführungen (wartungsfrei, LF-Schmierung)</text:p>
          </table:table-cell>
          <table:table-cell office:value-type="string" table:style-name="tablecell">
            <text:p text:style-name="tablealignleft">SIN/COS, ABZ, Hiperface, SSI, driveCliq</text:p>
          </table:table-cell>
          <table:table-cell office:value-type="string" table:style-name="tablecell">
            <text:p text:style-name="tablealignleft">Langer Hub, hohe Kraft, hohe Leistung, Multi-Feldbus</text:p>
          </table:table-cell>
        </table:table-row>
        <table:table-row>
          <table:table-cell office:value-type="string" table:style-name="tablecell">
            <text:p text:style-name="tablealignleft"><text:a xlink:type="simple" xlink:href="https://dokuwiki.nilab.at/doku.php?id=en:rm_linear:start" text:style-name="Internet_20_link" text:visited-style-name="Visited_20_Internet_20_Link">RM — Linearstage</text:a></text:p>
          </table:table-cell>
          <table:table-cell office:value-type="string" table:style-name="tablecell">
            <text:p text:style-name="tablealignleft">Hochgeschwindigkeits-Linearstage mit integrierter Führung</text:p>
          </table:table-cell>
          <table:table-cell office:value-type="string" table:style-name="tablecell">
            <text:p text:style-name="tablealignleft">bis ~1058 N pro Modell</text:p>
          </table:table-cell>
          <table:table-cell office:value-type="string" table:style-name="tablecell">
            <text:p text:style-name="tablealignleft">bis ~260 mm pro Modell</text:p>
          </table:table-cell>
          <table:table-cell office:value-type="string" table:style-name="tablecell">
            <text:p text:style-name="tablealignleft">Hochleistungs-Integrierte Linearführung</text:p>
          </table:table-cell>
          <table:table-cell office:value-type="string" table:style-name="tablecell">
            <text:p text:style-name="tablealignleft">Absolut-Encoder</text:p>
          </table:table-cell>
          <table:table-cell office:value-type="string" table:style-name="tablecell">
            <text:p text:style-name="tablealignleft">Hohe Geschwindigkeit, hohe Beschleunigung, Verpackung / Food &amp; Beverage</text:p>
          </table:table-cell>
        </table:table-row>
        <table:table-row>
          <table:table-cell office:value-type="string" table:style-name="tablecell">
            <text:p text:style-name="tablealignleft"><text:a xlink:type="simple" xlink:href="https://dokuwiki.nilab.at/doku.php?id=en:slide_unit:start" text:style-name="Internet_20_link" text:visited-style-name="Visited_20_Internet_20_Link">MCSS — Mini-Linearschlitten</text:a></text:p>
          </table:table-cell>
          <table:table-cell office:value-type="string" table:style-name="tablecell">
            <text:p text:style-name="tablealignleft">Integrierte Miniatur-Rohrlinearmotoren (Doppelschlitten)</text:p>
          </table:table-cell>
          <table:table-cell office:value-type="string" table:style-name="tablecell">
            <text:p text:style-name="tablealignleft">82.7 – 187.7 N</text:p>
          </table:table-cell>
          <table:table-cell office:value-type="string" table:style-name="tablecell">
            <text:p text:style-name="tablealignleft">10 – 100 mm</text:p>
          </table:table-cell>
          <table:table-cell office:value-type="string" table:style-name="tablecell">
            <text:p text:style-name="tablealignleft">Integrierte Führungen und Schienen</text:p>
          </table:table-cell>
          <table:table-cell office:value-type="string" table:style-name="tablecell">
            <text:p text:style-name="tablealignleft">Integrierter Antrieb mit Encoder-Rückmeldung</text:p>
          </table:table-cell>
          <table:table-cell office:value-type="string" table:style-name="tablecell">
            <text:p text:style-name="tablealignleft">Kompakt, hohe Präzision, Plug-and-Play</text:p>
          </table:table-cell>
        </table:table-row>
        <table:table-row>
          <table:table-cell office:value-type="string" table:style-name="tablecell">
            <text:p text:style-name="tablealignleft"><text:a xlink:type="simple" xlink:href="https://dokuwiki.nilab.at/doku.php?id=en:ulco:start" text:style-name="Internet_20_link" text:visited-style-name="Visited_20_Internet_20_Link">ULCO — Riemengetriebene Lineareinheiten</text:a></text:p>
          </table:table-cell>
          <table:table-cell office:value-type="string" table:style-name="tablecell">
            <text:p text:style-name="tablealignleft">Modulare riemengetriebene Einheiten (44/66/88/132)</text:p>
          </table:table-cell>
          <table:table-cell office:value-type="string" table:style-name="tablecell">
            <text:p text:style-name="tablealignleft">je Größe (siehe Familienseite)</text:p>
          </table:table-cell>
          <table:table-cell office:value-type="string" table:style-name="tablecell">
            <text:p text:style-name="tablealignleft">je Größe (siehe Familienseite)</text:p>
          </table:table-cell>
          <table:table-cell office:value-type="string" table:style-name="tablecell">
            <text:p text:style-name="tablealignleft">Profil mit einheitlichen T-Nuten (M5/M6/M8)</text:p>
          </table:table-cell>
          <table:table-cell office:value-type="string" table:style-name="tablecell">
            <text:p text:style-name="tablealignleft">optional (siehe Familienseite)</text:p>
          </table:table-cell>
          <table:table-cell office:value-type="string" table:style-name="tablecell">
            <text:p text:style-name="tablealignleft">Modular, mehrachs, selbsttragend, kleine bis mittlere Leistung</text:p>
          </table:table-cell>
        </table:table-row>
        <table:table-row>
          <table:table-cell office:value-type="string" table:style-name="tablecell">
            <text:p text:style-name="tablealignleft"><text:a xlink:type="simple" xlink:href="https://dokuwiki.nilab.at/doku.php?id=en:nl_bcj_linear_stage:start" text:style-name="Internet_20_link" text:visited-style-name="Visited_20_Internet_20_Link">NL-BCJ — Eco-Linearstage</text:a></text:p>
          </table:table-cell>
          <table:table-cell office:value-type="string" table:style-name="tablecell">
            <text:p text:style-name="tablealignleft">Flach-Ironcore-Linearmotor mit integrierter Führung</text:p>
          </table:table-cell>
          <table:table-cell office:value-type="string" table:style-name="tablecell">
            <text:p text:style-name="tablealignleft">195 – 1700 N (bis 3700 N)</text:p>
          </table:table-cell>
          <table:table-cell office:value-type="string" table:style-name="tablecell">
            <text:p text:style-name="tablealignleft">je Modell (siehe Familienseite)</text:p>
          </table:table-cell>
          <table:table-cell office:value-type="string" table:style-name="tablecell">
            <text:p text:style-name="tablealignleft">Integrierte Linearführung</text:p>
          </table:table-cell>
          <table:table-cell office:value-type="string" table:style-name="tablecell">
            <text:p text:style-name="tablealignleft">Integrierter Encoder</text:p>
          </table:table-cell>
          <table:table-cell office:value-type="string" table:style-name="tablecell">
            <text:p text:style-name="tablealignleft">Wirtschaftlich, integriert, mittlere Kraft, 8 Größen (MEL10 – MEL23)</text:p>
          </table:table-cell>
        </table:table-row>
      </table:table>
      <text:h text:style-name="Heading_20_2" text:outline-level="2"><text:bookmark-start text:name="__RefHeading___welche_achse_sollten_sie_verwenden_3"/><text:bookmark-start text:name="welche_achse_sollten_sie_verwenden"/>Welche Achse sollten Sie verwenden?<text:bookmark-end text:name="__RefHeading___welche_achse_sollten_sie_verwenden_3"/><text:bookmark-end text:name="welche_achse_sollten_sie_verwenden"/></text:h>
      <text:p text:style-name="Text_20_body"><text:span text:style-name="Strong_20_Emphasis">Wählen Sie GDM</text:span>, wenn Ihre Last <text:span text:style-name="Strong_20_Emphasis">off-axis</text:span> ist oder Sie ein <text:span text:style-name="Strong_20_Emphasis">Mehrachs-System</text:span> benötigen: Es ist die Modulversion des Green-Drive-Motors mit einem Schlitten und einer integrierten Linearführung, auf Anfrage mit Balg verfügbar.</text:p>
      <text:p text:style-name="Text_20_body"><text:span text:style-name="Strong_20_Emphasis">Wählen Sie LM</text:span>, wenn Sie eine <text:span text:style-name="Strong_20_Emphasis">langhubige, hochkraftige, leistungsstarke</text:span> Stage mit einer breiten Auswahl an Encodern und Feldbussen (EtherCAT, ProfiNET, CANopen) und Kompatibilität mit gängigen Servoregern benötigen.</text:p>
      <text:p text:style-name="Text_20_body"><text:span text:style-name="Strong_20_Emphasis">Wählen Sie RM</text:span> für <text:span text:style-name="Strong_20_Emphasis">Hochgeschwindigkeits- und Hochbeschleunigungs-Anwendungen</text:span> wie Verpackung, Wickeln, Windelproduktion und Food &amp; Beverage: Es kombiniert eine integrierte Linearführung mit einem Absolut-Encoder.</text:p>
      <text:p text:style-name="Text_20_body"><text:span text:style-name="Strong_20_Emphasis">Wählen Sie MCSS</text:span>, wenn Sie einen <text:span text:style-name="Strong_20_Emphasis">kompakten, hochpräzisen</text:span> Schlitten mit integriertem Antrieb benötigen — er ist Plug-and-Play und basiert auf integrierten Miniatur-Rohrlinearmotoren.</text:p>
      <text:p text:style-name="Text_20_body"><text:span text:style-name="Strong_20_Emphasis">Wählen Sie ULCO</text:span> für ein <text:span text:style-name="Strong_20_Emphasis">modulares, selbsttragendes, wirtschaftliches</text:span> System auf einer oder mehreren Achsen: Die riemengetriebenen Einheiten lassen sich dank einheitlicher T-Nuten leicht integrieren und decken kleine bis mittlere Leistungen ab.</text:p>
      <text:p text:style-name="Text_20_body"><text:span text:style-name="Strong_20_Emphasis">Wählen Sie NL-BCJ</text:span> für eine <text:span text:style-name="Strong_20_Emphasis">wirtschaftliche, integrierte</text:span> Linearstage mit Flach-Ironcore-Motor, verfügbar in 8 Größen (MEL10 – MEL23) bis zu einer Spitzenkraft von 3700 N.</text:p>
      <text:h text:style-name="Heading_20_2" text:outline-level="2"><text:bookmark-start text:name="__RefHeading___so_gehen_sie_vor_4"/><text:bookmark-start text:name="so_gehen_sie_vor"/>So gehen Sie vor<text:bookmark-end text:name="__RefHeading___so_gehen_sie_vor_4"/><text:bookmark-end text:name="so_gehen_sie_vor"/></text:h>
      <text:p text:style-name="Text_20_body">1. <text:span text:style-name="Strong_20_Emphasis">Anforderungen festlegen</text:span> — Nutzlast, Hub, Geschwindigkeit, Beschleunigung, Präzision, Einschaltdauer, Umgebung (IP, Abwaschbarkeit, Balg).
2. <text:span text:style-name="Strong_20_Emphasis">Familie eingrenzen</text:span> anhand des Vergleichs oben.
3. <text:span text:style-name="Strong_20_Emphasis">Motor dimensionieren</text:span> — verwenden Sie das Verfahren <text:a xlink:type="simple" xlink:href="https://dokuwiki.nilab.at/doku.php?id=en:motor_sizing" text:style-name="Internet_20_link" text:visited-style-name="Visited_20_Internet_20_Link">Motor-Dimensionierung</text:a> und das <text:a xlink:type="simple" xlink:href="https://www.ni-lab.online/new_websmart/index.php" text:style-name="Internet_20_link" text:visited-style-name="Visited_20_Internet_20_Link">Websmart</text:a>-Tool.
4. <text:span text:style-name="Strong_20_Emphasis">Maschine konstruieren</text:span> — siehe die Anforderungen <text:a xlink:type="simple" xlink:href="https://dokuwiki.nilab.at/doku.php?id=en:machine_design" text:style-name="Internet_20_link" text:visited-style-name="Visited_20_Internet_20_Link">Maschinenkonstruktion</text:a> (Massereduktion, Steifigkeit, Eigenfrequenzen).
5. <text:span text:style-name="Strong_20_Emphasis">Achsen integrieren</text:span> — siehe den <text:a xlink:type="simple" xlink:href="https://dokuwiki.nilab.at/doku.php?id=en:engineersguide:start" text:style-name="Internet_20_link" text:visited-style-name="Visited_20_Internet_20_Link">Engineer's Guide</text:a> und die Feldbus-/Bewegungssteuerungs-Seiten.</text:p>
      <text:h text:style-name="Heading_20_2" text:outline-level="2"><text:bookmark-start text:name="__RefHeading___verwandte_seiten_5"/><text:bookmark-start text:name="verwandte_seiten"/>Verwandte Seiten<text:bookmark-end text:name="__RefHeading___verwandte_seiten_5"/><text:bookmark-end text:name="verwandte_seiten"/></text:h>
      <text:p text:style-name="Text_20_body">* <text:a xlink:type="simple" xlink:href="https://dokuwiki.nilab.at/doku.php?id=en:gdm_linear_axes:start" text:style-name="Internet_20_link" text:visited-style-name="Visited_20_Internet_20_Link">GDM Tubular-Linearstage</text:a>
* <text:a xlink:type="simple" xlink:href="https://dokuwiki.nilab.at/doku.php?id=en:lm_linear_axes:start" text:style-name="Internet_20_link" text:visited-style-name="Visited_20_Internet_20_Link">LM Linearstage</text:a>
* <text:a xlink:type="simple" xlink:href="https://dokuwiki.nilab.at/doku.php?id=en:rm_linear:start" text:style-name="Internet_20_link" text:visited-style-name="Visited_20_Internet_20_Link">RM Linearstage</text:a>
* <text:a xlink:type="simple" xlink:href="https://dokuwiki.nilab.at/doku.php?id=en:slide_unit:start" text:style-name="Internet_20_link" text:visited-style-name="Visited_20_Internet_20_Link">MCSS Mini-Linearschlitten</text:a>
* <text:a xlink:type="simple" xlink:href="https://dokuwiki.nilab.at/doku.php?id=en:ulco:start" text:style-name="Internet_20_link" text:visited-style-name="Visited_20_Internet_20_Link">ULCO Riemengetriebene Lineareinheiten</text:a>
* <text:a xlink:type="simple" xlink:href="https://dokuwiki.nilab.at/doku.php?id=en:nl_bcj_linear_stage:start" text:style-name="Internet_20_link" text:visited-style-name="Visited_20_Internet_20_Link">NL-BCJ Eco-Linearstage</text:a>
* <text:a xlink:type="simple" xlink:href="https://dokuwiki.nilab.at/doku.php?id=en:motor_sizing" text:style-name="Internet_20_link" text:visited-style-name="Visited_20_Internet_20_Link">Motor-Dimensionierung</text:a>
* <text:a xlink:type="simple" xlink:href="https://dokuwiki.nilab.at/doku.php?id=en:machine_design" text:style-name="Internet_20_link" text:visited-style-name="Visited_20_Internet_20_Link">Maschinenkonstruktion</text:a>
* <text:a xlink:type="simple" xlink:href="https://dokuwiki.nilab.at/doku.php?id=en:engineersguide:start" text:style-name="Internet_20_link" text:visited-style-name="Visited_20_Internet_20_Link">Engineer's Guid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22::39:43</meta:creation-date>
    <dc:creator>Generated</dc:creator>
    <dc:date>2026-09-12T22::39:43</dc:date>
    <dc:language>en-US</dc:language>
    <meta:editing-cycles>1</meta:editing-cycles>
    <meta:editing-duration>PT0S</meta:editing-duration>
    <dc:title>de:linear_axes:start</dc:title>
  </office:meta>
</office:document-meta>
</file>