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e:linear_axes:terminology"/><text:bookmark-start text:name="__RefHeading___linearachsen_terminologie_1"/><text:bookmark-start text:name="linearachsen_terminologie"/>Linearachsen — Terminologie<text:bookmark-end text:name="__RefHeading___linearachsen_terminologie_1"/><text:bookmark-end text:name="linearachsen_terminologie"/></text:h>
      <text:p text:style-name="Text_20_body">Diese Seite erläutert die NILAB-Terminologie für lineare Bewegungen, damit die überlappenden Begriffe (<text:span text:style-name="Strong_20_Emphasis">Stage</text:span>, <text:span text:style-name="Strong_20_Emphasis">Slide</text:span>, <text:span text:style-name="Strong_20_Emphasis">Lineareinheit</text:span>, <text:span text:style-name="Strong_20_Emphasis">Modul</text:span>) nicht verwechselt werden.</text:p>
      <text:h text:style-name="Heading_20_2" text:outline-level="2"><text:bookmark-start text:name="__RefHeading___die_begriffe_auf_einen_blick_2"/><text:bookmark-start text:name="die_begriffe_auf_einen_blick"/>Die Begriffe auf einen Blick<text:bookmark-end text:name="__RefHeading___die_begriffe_auf_einen_blick_2"/><text:bookmark-end text:name="die_begriffe_auf_einen_blick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Begriff</text:span> </text:p>
          </table:table-cell>
          <table:table-cell office:value-type="string" table:style-name="tablecell">
            <text:p text:style-name="tablealignleft"><text:span text:style-name="Strong_20_Emphasis">Bedeutung</text:span> </text:p>
          </table:table-cell>
          <table:table-cell office:value-type="string" table:style-name="tablecell">
            <text:p text:style-name="tablealignleft"><text:span text:style-name="Strong_20_Emphasis">NILAB-Beispiele</text:span>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Linearachse</text:span> </text:p>
          </table:table-cell>
          <table:table-cell office:value-type="string" table:style-name="tablecell">
            <text:p text:style-name="tablealignleft">Das vollständige Bewegungsmodul: Antrieb + Führung + Schlitten + Encoder </text:p>
          </table:table-cell>
          <table:table-cell office:value-type="string" table:style-name="tablecell">
            <text:p text:style-name="tablealignleft">GDM, LM, RM, MCSS, ULCO, NL-BCJ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Linearstage</text:span> </text:p>
          </table:table-cell>
          <table:table-cell office:value-type="string" table:style-name="tablecell">
            <text:p text:style-name="tablealignleft">Eine vollständige Achse mit integrierter Führung und Schlitten </text:p>
          </table:table-cell>
          <table:table-cell office:value-type="string" table:style-name="tablecell">
            <text:p text:style-name="tablealignleft">GDM Tubular-Linearstage, LM Linearstage, RM Linearstage, NL-BCJ Eco-Linearstage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Linearschlitten (Slide)</text:span> </text:p>
          </table:table-cell>
          <table:table-cell office:value-type="string" table:style-name="tablecell">
            <text:p text:style-name="tablealignleft">Ein kompakter Schlitten mit integriertem Antrieb </text:p>
          </table:table-cell>
          <table:table-cell office:value-type="string" table:style-name="tablecell">
            <text:p text:style-name="tablealignleft">MCSS Mini-Linearschlitten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Lineareinheit</text:span> </text:p>
          </table:table-cell>
          <table:table-cell office:value-type="string" table:style-name="tablecell">
            <text:p text:style-name="tablealignleft">Eine modulare, oft riemengetriebene Einheit </text:p>
          </table:table-cell>
          <table:table-cell office:value-type="string" table:style-name="tablecell">
            <text:p text:style-name="tablealignleft">ULCO Riemengetriebene Lineareinheiten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Modul</text:span> </text:p>
          </table:table-cell>
          <table:table-cell office:value-type="string" table:style-name="tablecell">
            <text:p text:style-name="tablealignleft">Ein Motormodul mit Schlitten und Führung </text:p>
          </table:table-cell>
          <table:table-cell office:value-type="string" table:style-name="tablecell">
            <text:p text:style-name="tablealignleft">GDM (Modulversion)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Linearmotor (nackt)</text:span> </text:p>
          </table:table-cell>
          <table:table-cell office:value-type="string" table:style-name="tablecell">
            <text:p text:style-name="tablealignleft">Nur der Motor — benötigt Führung, Schlitten und Encoder </text:p>
          </table:table-cell>
          <table:table-cell office:value-type="string" table:style-name="tablecell">
            <text:p text:style-name="tablealignleft">NL, GD, GDi, L/LK, NLNS </text:p>
          </table:table-cell>
        </table:table-row>
      </table:table>
      <text:h text:style-name="Heading_20_2" text:outline-level="2"><text:bookmark-start text:name="__RefHeading___warum_die_begriffe_ueberlappen_3"/><text:bookmark-start text:name="warum_die_begriffe_ueberlappen"/>Warum die Begriffe überlappen<text:bookmark-end text:name="__RefHeading___warum_die_begriffe_ueberlappen_3"/><text:bookmark-end text:name="warum_die_begriffe_ueberlappen"/></text:h>
      <text:p text:style-name="Text_20_body">- <text:span text:style-name="Strong_20_Emphasis">Linearstage</text:span> wird für GDM, LM, RM und NL-BCJ verwendet — alle sind vollständige Achsen mit integrierter Führung und Schlitten.
- <text:span text:style-name="Strong_20_Emphasis">Slide</text:span> wird für MCSS verwendet — ein kompakter Schlitten mit integriertem Antrieb.
- <text:span text:style-name="Strong_20_Emphasis">Lineareinheit</text:span> wird für ULCO verwendet — eine modulare, riemengetriebene Einheit.
- <text:span text:style-name="Strong_20_Emphasis">Modul</text:span> wird für GDM verwendet — die Motormodulversion.</text:p>
      <text:p text:style-name="Text_20_body">Der Unterschied betrifft hauptsächlich <text:span text:style-name="Strong_20_Emphasis">Konstruktion und Antriebsart</text:span>, nicht die Leistung:</text:p>
      <text:p text:style-name="Text_20_body">- <text:span text:style-name="Strong_20_Emphasis">Stage</text:span> = integrierte Führung + Schlitten (Direktantriebsmotor).
- <text:span text:style-name="Strong_20_Emphasis">Slide</text:span> = kompakt, integrierter Antrieb (Miniaturmotoren).
- <text:span text:style-name="Strong_20_Emphasis">Einheit</text:span> = modular, riemengetrieben.
- <text:span text:style-name="Strong_20_Emphasis">Modul</text:span> = Motormodul mit Schlitten.</text:p>
      <text:h text:style-name="Heading_20_2" text:outline-level="2"><text:bookmark-start text:name="__RefHeading___verwandte_seiten_4"/><text:bookmark-start text:name="verwandte_seiten"/>Verwandte Seiten<text:bookmark-end text:name="__RefHeading___verwandte_seiten_4"/><text:bookmark-end text:name="verwandte_seiten"/></text:h>
      <text:p text:style-name="Text_20_body">* <text:a xlink:type="simple" xlink:href="https://dokuwiki.nilab.at/doku.php?id=en:linear_axes:start" text:style-name="Internet_20_link" text:visited-style-name="Visited_20_Internet_20_Link">Linearachsen-Auswahl</text:a>
* <text:a xlink:type="simple" xlink:href="https://dokuwiki.nilab.at/doku.php?id=en:glossary" text:style-name="Internet_20_link" text:visited-style-name="Visited_20_Internet_20_Link">Glossa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3T09::43:37</meta:creation-date>
    <dc:creator>Generated</dc:creator>
    <dc:date>2026-09-13T09::43:37</dc:date>
    <dc:language>en-US</dc:language>
    <meta:editing-cycles>1</meta:editing-cycles>
    <meta:editing-duration>PT0S</meta:editing-duration>
    <dc:title>de:linear_axes:terminology</dc:title>
  </office:meta>
</office:document-meta>
</file>