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bd189f0dbb5b7cf124a39dbb45d9b55.jpg"/>
  <manifest:file-entry manifest:media-type="image/jpeg" manifest:full-path="Pictures/49c310f7d1a9ff14689f375d1f054459.jpg"/>
  <manifest:file-entry manifest:media-type="image/jpeg" manifest:full-path="Pictures/c6e6485ec3aec3c6e025c425dd3ea8da.jpg"/>
  <manifest:file-entry manifest:media-type="image/jpeg" manifest:full-path="Pictures/48da2f59d8fbc2f6f1f17bb27513dbe7.jpg"/>
  <manifest:file-entry manifest:media-type="image/jpeg" manifest:full-path="Pictures/aec169d98c569228841a5ff9ec370683.jpg"/>
  <manifest:file-entry manifest:media-type="image/jpeg" manifest:full-path="Pictures/06581854d4825d3ee9e6c180a540c36a.jpg"/>
  <manifest:file-entry manifest:media-type="image/jpeg" manifest:full-path="Pictures/f50628ae449e55bd3b4bee0118383a9d.jpg"/>
  <manifest:file-entry manifest:media-type="image/jpeg" manifest:full-path="Pictures/ad5da1cf08dd3b4f1d056eff80df5d6d.jpg"/>
  <manifest:file-entry manifest:media-type="image/jpeg" manifest:full-path="Pictures/133e95575aaf66c2f285e73e9b609c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motor_sizing"/><text:bookmark-start text:name="__RefHeading___websmart_motorauslegung_1"/><text:bookmark-start text:name="websmart_motorauslegung"/>WEBSMART Motorauslegung<text:bookmark-end text:name="__RefHeading___websmart_motorauslegung_1"/><text:bookmark-end text:name="websmart_motorauslegung"/></text:h>
      <text:h text:style-name="Heading_20_2" text:outline-level="2"><text:bookmark-start text:name="__RefHeading___allgemeine_vorgehensweise_2"/><text:bookmark-start text:name="allgemeine_vorgehensweise"/>Allgemeine Vorgehensweise<text:bookmark-end text:name="__RefHeading___allgemeine_vorgehensweise_2"/><text:bookmark-end text:name="allgemeine_vorgehensweise"/></text:h>
      <text:p text:style-name="Text_20_body">Die Auslegung von Linearmotoren wird hauptsächlich durch die anwendungsbezogenen Eigenschaften von Geschwindigkeit und Vorschubkraft bestimmt. Zuerst sollte der Benutzer die Geschwindigkeits- und Kraftprofile für die erforderliche Anwendung bestimmen und die richtigen Parameter für Nutzlast, Schubkraft, Umgebungstemperatur und Achsneigung festlegen. Dann wird die Motorgröße entweder durch einfache Berechnung der physikalischen Grenzen oder mit einer Auslegungsanwendung gewählt.</text:p>
      <text:p text:style-name="Text_20_body">Eine Online-Anwendung zur Motorauslegung steht unter: <text:a xlink:type="simple" xlink:href="https://www.ni-lab.online/new_websmart/index.php" text:style-name="Internet_20_link" text:visited-style-name="Visited_20_Internet_20_Link">Websmart</text:a></text:p>
      <text:h text:style-name="Heading_20_2" text:outline-level="2"><text:bookmark-start text:name="__RefHeading___schritt_fuer_schritt_mit_websmart_3"/><text:bookmark-start text:name="schritt_fuer_schritt_mit_websmart"/>Schritt für Schritt mit websmart<text:bookmark-end text:name="__RefHeading___schritt_fuer_schritt_mit_websmart_3"/><text:bookmark-end text:name="schritt_fuer_schritt_mit_websmart"/></text:h>
      <text:h text:style-name="Heading_20_4" text:outline-level="4"><text:bookmark-start text:name="__RefHeading___schritt_1_betriebsbedingungen_des_motors_festlegen_4"/><text:bookmark-start text:name="schritt_1_betriebsbedingungen_des_motors_festlegen"/>Schritt 1) Betriebsbedingungen des Motors festlegen.<text:bookmark-end text:name="__RefHeading___schritt_1_betriebsbedingungen_des_motors_festlegen_4"/><text:bookmark-end text:name="schritt_1_betriebsbedingungen_des_motors_festlegen"/></text:h>
      <text:p text:style-name="Text_20_body">Zum Beispiel eine externe Nutzlast von 1,2 kg eingeben und den gewünschten Motortyp wählen (NL-Rohrlinearmotoren). Dann die Schaltfläche “Motion Profile” drücken.</text:p>
      <text:p text:style-name="Text_20_body"><draw:frame draw:style-name="media" draw:name="websmart_1.jpg Legend" text:anchor-type="as-char" draw:z-index="0" svg:width="21.166666666667cm" style:rel-width="100%"><draw:text-box><text:p text:style-name="legendcenter"><draw:frame draw:style-name="media" draw:name="websmart_1.jpg" text:anchor-type="as-char" draw:z-index="0" svg:width="21.166666666667cm" style:rel-width="100%" svg:height="13.520208333333cm" style:rel-height="scale"><draw:image xlink:href="Pictures/fbd189f0dbb5b7cf124a39dbb45d9b55.jpg" xlink:type="simple" xlink:show="embed" xlink:actuate="onLoad"/></draw:frame>websmart_1.jpg</text:p></draw:text-box></draw:frame></text:p>
      <text:h text:style-name="Heading_20_4" text:outline-level="4"><text:bookmark-start text:name="__RefHeading___schritt_2_ein_bewegungsprofil_auswaehlen_5"/><text:bookmark-start text:name="schritt_2_ein_bewegungsprofil_auswaehlen"/>Schritt 2) Ein Bewegungsprofil auswählen.<text:bookmark-end text:name="__RefHeading___schritt_2_ein_bewegungsprofil_auswaehlen_5"/><text:bookmark-end text:name="schritt_2_ein_bewegungsprofil_auswaehlen"/></text:h>
      <text:p text:style-name="Text_20_body">Es gibt verschiedene Optionen für den Typ des Bewegungsprofils. Das einfachste ist Polynom 5.</text:p>
      <text:p text:style-name="Text_20_body">Es ist auch möglich, eine Nockenprofil-Datei auf Basis von Positionspunkten hochzuladen. Hier ist eine Beispieldatei für ein Bewegungsprofil: <text:a xlink:type="simple" xlink:href="https://dokuwiki.nilab.at/lib/exe/fetch.php?media=cam_profile_example.zip" text:style-name="Internet_20_link" text:visited-style-name="Visited_20_Internet_20_Link">:cam_profile_example.zip</text:a></text:p>
      <text:p text:style-name="Text_20_body">Dieses Beispiel muss in der ersten Zeile die Anzahl der Positionspunkte enthalten; in der zweiten Zeile die Zeitauflösung; und dann die Positionsdatenpunkte, mit Einheiten in Metern.</text:p>
      <text:p text:style-name="Text_20_body"><draw:frame draw:style-name="media" draw:name="websmart_2.jpg Legend" text:anchor-type="as-char" draw:z-index="0" svg:width="21.166666666667cm" style:rel-width="100%"><draw:text-box><text:p text:style-name="legendcenter"><draw:frame draw:style-name="media" draw:name="websmart_2.jpg" text:anchor-type="as-char" draw:z-index="1" svg:width="21.166666666667cm" style:rel-width="100%" svg:height="12.832291666667cm" style:rel-height="scale"><draw:image xlink:href="Pictures/49c310f7d1a9ff14689f375d1f054459.jpg" xlink:type="simple" xlink:show="embed" xlink:actuate="onLoad"/></draw:frame>websmart_2.jpg</text:p></draw:text-box></draw:frame></text:p>
      <text:h text:style-name="Heading_20_4" text:outline-level="4"><text:bookmark-start text:name="__RefHeading___schritt_3_ein_polynom-5-bewegungsprofil_erstellen_6"/><text:bookmark-start text:name="schritt_3_ein_polynom-5-bewegungsprofil_erstellen"/>Schritt 3) Ein Polynom-5-Bewegungsprofil erstellen<text:bookmark-end text:name="__RefHeading___schritt_3_ein_polynom-5-bewegungsprofil_erstellen_6"/><text:bookmark-end text:name="schritt_3_ein_polynom-5-bewegungsprofil_erstellen"/></text:h>
      <text:p text:style-name="Text_20_body">Als Beispiel haben wir das Bewegungsprofil Polynom 5 ausgewählt. Der Motor wird sich von 0 auf 10 mm bewegen, mit einer Zykluszeit von 0,2 s und einer Wartezeit von 0,1 s. Die Schaltfläche “Add segment” drücken, um den Bewegungszyklus zu aktualisieren.</text:p>
      <text:p text:style-name="Text_20_body"><draw:frame draw:style-name="media" draw:name="2" text:anchor-type="as-char" draw:z-index="2" svg:width="21.166666666667cm" style:rel-width="100%" svg:height="15.5575cm" style:rel-height="scale"><draw:image xlink:href="Pictures/c6e6485ec3aec3c6e025c425dd3ea8da.jpg" xlink:type="simple" xlink:show="embed" xlink:actuate="onLoad"/></draw:frame></text:p>
      <text:p text:style-name="Text_20_body"><draw:frame draw:style-name="media" draw:name="3" text:anchor-type="as-char" draw:z-index="3" svg:width="21.166666666667cm" style:rel-width="100%" svg:height="15.636875cm" style:rel-height="scale"><draw:image xlink:href="Pictures/48da2f59d8fbc2f6f1f17bb27513dbe7.jpg" xlink:type="simple" xlink:show="embed" xlink:actuate="onLoad"/></draw:frame></text:p>
      <text:p text:style-name="Text_20_body">Dann bewegen wir uns mit unterschiedlicher Zeitsteuerung um 10 mm zurück.</text:p>
      <text:p text:style-name="Text_20_body"><draw:frame draw:style-name="media" draw:name="4" text:anchor-type="as-char" draw:z-index="4" svg:width="21.166666666667cm" style:rel-width="100%" svg:height="15.531041666667cm" style:rel-height="scale"><draw:image xlink:href="Pictures/aec169d98c569228841a5ff9ec370683.jpg" xlink:type="simple" xlink:show="embed" xlink:actuate="onLoad"/></draw:frame></text:p>
      <text:h text:style-name="Heading_20_4" text:outline-level="4"><text:bookmark-start text:name="__RefHeading___schritt_4_wenn_der_bewegungszyklus_abgeschlossen_ist_die_schaltflaeche_sizing_druecken_um_fortzufahren_7"/><text:bookmark-start text:name="schritt_4_wenn_der_bewegungszyklus_abgeschlossen_ist_die_schaltflaeche_sizing_druecken_um_fortzufahren"/>Schritt 4) Wenn der Bewegungszyklus abgeschlossen ist, die Schaltfläche "Sizing" drücken, um fortzufahren.<text:bookmark-end text:name="__RefHeading___schritt_4_wenn_der_bewegungszyklus_abgeschlossen_ist_die_schaltflaeche_sizing_druecken_um_fortzufahren_7"/><text:bookmark-end text:name="schritt_4_wenn_der_bewegungszyklus_abgeschlossen_ist_die_schaltflaeche_sizing_druecken_um_fortzufahren"/></text:h>
      <text:p text:style-name="Text_20_body">Ein Zusammenfassungsfenster mit allen Anwendungsdaten wird angezeigt.</text:p>
      <text:p text:style-name="Text_20_body"><draw:frame draw:style-name="media" draw:name="5" text:anchor-type="as-char" draw:z-index="5" svg:width="21.166666666667cm" style:rel-width="100%" svg:height="15.345833333333cm" style:rel-height="scale"><draw:image xlink:href="Pictures/06581854d4825d3ee9e6c180a540c36a.jpg" xlink:type="simple" xlink:show="embed" xlink:actuate="onLoad"/></draw:frame></text:p>
      <text:h text:style-name="Heading_20_4" text:outline-level="4"><text:bookmark-start text:name="__RefHeading___schritt_5_kompatible_motoren_8"/><text:bookmark-start text:name="schritt_5_kompatible_motoren"/>Schritt 5) Kompatible Motoren<text:bookmark-end text:name="__RefHeading___schritt_5_kompatible_motoren_8"/><text:bookmark-end text:name="schritt_5_kompatible_motoren"/></text:h>
      <text:p text:style-name="Text_20_body">Auf den Ordner “Compatible motor” klicken: eine Liste kompatibler Motoren wird angezeigt.</text:p>
      <text:p text:style-name="Text_20_body"><draw:frame draw:style-name="media" draw:name="6" text:anchor-type="as-char" draw:z-index="6" svg:width="21.166666666667cm" style:rel-width="100%" svg:height="15.266458333333cm" style:rel-height="scale"><draw:image xlink:href="Pictures/f50628ae449e55bd3b4bee0118383a9d.jpg" xlink:type="simple" xlink:show="embed" xlink:actuate="onLoad"/></draw:frame></text:p>
      <text:h text:style-name="Heading_20_4" text:outline-level="4"><text:bookmark-start text:name="__RefHeading___schritt_6_leistung_und_grenzen_pruefen_9"/><text:bookmark-start text:name="schritt_6_leistung_und_grenzen_pruefen"/>Schritt 6) Leistung und Grenzen prüfen<text:bookmark-end text:name="__RefHeading___schritt_6_leistung_und_grenzen_pruefen_9"/><text:bookmark-end text:name="schritt_6_leistung_und_grenzen_pruefen"/></text:h>
      <text:p text:style-name="Text_20_body">Auf den Motorcode klicken: das Diagramm, das die Motorgrenzen und die Anforderungen zeigt, wird angezeigt.</text:p>
      <text:p text:style-name="Text_20_body"><draw:frame draw:style-name="media" draw:name="7" text:anchor-type="as-char" draw:z-index="7" svg:width="21.166666666667cm" style:rel-width="100%" svg:height="15.266458333333cm" style:rel-height="scale"><draw:image xlink:href="Pictures/ad5da1cf08dd3b4f1d056eff80df5d6d.jpg" xlink:type="simple" xlink:show="embed" xlink:actuate="onLoad"/></draw:frame></text:p>
      <text:h text:style-name="Heading_20_4" text:outline-level="4"><text:bookmark-start text:name="__RefHeading___schritt_7_sicherheitsmarge_pruefen_10"/><text:bookmark-start text:name="schritt_7_sicherheitsmarge_pruefen"/>Schritt 7) Sicherheitsmarge prüfen<text:bookmark-end text:name="__RefHeading___schritt_7_sicherheitsmarge_pruefen_10"/><text:bookmark-end text:name="schritt_7_sicherheitsmarge_pruefen"/></text:h>
      <text:p text:style-name="Text_20_body">Auf die Parametertabellen klicken: die Sicherheitsmarge für die Motorleistung wird angezeigt.</text:p>
      <text:p text:style-name="Text_20_body"><draw:frame draw:style-name="media" draw:name="8" text:anchor-type="as-char" draw:z-index="8" svg:width="21.166666666667cm" style:rel-width="100%" svg:height="15.134166666667cm" style:rel-height="scale"><draw:image xlink:href="Pictures/133e95575aaf66c2f285e73e9b609c9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9:38</meta:creation-date>
    <dc:creator>Generated</dc:creator>
    <dc:date>2026-09-12T13::19:38</dc:date>
    <dc:language>en-US</dc:language>
    <meta:editing-cycles>1</meta:editing-cycles>
    <meta:editing-duration>PT0S</meta:editing-duration>
    <dc:title>de:motor_sizing</dc:title>
  </office:meta>
</office:document-meta>
</file>