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nano_positioners:start"/><text:bookmark-start text:name="__RefHeading___nano-positioniersysteme_1"/><text:bookmark-start text:name="nano-positioniersysteme"/>Nano-Positioniersysteme<text:bookmark-end text:name="__RefHeading___nano-positioniersysteme_1"/><text:bookmark-end text:name="nano-positioniersysteme"/></text:h>
      <text:p text:style-name="Text_20_body">Diese Landing Page ist der Einstieg für die <text:span text:style-name="Strong_20_Emphasis">NILAB-NANO-Serie</text:span> — Nano-Positioniersysteme mit miniaturisierten tubularen Linearmotoren für Life-Science-Anwendungen. Die NANO-Serie bietet die Genauigkeit eines piezogetriebenen Linearstages mit der Geschwindigkeit und Leistung eines Linearmotor-Servostages.</text:p>
      <text:p text:style-name="Text_20_body">Die NANO-Positioniersysteme sind mit Hochleistungsmerkmalen für schnelle Verfahrbewegungen und extrem präzise Positionierung von Leichtgewichtslasten in kleinen Arbeitsbereichen ausgestattet.</text:p>
      <text:h text:style-name="Heading_20_2" text:outline-level="2"><text:bookmark-start text:name="__RefHeading___merkmale_2"/><text:bookmark-start text:name="merkmale"/>Merkmale<text:bookmark-end text:name="__RefHeading___merkmale_2"/><text:bookmark-end text:name="merkmale"/></text:h>
      <text:p text:style-name="Text_20_body">- Hohe Leistung und Zuverlässigkeit
- Mechanische Konstruktion mit hochwertigen Linearführungen
- Berührungsloser optischer Encoder mit ultrahoher Präzision
- Eisenloses Motordesign für sehr geringes Geschwindigkeitsrippeln und kein Cogging</text:p>
      <text:h text:style-name="Heading_20_2" text:outline-level="2"><text:bookmark-start text:name="__RefHeading___typische_anwendungsbereiche_3"/><text:bookmark-start text:name="typische_anwendungsbereiche"/>Typische Anwendungsbereiche<text:bookmark-end text:name="__RefHeading___typische_anwendungsbereiche_3"/><text:bookmark-end text:name="typische_anwendungsbereiche"/></text:h>
      <text:p text:style-name="Text_20_body">- Medizinische Geräte
- Life Science
- Photonik
- Glasfaser-Ausrichtung
- Elektronik- und biomedizinische Prozesse
- Mikroskopie
- Oberflächenabtastung</text:p>
      <text:h text:style-name="Heading_20_2" text:outline-level="2"><text:bookmark-start text:name="__RefHeading___verwandte_seiten_4"/><text:bookmark-start text:name="verwandte_seiten"/>Verwandte Seiten<text:bookmark-end text:name="__RefHeading___verwandte_seiten_4"/><text:bookmark-end text:name="verwandte_seiten"/></text:h>
      <text:p text:style-name="Text_20_body">* <text:a xlink:type="simple" xlink:href="https://dokuwiki.nilab.at/doku.php?id=en:miniature_motors:start" text:style-name="Internet_20_link" text:visited-style-name="Visited_20_Internet_20_Link">NL — Miniatur-Linearmotoren</text:a>
* <text:a xlink:type="simple" xlink:href="https://dokuwiki.nilab.at/doku.php?id=en:integrated_drive_motors:start" text:style-name="Internet_20_link" text:visited-style-name="Visited_20_Internet_20_Link">NLi — Integrierte Miniatur-Linearmotoren</text:a>
* <text:a xlink:type="simple" xlink:href="https://dokuwiki.nilab.at/doku.php?id=en:linear_axes:start" text:style-name="Internet_20_link" text:visited-style-name="Visited_20_Internet_20_Link">Linearachsen-Auswah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36:35</meta:creation-date>
    <dc:creator>Generated</dc:creator>
    <dc:date>2026-09-13T11::36:35</dc:date>
    <dc:language>en-US</dc:language>
    <meta:editing-cycles>1</meta:editing-cycles>
    <meta:editing-duration>PT0S</meta:editing-duration>
    <dc:title>de:nano_positioners:start</dc:title>
  </office:meta>
</office:document-meta>
</file>