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products:start"/><text:bookmark-start text:name="__RefHeading___produktindex_1"/><text:bookmark-start text:name="produktindex"/>Produktindex<text:bookmark-end text:name="__RefHeading___produktindex_1"/><text:bookmark-end text:name="produktindex"/></text:h>
      <text:p text:style-name="Text_20_body">Diese Seite gruppiert alle NILAB-Produkte nach Kategorie für eine schnelle Navigation. Wählen Sie unten eine Kategorie und folgen Sie dem Link zur Produktfamilienseite.</text:p>
      <text:h text:style-name="Heading_20_2" text:outline-level="2"><text:bookmark-start text:name="__RefHeading___linearmotoren_2"/><text:bookmark-start text:name="linearmotoren"/>Linearmotoren<text:bookmark-end text:name="__RefHeading___linearmotoren_2"/><text:bookmark-end text:name="linearmotoren"/></text:h>
      <text:p text:style-name="Text_20_body">* <text:a xlink:type="simple" xlink:href="https://dokuwiki.nilab.at/doku.php?id=en:integrated_drive_motors:start" text:style-name="Internet_20_link" text:visited-style-name="Visited_20_Internet_20_Link">NLi — Integrierte Miniatur-Rohrlinearmotoren</text:a>
* <text:a xlink:type="simple" xlink:href="https://dokuwiki.nilab.at/doku.php?id=en:green_drive_motors:start" text:style-name="Internet_20_link" text:visited-style-name="Visited_20_Internet_20_Link">GD — Green Drive Standard</text:a>
* <text:a xlink:type="simple" xlink:href="https://dokuwiki.nilab.at/doku.php?id=en:green_drive_iso:start" text:style-name="Internet_20_link" text:visited-style-name="Visited_20_Internet_20_Link">GDi — Green Drive ISO 15552</text:a>
* <text:a xlink:type="simple" xlink:href="https://dokuwiki.nilab.at/doku.php?id=en:green_drive_iso_rotolinear:start" text:style-name="Internet_20_link" text:visited-style-name="Visited_20_Internet_20_Link">GDiR — ISO Roto-Linear</text:a>
* <text:a xlink:type="simple" xlink:href="https://dokuwiki.nilab.at/doku.php?id=en:green_drive_water:start" text:style-name="Internet_20_link" text:visited-style-name="Visited_20_Internet_20_Link">Green Drive Water — 400-VAC-wassergekühlter Rohrlinearmotor</text:a>
* <text:a xlink:type="simple" xlink:href="https://dokuwiki.nilab.at/doku.php?id=en:miniature_motors:start" text:style-name="Internet_20_link" text:visited-style-name="Visited_20_Internet_20_Link">NL — Miniatur-Linearmotoren</text:a>
* <text:a xlink:type="simple" xlink:href="https://dokuwiki.nilab.at/doku.php?id=en:integrated_rotolinear:start" text:style-name="Internet_20_link" text:visited-style-name="Visited_20_Internet_20_Link">NLiR — Integrierte Roto-Linear-Motoren</text:a>
* <text:a xlink:type="simple" xlink:href="https://dokuwiki.nilab.at/doku.php?id=en:nli_eth:start" text:style-name="Internet_20_link" text:visited-style-name="Visited_20_Internet_20_Link">NLi-EtherCAT — Integrierte Linearmotoren</text:a>
* <text:a xlink:type="simple" xlink:href="https://dokuwiki.nilab.at/doku.php?id=en:ironcore_motors:start" text:style-name="Internet_20_link" text:visited-style-name="Visited_20_Internet_20_Link">L/LK — Ironcore-Linearmotoren</text:a>
* <text:a xlink:type="simple" xlink:href="https://dokuwiki.nilab.at/doku.php?id=en:ironless_motor_nlns:start" text:style-name="Internet_20_link" text:visited-style-name="Visited_20_Internet_20_Link">NLNS — Eisenlose Linearmotoren</text:a></text:p>
      <text:h text:style-name="Heading_20_2" text:outline-level="2"><text:bookmark-start text:name="__RefHeading___linearachsen_und_-stage_3"/><text:bookmark-start text:name="linearachsen_und_-stage"/>Linearachsen und -stage<text:bookmark-end text:name="__RefHeading___linearachsen_und_-stage_3"/><text:bookmark-end text:name="linearachsen_und_-stage"/></text:h>
      <text:p text:style-name="Text_20_body">* <text:a xlink:type="simple" xlink:href="https://dokuwiki.nilab.at/doku.php?id=en:gdm_linear_axes:start" text:style-name="Internet_20_link" text:visited-style-name="Visited_20_Internet_20_Link">GDM — Tubular-Linearstage</text:a>
* <text:a xlink:type="simple" xlink:href="https://dokuwiki.nilab.at/doku.php?id=en:lm_linear_axes:start" text:style-name="Internet_20_link" text:visited-style-name="Visited_20_Internet_20_Link">LM — Linearstage</text:a>
* <text:a xlink:type="simple" xlink:href="https://dokuwiki.nilab.at/doku.php?id=en:rm_linear:start" text:style-name="Internet_20_link" text:visited-style-name="Visited_20_Internet_20_Link">RM — Linearstage</text:a>
* <text:a xlink:type="simple" xlink:href="https://dokuwiki.nilab.at/doku.php?id=en:slide_unit:start" text:style-name="Internet_20_link" text:visited-style-name="Visited_20_Internet_20_Link">MCSS — Mini-Linearschlitten</text:a>
* <text:a xlink:type="simple" xlink:href="https://dokuwiki.nilab.at/doku.php?id=en:nano_positioners:start" text:style-name="Internet_20_link" text:visited-style-name="Visited_20_Internet_20_Link">Nano-Positioniersysteme — NANO-Serie für Life Science</text:a>
* <text:a xlink:type="simple" xlink:href="https://dokuwiki.nilab.at/doku.php?id=en:ulco:start" text:style-name="Internet_20_link" text:visited-style-name="Visited_20_Internet_20_Link">ULCO — Riemengetriebene Lineareinheiten</text:a>
* <text:a xlink:type="simple" xlink:href="https://dokuwiki.nilab.at/doku.php?id=en:nl_bcj_linear_stage:start" text:style-name="Internet_20_link" text:visited-style-name="Visited_20_Internet_20_Link">NL-BCJ — Eco-Linearstage</text:a>
* <text:a xlink:type="simple" xlink:href="https://dokuwiki.nilab.at/doku.php?id=en:lma_actuator:start" text:style-name="Internet_20_link" text:visited-style-name="Visited_20_Internet_20_Link">LMA — Linearmotor-Aktuator</text:a>
* <text:a xlink:type="simple" xlink:href="https://dokuwiki.nilab.at/doku.php?id=en:nela_actuator:start" text:style-name="Internet_20_link" text:visited-style-name="Visited_20_Internet_20_Link">NELA — 24-VDC-Linearaktator</text:a>
* <text:a xlink:type="simple" xlink:href="https://dokuwiki.nilab.at/doku.php?id=en:maglift:start" text:style-name="Internet_20_link" text:visited-style-name="Visited_20_Internet_20_Link">Maglift — Vertikale Gegengewichtskraft</text:a>
* <text:a xlink:type="simple" xlink:href="https://dokuwiki.nilab.at/doku.php?id=en:integrated_pick_and_place:start" text:style-name="Internet_20_link" text:visited-style-name="Visited_20_Internet_20_Link">NLiP — Parallelkinematik-Roboter</text:a>
* <text:a xlink:type="simple" xlink:href="https://dokuwiki.nilab.at/doku.php?id=en:motolab_actuator:start" text:style-name="Internet_20_link" text:visited-style-name="Visited_20_Internet_20_Link">Motolab — Linearmotor-Aktuator</text:a></text:p>
      <text:h text:style-name="Heading_20_2" text:outline-level="2"><text:bookmark-start text:name="__RefHeading___servoregler_und_servomotoren_4"/><text:bookmark-start text:name="servoregler_und_servomotoren"/>Servoregler und Servomotoren<text:bookmark-end text:name="__RefHeading___servoregler_und_servomotoren_4"/><text:bookmark-end text:name="servoregler_und_servomotoren"/></text:h>
      <text:p text:style-name="Text_20_body">* <text:a xlink:type="simple" xlink:href="https://dokuwiki.nilab.at/doku.php?id=en:epulse:start" text:style-name="Internet_20_link" text:visited-style-name="Visited_20_Internet_20_Link">Epulse 30/50/100 — Gleichstrom-Servoregler</text:a>
* <text:a xlink:type="simple" xlink:href="https://dokuwiki.nilab.at/doku.php?id=en:epulse50_dc_servodrive:start" text:style-name="Internet_20_link" text:visited-style-name="Visited_20_Internet_20_Link">Epulse10 — Gleichstrom-Servoregler</text:a>
* <text:a xlink:type="simple" xlink:href="https://dokuwiki.nilab.at/doku.php?id=en:mbd_servo_drive:start" text:style-name="Internet_20_link" text:visited-style-name="Visited_20_Internet_20_Link">MBD 230/400 — Servoregler</text:a>
* <text:a xlink:type="simple" xlink:href="https://dokuwiki.nilab.at/doku.php?id=en:nl7_servo:start" text:style-name="Internet_20_link" text:visited-style-name="Visited_20_Internet_20_Link">NL7 — Servoregler</text:a>
* <text:a xlink:type="simple" xlink:href="https://dokuwiki.nilab.at/doku.php?id=en:mbm_motors:start" text:style-name="Internet_20_link" text:visited-style-name="Visited_20_Internet_20_Link">MBM — AC bürstenlose Servomotoren</text:a></text:p>
      <text:h text:style-name="Heading_20_2" text:outline-level="2"><text:bookmark-start text:name="__RefHeading___software_und_werkzeuge_5"/><text:bookmark-start text:name="software_und_werkzeuge"/>Software und Werkzeuge<text:bookmark-end text:name="__RefHeading___software_und_werkzeuge_5"/><text:bookmark-end text:name="software_und_werkzeuge"/></text:h>
      <text:p text:style-name="Text_20_body">* <text:a xlink:type="simple" xlink:href="https://dokuwiki.nilab.at/doku.php?id=en:nilab_starter:start" text:style-name="Internet_20_link" text:visited-style-name="Visited_20_Internet_20_Link">NILAB-Starter-Software</text:a>
* <text:a xlink:type="simple" xlink:href="https://dokuwiki.nilab.at/doku.php?id=en:nilab_st_converter:start" text:style-name="Internet_20_link" text:visited-style-name="Visited_20_Internet_20_Link">NILAB ST-zu-IL-Converter</text:a>
* <text:a xlink:type="simple" xlink:href="https://dokuwiki.nilab.at/doku.php?id=en:gtw_ethercat:start" text:style-name="Internet_20_link" text:visited-style-name="Visited_20_Internet_20_Link">NILAB-EtherCAT-Bus-Schnittstelle</text:a>
* <text:a xlink:type="simple" xlink:href="https://dokuwiki.nilab.at/doku.php?id=en:engineersguide:start" text:style-name="Internet_20_link" text:visited-style-name="Visited_20_Internet_20_Link">Engineer's Guide</text:a></text:p>
      <text:h text:style-name="Heading_20_2" text:outline-level="2"><text:bookmark-start text:name="__RefHeading___sicherheit_6"/><text:bookmark-start text:name="sicherheit"/>Sicherheit<text:bookmark-end text:name="__RefHeading___sicherheit_6"/><text:bookmark-end text:name="sicherheit"/></text:h>
      <text:p text:style-name="Text_20_body">* <text:a xlink:type="simple" xlink:href="https://dokuwiki.nilab.at/doku.php?id=en:nl_eb15_safety:start" text:style-name="Internet_20_link" text:visited-style-name="Visited_20_Internet_20_Link">NL-EB15 — Kompakte Sicherheitslichtschranke</text:a></text:p>
      <text:h text:style-name="Heading_20_2" text:outline-level="2"><text:bookmark-start text:name="__RefHeading___verwandte_seiten_7"/><text:bookmark-start text:name="verwandte_seiten"/>Verwandte Seiten<text:bookmark-end text:name="__RefHeading___verwandte_seiten_7"/><text:bookmark-end text:name="verwandte_seiten"/></text:h>
      <text:p text:style-name="Text_20_body">* <text:a xlink:type="simple" xlink:href="https://dokuwiki.nilab.at/doku.php?id=en:start" text:style-name="Internet_20_link" text:visited-style-name="Visited_20_Internet_20_Link">Wissensdatenbank-Startseite</text:a>
* <text:a xlink:type="simple" xlink:href="https://dokuwiki.nilab.at/doku.php?id=en:linear_axes:start" text:style-name="Internet_20_link" text:visited-style-name="Visited_20_Internet_20_Link">Linearachsen-Auswah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40:01</meta:creation-date>
    <dc:creator>Generated</dc:creator>
    <dc:date>2026-09-13T10::40:01</dc:date>
    <dc:language>en-US</dc:language>
    <meta:editing-cycles>1</meta:editing-cycles>
    <meta:editing-duration>PT0S</meta:editing-duration>
    <dc:title>de:products:start</dc:title>
  </office:meta>
</office:document-meta>
</file>