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e:responsibility"/><text:bookmark-start text:name="__RefHeading___herstellerverantwortung_1"/><text:bookmark-start text:name="herstellerverantwortung"/>Herstellerverantwortung<text:bookmark-end text:name="__RefHeading___herstellerverantwortung_1"/><text:bookmark-end text:name="herstellerverantwortung"/></text:h>
      <text:h text:style-name="Heading_20_2" text:outline-level="2"><text:bookmark-start text:name="__RefHeading___NoTitle_2"/><text:bookmark-start text:name="section"/><text:bookmark-end text:name="__RefHeading___NoTitle_2"/><text:bookmark-end text:name="section"/></text:h>
      <text:h text:style-name="Heading_20_3" text:outline-level="3"><text:bookmark-start text:name="__RefHeading___ordnungsgemaesse_verwendung_3"/><text:bookmark-start text:name="ordnungsgemaesse_verwendung"/>Ordnungsgemäße Verwendung<text:bookmark-end text:name="__RefHeading___ordnungsgemaesse_verwendung_3"/><text:bookmark-end text:name="ordnungsgemaesse_verwendung"/></text:h>
      <text:p text:style-name="Text_20_body">Die Produkte von NILAB werden vor der Auslieferung getestet, um Betriebssicherheit und Zuverlässigkeit zu gewährleisten. Die Produkte dürfen nur in der Weise verwendet werden, die als ordnungsgemäß definiert ist. Wenn sie in unangemessener Weise verwendet werden, kann dies zu Situationen führen, die Sachschäden oder Personenschäden verursachen können.<text:line-break/>
<text:span text:style-name="Strong_20_Emphasis">Hinweis</text:span>: NILAB GmbH haftet als Hersteller nicht für Schäden, die aus unangemessener Verwendung entstehen. In solchen Fällen verfallen die Garantie und der Anspruch auf Schadensersatz aus unangemessener Verwendung. Der Nutzer trägt allein die gesamte Verantwortung für die Risiken.<text:line-break/>
Vor der Verwendung der Produkte von NILAB sicherstellen, dass alle Voraussetzungen für eine ordnungsgemäße Verwendung der Produkte erfüllt sind:</text:p>
      <table:table table:style-name="Table">
        <table:table-column/>
        <table:table-row>
          <table:table-cell office:value-type="string" table:style-name="tablecell">
            <text:p text:style-name="tablealignleft"><text:span text:style-name="Strong_20_Emphasis">Punkt</text:span> </text:p>
          </table:table-cell>
        </table:table-row>
        <table:table-row>
          <table:table-cell office:value-type="string" table:style-name="tablecell">
            <text:p text:style-name="tablealignleft"> Personal, das unsere Produkte in irgendeiner Weise verwendet, muss zuerst die relevanten Sicherheitshinweise lesen und verstehen und mit der ordnungsgemäßen Verwendung vertraut sein. </text:p>
          </table:table-cell>
        </table:table-row>
        <table:table-row>
          <table:table-cell office:value-type="string" table:style-name="tablecell">
            <text:p text:style-name="tablealignleft"> Wenn das Produkt die Form von Hardware hat, muss es in seinem ursprünglichen Zustand bleiben, mit anderen Worten, keine strukturellen Änderungen sind zulässig. </text:p>
          </table:table-cell>
        </table:table-row>
        <table:table-row>
          <table:table-cell office:value-type="string" table:style-name="tablecell">
            <text:p text:style-name="tablealignleft"> Beschädigte oder fehlerhafte Produkte nicht montieren oder verwenden. </text:p>
          </table:table-cell>
        </table:table-row>
        <table:table-row>
          <table:table-cell office:value-type="string" table:style-name="tablecell">
            <text:p text:style-name="tablealignleft"> Sicherstellen, dass die Produkte in der Weise installiert wurden, die in der relevanten Dokumentation beschrieben ist. </text:p>
          </table:table-cell>
        </table:table-row>
      </table:table>
      <text:h text:style-name="Heading_20_3" text:outline-level="3"><text:bookmark-start text:name="__RefHeading___einsatzbereiche_und_anwendung_4"/><text:bookmark-start text:name="einsatzbereiche_und_anwendung"/>Einsatzbereiche und Anwendung<text:bookmark-end text:name="__RefHeading___einsatzbereiche_und_anwendung_4"/><text:bookmark-end text:name="einsatzbereiche_und_anwendung"/></text:h>
      <text:p text:style-name="Text_20_body">Die Motoren von NILAB sind für den Einsatz als lineare Servo-Antriebsmotoren ausgelegt. <text:line-break/>Gerätetypen mit unterschiedlicher Antriebsleistung und verschiedenen Schnittstellen stehen für eine anwendungsspezifische Verwendung der Motoren zur Verfügung. Die Steuerung und Überwachung der Motoren kann zusätzliche Sensoren und Komponenten erfordern. <text:line-break/><text:span text:style-name="Strong_20_Emphasis">Hinweis</text:span>: Die Motoren dürfen nur mit den Zubehörteilen und Teilen verwendet werden, die in diesem Dokument angegeben sind. Wenn eine Komponente nicht ausdrücklich genannt wurde, darf sie weder montiert noch angeschlossen werden. Das Gleiche gilt für Kabel. Der Betrieb ist nur in den angegebenen Konfigurationen und Kombinationen von Komponenten zulässig, wobei die Software und Firmware verwendet werden, wie in den relevanten Funktionsbeschreibungen angegeben. <text:line-break/>Jeder Antriebsregler muss vor der Inbetriebnahme programmiert werden, damit der Motor die spezifischen Funktionen einer Anwendung ausführen kann. <text:line-break/>Die Motoren dürfen nur unter den hier beschriebenen Montage-, Installations- und Umgebungsbedingungen betrieben werden (Temperatur, Schutzklassen, Feuchtigkeit, EMV-Anforderungen usw.).</text:p>
      <text:h text:style-name="Heading_20_3" text:outline-level="3"><text:bookmark-start text:name="__RefHeading___unangemessene_verwendung_5"/><text:bookmark-start text:name="unangemessene_verwendung"/>Unangemessene Verwendung<text:bookmark-end text:name="__RefHeading___unangemessene_verwendung_5"/><text:bookmark-end text:name="unangemessene_verwendung"/></text:h>
      <text:p text:style-name="Text_20_body"> <text:line-break/>Die Verwendung der Motoren außerhalb der Einsatzbereiche oder unter anderen Betriebsbedingungen als im Dokument und den angegebenen technischen Daten beschrieben, wird als „unangemessene Verwendung“ definiert. <text:line-break/>Die Motoren von NILAB dürfen nicht verwendet werden, wenn:</text:p>
      <table:table table:style-name="Table">
        <table:table-column/>
        <table:table-row>
          <table:table-cell office:value-type="string" table:style-name="tablecell">
            <text:p text:style-name="tablealignleft"><text:span text:style-name="Strong_20_Emphasis">Punkt</text:span> </text:p>
          </table:table-cell>
        </table:table-row>
        <table:table-row>
          <table:table-cell office:value-type="string" table:style-name="tablecell">
            <text:p text:style-name="tablealignleft"> sie Betriebsbedingungen ausgesetzt sind, die nicht die oben angegebenen Umgebungsbedingungen erfüllen </text:p>
          </table:table-cell>
        </table:table-row>
        <table:table-row>
          <table:table-cell office:value-type="string" table:style-name="tablecell">
            <text:p text:style-name="tablealignleft"> Dies umfasst zum Beispiel den Betrieb unter Wasser, bei extremen Temperaturschwankungen oder extrem hohen Maximaltemperaturen oder wenn NILAB sie nicht ausdrücklich für diesen beabsichtigten Zweck freigegeben hat. Bitte beachten Sie die in den allgemeinen Sicherheitshinweisen angegebenen Spezifikatione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3::17:56</meta:creation-date>
    <dc:creator>Generated</dc:creator>
    <dc:date>2026-09-12T13::17:56</dc:date>
    <dc:language>en-US</dc:language>
    <meta:editing-cycles>1</meta:editing-cycles>
    <meta:editing-duration>PT0S</meta:editing-duration>
    <dc:title>de:responsibility</dc:title>
  </office:meta>
</office:document-meta>
</file>