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ea08339eaa4cf3e20202c2a7d5f929b.jpg"/>
  <manifest:file-entry manifest:media-type="image/jpeg" manifest:full-path="Pictures/0298558c2e47e5e7f7d76e15b338d6d4.jpg"/>
  <manifest:file-entry manifest:media-type="image/jpeg" manifest:full-path="Pictures/b75ea8bf18bca5e8b9f7d4ea408e37cb.jpg"/>
  <manifest:file-entry manifest:media-type="image/jpeg" manifest:full-path="Pictures/72992dd34ff2c05bb104702e3cd8f825.jpg"/>
  <manifest:file-entry manifest:media-type="image/jpeg" manifest:full-path="Pictures/eb5e2cdc355da2cf5e7ac12b57a424fd.jpg"/>
  <manifest:file-entry manifest:media-type="image/jpeg" manifest:full-path="Pictures/cd6fb545c8ceb26bf6586aca3a72eb6a.jpg"/>
  <manifest:file-entry manifest:media-type="image/jpeg" manifest:full-path="Pictures/7a11ce34d7703559edbdcad123068759.jpg"/>
  <manifest:file-entry manifest:media-type="image/jpeg" manifest:full-path="Pictures/f2629db88a98e66de68453243ff088e2.jpg"/>
  <manifest:file-entry manifest:media-type="image/jpeg" manifest:full-path="Pictures/a3b37f54763e54770f6aea728e6c47e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e:safety"/><text:bookmark-start text:name="__RefHeading___sicherheitshinweise_1"/><text:bookmark-start text:name="sicherheitshinweise"/>Sicherheitshinweise<text:bookmark-end text:name="__RefHeading___sicherheitshinweise_1"/><text:bookmark-end text:name="sicherheitshinweise"/></text:h>
      <text:h text:style-name="Heading_20_3" text:outline-level="3"><text:bookmark-start text:name="__RefHeading___einleitung_2"/><text:bookmark-start text:name="einleitung"/>Einleitung<text:bookmark-end text:name="__RefHeading___einleitung_2"/><text:bookmark-end text:name="einleitung"/></text:h>
      <text:p text:style-name="Text_20_body">Lesen Sie diese Hinweise vor der ersten Inbetriebnahme des Geräts, um die Gefahr von Körperverletzung oder Sachschäden auszuschließen. Befolgen Sie diese Sicherheitshinweise jederzeit.<text:line-break/>
Versuchen Sie nicht, dieses Gerät zu installieren oder in Betrieb zu nehmen, ohne zuerst alle mit dem Produkt gelieferten Unterlagen zu lesen. Lesen und verstehen Sie diese Sicherheitshinweise und die gesamte Benutzerdokumentation des Geräts, bevor Sie zu irgendeinem Zeitpunkt mit dem Gerät arbeiten. Wenn Sie die Benutzerdokumentation für Ihr Gerät nicht haben, wenden Sie sich an einen NILAB-Vertreter, damit diese Dokumentation sofort an die Person oder Personen gesendet wird, die für den sicheren Betrieb dieses Geräts verantwortlich sind.<text:line-break/>
Wenn das Gerät weiterverkauft, vermietet, übertragen oder an andere weitergegeben wird, müssen diese Sicherheitshinweise mit dem Gerät geliefert werden.</text:p>
      <table:table table:style-name="Table">
        <table:table-column/>
        <table:table-column/>
        <table:table-row>
          <table:table-cell office:value-type="string" table:style-name="tablecell" table:number-columns-spanned="2">
            <text:p text:style-name="tablealigncenter">  <draw:frame draw:style-name="media" draw:name="warning_symbol.jpg Legend" text:anchor-type="as-char" draw:z-index="0" svg:width="2.9104166666667cm" style:rel-width="100%"><draw:text-box><text:p text:style-name="legendcenter"><draw:frame draw:style-name="media" draw:name="warning_symbol.jpg" text:anchor-type="as-char" draw:z-index="0" svg:width="2.9104166666667cm" style:rel-width="100%" svg:height="3.0691666666667cm" style:rel-height="scale"><draw:image xlink:href="Pictures/0ea08339eaa4cf3e20202c2a7d5f929b.jpg" xlink:type="simple" xlink:show="embed" xlink:actuate="onLoad"/></draw:frame>warning_symbol.jpg</text:p></draw:text-box></draw:frame>  </text:p>
          </table:table-cell>
          <table:covered-table-cell/>
        </table:table-row>
        <table:table-row>
          <table:table-cell office:value-type="string" table:style-name="tablecell" table:number-columns-spanned="2">
            <text:p text:style-name="tablealignleft">Unsachgemäße Verwendung dieses Geräts, Nichtbeachtung der Sicherheitshinweise in diesem Dokument oder Eingriff in das Produkt, einschließlich Deaktivierung von Sicherheitseinrichtungen, kann zu Sachschäden, Körperverletzungen, elektrischen Schlägen oder sogar zum Tod führen!</text:p>
          </table:table-cell>
          <table:covered-table-cell/>
        </table:table-row>
      </table:table>
      <text:h text:style-name="Heading_20_3" text:outline-level="3"><text:bookmark-start text:name="__RefHeading___erlaeuterung_3"/><text:bookmark-start text:name="erlaeuterung"/>Erläuterung<text:bookmark-end text:name="__RefHeading___erlaeuterung_3"/><text:bookmark-end text:name="erlaeuterung"/></text:h>
      <text:p text:style-name="Text_20_body">Die Sicherheitshinweise beschreiben die folgenden Schweregrade der Gefahr in Übereinstimmung mit ANSI Z535. Der Schweregrad der Gefahr informiert über die Folgen, die sich aus der Nichtbeachtung der Sicherheitshinweise ergeben.</text:p>
      <table:table table:style-name="Table">
        <table:table-column/>
        <table:table-column/>
        <table:table-row>
          <table:table-cell office:value-type="string" table:style-name="tablecell">
            <text:p text:style-name="tablealignleft"><text:span text:style-name="Strong_20_Emphasis">Warnsymbol mit Signalwort</text:span> </text:p>
          </table:table-cell>
          <table:table-cell office:value-type="string" table:style-name="tablecell">
            <text:p text:style-name="tablealignleft"><text:span text:style-name="Strong_20_Emphasis">Schweregrad der Gefahr nach ANSI</text:span> </text:p>
          </table:table-cell>
        </table:table-row>
        <table:table-row>
          <table:table-cell office:value-type="string" table:style-name="tablecell">
            <text:p text:style-name="tablealignleft"><draw:frame draw:style-name="media" draw:name="danger_symbol.jpg Legend" text:anchor-type="as-char" draw:z-index="0" svg:width="2.9104166666667cm" style:rel-width="100%"><draw:text-box><text:p text:style-name="legendcenter"><draw:frame draw:style-name="media" draw:name="danger_symbol.jpg" text:anchor-type="as-char" draw:z-index="1" svg:width="2.9104166666667cm" style:rel-width="100%" svg:height="2.5664583333333cm" style:rel-height="scale"><draw:image xlink:href="Pictures/0298558c2e47e5e7f7d76e15b338d6d4.jpg" xlink:type="simple" xlink:show="embed" xlink:actuate="onLoad"/></draw:frame>danger_symbol.jpg</text:p></draw:text-box></draw:frame></text:p>
          </table:table-cell>
          <table:table-cell office:value-type="string" table:style-name="tablecell">
            <text:p text:style-name="tablealignleft">Tod oder schwere Körperverletzung werden auftreten.</text:p>
          </table:table-cell>
        </table:table-row>
        <table:table-row>
          <table:table-cell office:value-type="string" table:style-name="tablecell">
            <text:p text:style-name="tablealignleft"><draw:frame draw:style-name="media" draw:name="warning_symbol.jpg Legend" text:anchor-type="as-char" draw:z-index="0" svg:width="2.9104166666667cm" style:rel-width="100%"><draw:text-box><text:p text:style-name="legendcenter"><draw:frame draw:style-name="media" draw:name="warning_symbol.jpg" text:anchor-type="as-char" draw:z-index="2" svg:width="2.9104166666667cm" style:rel-width="100%" svg:height="3.0691666666667cm" style:rel-height="scale"><draw:image xlink:href="Pictures/0ea08339eaa4cf3e20202c2a7d5f929b.jpg" xlink:type="simple" xlink:show="embed" xlink:actuate="onLoad"/></draw:frame>warning_symbol.jpg</text:p></draw:text-box></draw:frame></text:p>
          </table:table-cell>
          <table:table-cell office:value-type="string" table:style-name="tablecell">
            <text:p text:style-name="tablealignleft">Tod oder schwere Körperverletzung werden auftreten.</text:p>
          </table:table-cell>
        </table:table-row>
        <table:table-row>
          <table:table-cell office:value-type="string" table:style-name="tablecell">
            <text:p text:style-name="tablealignleft"><draw:frame draw:style-name="media" draw:name="caution_symbol.jpg Legend" text:anchor-type="as-char" draw:z-index="0" svg:width="2.9104166666667cm" style:rel-width="100%"><draw:text-box><text:p text:style-name="legendcenter"><draw:frame draw:style-name="media" draw:name="caution_symbol.jpg" text:anchor-type="as-char" draw:z-index="3" svg:width="2.9104166666667cm" style:rel-width="100%" svg:height="2.936875cm" style:rel-height="scale"><draw:image xlink:href="Pictures/b75ea8bf18bca5e8b9f7d4ea408e37cb.jpg" xlink:type="simple" xlink:show="embed" xlink:actuate="onLoad"/></draw:frame>caution_symbol.jpg</text:p></draw:text-box></draw:frame></text:p>
          </table:table-cell>
          <table:table-cell office:value-type="string" table:style-name="tablecell">
            <text:p text:style-name="tablealignleft">Körperverletzung oder Sachschäden können auftreten.</text:p>
          </table:table-cell>
        </table:table-row>
        <table:table-row>
          <table:table-cell office:value-type="string" table:style-name="tablecell">
            <text:p text:style-name="tablealignleft"><draw:frame draw:style-name="media" draw:name="danger_e_symbol.jpg Legend" text:anchor-type="as-char" draw:z-index="0" svg:width="2.9104166666667cm" style:rel-width="100%"><draw:text-box><text:p text:style-name="legendcenter"><draw:frame draw:style-name="media" draw:name="danger_e_symbol.jpg" text:anchor-type="as-char" draw:z-index="4" svg:width="2.9104166666667cm" style:rel-width="100%" svg:height="3.3602083333333cm" style:rel-height="scale"><draw:image xlink:href="Pictures/72992dd34ff2c05bb104702e3cd8f825.jpg" xlink:type="simple" xlink:show="embed" xlink:actuate="onLoad"/></draw:frame>danger_e_symbol.jpg</text:p></draw:text-box></draw:frame></text:p>
          </table:table-cell>
          <table:table-cell office:value-type="string" table:style-name="tablecell">
            <text:p text:style-name="tablealignleft">Hohe Spannung und hoher Entladungsstrom! <text:line-break/>Lebensgefahr oder schwere Körperverletzung durch elektrischen Schlag!</text:p>
          </table:table-cell>
        </table:table-row>
        <table:table-row>
          <table:table-cell office:value-type="string" table:style-name="tablecell">
            <text:p text:style-name="tablealignleft"><draw:frame draw:style-name="media" draw:name="danger_p_symbol.jpg Legend" text:anchor-type="as-char" draw:z-index="0" svg:width="2.9104166666667cm" style:rel-width="100%"><draw:text-box><text:p text:style-name="legendcenter"><draw:frame draw:style-name="media" draw:name="danger_p_symbol.jpg" text:anchor-type="as-char" draw:z-index="5" svg:width="2.9104166666667cm" style:rel-width="100%" svg:height="3.5983333333333cm" style:rel-height="scale"><draw:image xlink:href="Pictures/eb5e2cdc355da2cf5e7ac12b57a424fd.jpg" xlink:type="simple" xlink:show="embed" xlink:actuate="onLoad"/></draw:frame>danger_p_symbol.jpg</text:p></draw:text-box></draw:frame></text:p>
          </table:table-cell>
          <table:table-cell office:value-type="string" table:style-name="tablecell">
            <text:p text:style-name="tablealignleft">Gefährliche Bewegungen! Lebensgefahr, schwere Körperverletzung oder Sachschäden durch unbeabsichtigte Motorbewegungen!</text:p>
          </table:table-cell>
        </table:table-row>
        <table:table-row>
          <table:table-cell office:value-type="string" table:style-name="tablecell">
            <text:p text:style-name="tablealignleft"><draw:frame draw:style-name="media" draw:name="warning_e_symbol.jpg Legend" text:anchor-type="as-char" draw:z-index="0" svg:width="2.9104166666667cm" style:rel-width="100%"><draw:text-box><text:p text:style-name="legendcenter"><draw:frame draw:style-name="media" draw:name="warning_e_symbol.jpg" text:anchor-type="as-char" draw:z-index="6" svg:width="2.9104166666667cm" style:rel-width="100%" svg:height="3.095625cm" style:rel-height="scale"><draw:image xlink:href="Pictures/cd6fb545c8ceb26bf6586aca3a72eb6a.jpg" xlink:type="simple" xlink:show="embed" xlink:actuate="onLoad"/></draw:frame>warning_e_symbol.jpg</text:p></draw:text-box></draw:frame></text:p>
          </table:table-cell>
          <table:table-cell office:value-type="string" table:style-name="tablecell">
            <text:p text:style-name="tablealignleft">Hohe elektrische Spannung durch falsche Anschlüsse! Lebensgefahr oder Körperverletzung durch elektrischen Schlag!</text:p>
          </table:table-cell>
        </table:table-row>
        <table:table-row>
          <table:table-cell office:value-type="string" table:style-name="tablecell">
            <text:p text:style-name="tablealignleft"><draw:frame draw:style-name="media" draw:name="warning_pace_symbol.jpg Legend" text:anchor-type="as-char" draw:z-index="0" svg:width="5.318125cm" style:rel-width="100%"><draw:text-box><text:p text:style-name="legendcenter"><draw:frame draw:style-name="media" draw:name="warning_pace_symbol.jpg" text:anchor-type="as-char" draw:z-index="7" svg:width="5.318125cm" style:rel-width="100%" svg:height="3.175cm" style:rel-height="scale"><draw:image xlink:href="Pictures/7a11ce34d7703559edbdcad123068759.jpg" xlink:type="simple" xlink:show="embed" xlink:actuate="onLoad"/></draw:frame>warning_pace_symbol.jpg</text:p></draw:text-box></draw:frame></text:p>
          </table:table-cell>
          <table:table-cell office:value-type="string" table:style-name="tablecell">
            <text:p text:style-name="tablealignleft">Gesundheitsgefahr für Personen mit Herzschrittmachern, Metallimplantaten und Hörgeräten in der Nähe von elektrischen Geräten!</text:p>
          </table:table-cell>
        </table:table-row>
        <table:table-row>
          <table:table-cell office:value-type="string" table:style-name="tablecell">
            <text:p text:style-name="tablealignleft"><draw:frame draw:style-name="media" draw:name="caution_hot.jpg Legend" text:anchor-type="as-char" draw:z-index="0" svg:width="2.9104166666667cm" style:rel-width="100%"><draw:text-box><text:p text:style-name="legendcenter"><draw:frame draw:style-name="media" draw:name="caution_hot.jpg" text:anchor-type="as-char" draw:z-index="8" svg:width="2.9104166666667cm" style:rel-width="100%" svg:height="3.2279166666667cm" style:rel-height="scale"><draw:image xlink:href="Pictures/f2629db88a98e66de68453243ff088e2.jpg" xlink:type="simple" xlink:show="embed" xlink:actuate="onLoad"/></draw:frame>caution_hot.jpg</text:p></draw:text-box></draw:frame></text:p>
          </table:table-cell>
          <table:table-cell office:value-type="string" table:style-name="tablecell">
            <text:p text:style-name="tablealignleft">Oberfläche des Maschinengehäuses kann extrem heiß sein! Verletzungsgefahr! Verbrennungsgefahr!</text:p>
          </table:table-cell>
        </table:table-row>
        <table:table-row>
          <table:table-cell office:value-type="string" table:style-name="tablecell">
            <text:p text:style-name="tablealignleft"><draw:frame draw:style-name="media" draw:name="caution_hand.jpg Legend" text:anchor-type="as-char" draw:z-index="0" svg:width="2.9104166666667cm" style:rel-width="100%"><draw:text-box><text:p text:style-name="legendcenter"><draw:frame draw:style-name="media" draw:name="caution_hand.jpg" text:anchor-type="as-char" draw:z-index="9" svg:width="2.9104166666667cm" style:rel-width="100%" svg:height="3.3072916666667cm" style:rel-height="scale"><draw:image xlink:href="Pictures/a3b37f54763e54770f6aea728e6c47e2.jpg" xlink:type="simple" xlink:show="embed" xlink:actuate="onLoad"/></draw:frame>caution_hand.jpg</text:p></draw:text-box></draw:frame></text:p>
          </table:table-cell>
          <table:table-cell office:value-type="string" table:style-name="tablecell">
            <text:p text:style-name="tablealignleft">Verletzungsgefahr durch unsachgemäße Handhabung! Körperverletzung durch Quetschen, Scheren, Schneiden und mechanischen Stoß!</text:p>
          </table:table-cell>
        </table:table-row>
      </table:table>
      <text:h text:style-name="Heading_20_3" text:outline-level="3"><text:bookmark-start text:name="__RefHeading___allgemeine_informationen_4"/><text:bookmark-start text:name="allgemeine_informationen"/>Allgemeine Informationen<text:bookmark-end text:name="__RefHeading___allgemeine_informationen_4"/><text:bookmark-end text:name="allgemeine_informationen"/></text:h>
      <table:table table:style-name="Table">
        <table:table-column/>
        <table:table-row>
          <table:table-cell office:value-type="string" table:style-name="tablecell">
            <text:p text:style-name="tablealignleft"><text:span text:style-name="Strong_20_Emphasis">Punkt</text:span> </text:p>
          </table:table-cell>
        </table:table-row>
        <table:table-row>
          <table:table-cell office:value-type="string" table:style-name="tablecell">
            <text:p text:style-name="tablealignleft"> <text:span text:style-name="Strong_20_Emphasis">NILAB GmbH</text:span> haftet nicht für Schäden, die aus der Nichtbeachtung der in dieser Dokumentation enthaltenen Warnungen entstehen. </text:p>
          </table:table-cell>
        </table:table-row>
        <table:table-row>
          <table:table-cell office:value-type="string" table:style-name="tablecell">
            <text:p text:style-name="tablealignleft"> Lesen Sie die Betriebs-, Wartungs- und Sicherheitshinweise in Ihrer Sprache vor der Inbetriebnahme der Maschine. Wenn Sie feststellen, dass Sie die Dokumentation für Ihr Produkt nicht vollständig verstehen können, bitten Sie Ihren Lieferanten um Klärung. </text:p>
          </table:table-cell>
        </table:table-row>
        <table:table-row>
          <table:table-cell office:value-type="string" table:style-name="tablecell">
            <text:p text:style-name="tablealignleft"> Ordnungsgemäßer und korrekter Transport, Lagerung, Montage und Installation sowie Sorgfalt bei Betrieb und Wartung sind Voraussetzungen für den optimalen und sicheren Betrieb dieses Geräts. </text:p>
          </table:table-cell>
        </table:table-row>
        <table:table-row>
          <table:table-cell office:value-type="string" table:style-name="tablecell">
            <text:p text:style-name="tablealignleft"> Nur Personen, die für die Verwendung und Bedienung des Geräts ausgebildet und qualifiziert sind, dürfen an diesem Gerät oder in seiner Nähe arbeiten. </text:p>
          </table:table-cell>
        </table:table-row>
        <table:table-row>
          <table:table-cell office:value-type="string" table:style-name="tablecell">
            <text:p text:style-name="tablealignleft"> Die Personen sind qualifiziert, wenn sie ausreichende Kenntnisse über die Montage, Installation und Bedienung des Geräts sowie ein Verständnis aller Warnungen und Vorsichtsmaßnahmen haben, die in diesen Hinweisen angegeben sind. </text:p>
          </table:table-cell>
        </table:table-row>
        <table:table-row>
          <table:table-cell office:value-type="string" table:style-name="tablecell">
            <text:p text:style-name="tablealignleft"> Darüber hinaus müssen sie ausgebildet, unterwiesen und qualifiziert sein, um elektrische Schaltkreise und Geräte gemäß den technischen Sicherheitsvorschriften ein- und auszuschalten, zu erden und gemäß den Anforderungen sicherer Arbeitspraktiken zu kennzeichnen. Sie müssen über geeignete Sicherheitsausrüstung verfügen und in Erster Hilfe ausgebildet sein. </text:p>
          </table:table-cell>
        </table:table-row>
        <table:table-row>
          <table:table-cell office:value-type="string" table:style-name="tablecell">
            <text:p text:style-name="tablealignleft"> Nur vom Hersteller zugelassene Ersatzteile und Zubehörteile verwenden. </text:p>
          </table:table-cell>
        </table:table-row>
        <table:table-row>
          <table:table-cell office:value-type="string" table:style-name="tablecell">
            <text:p text:style-name="tablealignleft"> Alle Sicherheitsvorschriften und Anforderungen für die spezifische Anwendung befolgen, wie sie im Benutzerland praktiziert werden. </text:p>
          </table:table-cell>
        </table:table-row>
        <table:table-row>
          <table:table-cell office:value-type="string" table:style-name="tablecell">
            <text:p text:style-name="tablealignleft"> Das Gerät ist für die Installation in Industriemaschinen ausgelegt. </text:p>
          </table:table-cell>
        </table:table-row>
        <table:table-row>
          <table:table-cell office:value-type="string" table:style-name="tablecell">
            <text:p text:style-name="tablealignleft"> Die in der Produktdokumentation angegebenen Umgebungsbedingungen sind zu beachten. </text:p>
          </table:table-cell>
        </table:table-row>
        <table:table-row>
          <table:table-cell office:value-type="string" table:style-name="tablecell">
            <text:p text:style-name="tablealignleft"> Nur Sicherheitseinrichtungen und Anwendungen verwenden, die im Benutzerhandbuch ausdrücklich und eindeutig genehmigt sind. </text:p>
          </table:table-cell>
        </table:table-row>
        <table:table-row>
          <table:table-cell office:value-type="string" table:style-name="tablecell">
            <text:p text:style-name="tablealignleft"> Zum Beispiel sind folgende Einsatzbereiche nicht zulässig: Baukräne, Aufzüge für Personen oder Güter, Vorrichtungen und Fahrzeuge zur Personenbeförderung, medizinische Anwendungen, Raffinerieanlagen, Transport von Gefahrgut, nukleare Anwendungen, hochfrequenzempfindliche Anwendungen, Bergbau, Lebensmittelverarbeitung, Steuerung von Schutzausrüstung (auch in einer Maschine). </text:p>
          </table:table-cell>
        </table:table-row>
        <table:table-row>
          <table:table-cell office:value-type="string" table:style-name="tablecell">
            <text:p text:style-name="tablealignleft"> Die in der Produktdokumentation angegebenen Informationen zur Verwendung der gelieferten Komponenten enthalten nur Beispiele für Anwendungen und Vorschläge. Der Maschinen- und Anlagenhersteller muss sicherstellen, dass die gelieferten Komponenten für seine individuelle Anwendung geeignet sind, und die in dieser Dokumentation angegebenen Informationen zur Verwendung der Komponenten prüfen, um sicherzustellen, dass seine Anwendung den geltenden Sicherheitsvorschriften und Normen entspricht, und die erforderlichen Maßnahmen, Änderungen und Ergänzungen durchführen. </text:p>
          </table:table-cell>
        </table:table-row>
        <table:table-row>
          <table:table-cell office:value-type="string" table:style-name="tablecell">
            <text:p text:style-name="tablealignleft"> Die Inbetriebnahme der gelieferten Komponenten ist nur zulässig, wenn sichergestellt ist, dass die Maschine oder Anlage, in der sie installiert werden, den nationalen Vorschriften, Sicherheitsspezifikationen und Normen der Anwendung entspricht. Der Betrieb ist nur zulässig, wenn die nationalen LVD-Vorschriften für die Anwendung erfüllt sind. Der Maschinen- oder Anlagenhersteller ist für die Einhaltung der Grenzwerte verantwortlich, wie sie in den nationalen Vorschriften vorgeschrieben sind. </text:p>
          </table:table-cell>
        </table:table-row>
        <table:table-row>
          <table:table-cell office:value-type="string" table:style-name="tablecell">
            <text:p text:style-name="tablealignleft"> Technische Daten, Anschlüsse und Betriebsbedingungen sind in der Produktdokumentation angegeben und müssen jederzeit befolgt werde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3::21:19</meta:creation-date>
    <dc:creator>Generated</dc:creator>
    <dc:date>2026-09-12T13::21:19</dc:date>
    <dc:language>en-US</dc:language>
    <meta:editing-cycles>1</meta:editing-cycles>
    <meta:editing-duration>PT0S</meta:editing-duration>
    <dc:title>de:safety</dc:title>
  </office:meta>
</office:document-meta>
</file>