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e:service_support"/><text:bookmark-start text:name="__RefHeading___service_und_support_1"/><text:bookmark-start text:name="service_und_support"/>Service und Support<text:bookmark-end text:name="__RefHeading___service_und_support_1"/><text:bookmark-end text:name="service_und_support"/></text:h>
      <text:h text:style-name="Heading_20_3" text:outline-level="3"><text:bookmark-start text:name="__RefHeading___kontaktinformationen_2"/><text:bookmark-start text:name="kontaktinformationen"/>Kontaktinformationen<text:bookmark-end text:name="__RefHeading___kontaktinformationen_2"/><text:bookmark-end text:name="kontaktinformationen"/></text:h>
      <text:p text:style-name="Text_20_body">Für alle Arten von technischen Fragen wenden Sie sich bitte an:</text:p>
      <text:p text:style-name="Text_20_body"><text:span text:style-name="Strong_20_Emphasis">NILAB GmbH</text:span> <text:line-break/>
Hans-Sachs-Straße 16<text:line-break/>
9020 Klagenfurt am Wörthersee (Österreich)<text:line-break/>
T: <text:a xlink:type="simple" xlink:href="https://dokuwiki.nilab.at/doku.php?id=43_720_513_258" text:style-name="Internet_20_link" text:visited-style-name="Visited_20_Internet_20_Link">+43 720 513 258</text:a>(VoIP)<text:line-break/>
Web: <text:a xlink:type="simple" xlink:href="https://www.nilab.at/" text:style-name="Internet_20_link" text:visited-style-name="Visited_20_Internet_20_Link">www.nilab.at</text:a></text:p>
      <text:h text:style-name="Heading_20_3" text:outline-level="3"><text:bookmark-start text:name="__RefHeading___benutzerforum_3"/><text:bookmark-start text:name="benutzerforum"/>Benutzerforum<text:bookmark-end text:name="__RefHeading___benutzerforum_3"/><text:bookmark-end text:name="benutzerforum"/></text:h>
      <text:p text:style-name="Text_20_body">Für alle technischen Fragen und Antworten besuchen Sie unser Technisches Benutzerforum: <text:a xlink:type="simple" xlink:href="https://www.nilab.at/flarum/public/" text:style-name="Internet_20_link" text:visited-style-name="Visited_20_Internet_20_Link">https://www.nilab.at/flarum/public/</text:a></text:p>
      <text:h text:style-name="Heading_20_3" text:outline-level="3"><text:bookmark-start text:name="__RefHeading___feedback_4"/><text:bookmark-start text:name="feedback"/>Feedback<text:bookmark-end text:name="__RefHeading___feedback_4"/><text:bookmark-end text:name="feedback"/></text:h>
      <text:p text:style-name="Text_20_body">Ihre Erfahrungen sind ein wesentlicher Teil des Prozesses zur Verbesserung von Produkt und Dokumentation.<text:line-break/>
Bitte zögern Sie nicht, uns über Fehler zu informieren, die Sie in dieser Dokumentation entdecken, oder über Änderungen, die Sie wünschen. Wir freuen uns über Ihr Feedback.</text:p>
      <text:h text:style-name="Heading_20_3" text:outline-level="3"><text:bookmark-start text:name="__RefHeading___normen_5"/><text:bookmark-start text:name="normen"/>Normen<text:bookmark-end text:name="__RefHeading___normen_5"/><text:bookmark-end text:name="normen"/></text:h>
      <text:p text:style-name="Text_20_body">Diese Dokumentation bezieht sich auf italienische, europäische und internationale technische Normen. Dokumente und Blätter zu Normen unterliegen dem Urheberrechtsschutz und dürfen von NILAB GmbH nicht an Dritte weitergegeben werd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3::18:29</meta:creation-date>
    <dc:creator>Generated</dc:creator>
    <dc:date>2026-09-12T13::18:29</dc:date>
    <dc:language>en-US</dc:language>
    <meta:editing-cycles>1</meta:editing-cycles>
    <meta:editing-duration>PT0S</meta:editing-duration>
    <dc:title>de:service_support</dc:title>
  </office:meta>
</office:document-meta>
</file>