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58f1985e0855b03d9213aa127a39eb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yber_security_start"/><text:bookmark-start text:name="__RefHeading___security_vulnerability_disclosure_policy_1"/><text:bookmark-start text:name="security_vulnerability_disclosure_policy"/>Security &amp; Vulnerability Disclosure Policy<text:bookmark-end text:name="__RefHeading___security_vulnerability_disclosure_policy_1"/><text:bookmark-end text:name="security_vulnerability_disclosure_policy"/></text:h>
      <text:p text:style-name="Text_20_body"><draw:frame draw:style-name="media" draw:name="0" text:anchor-type="as-char" draw:z-index="0" svg:width="18.520833333333cm" style:rel-width="100%" svg:height="8.969375cm" style:rel-height="scale"><draw:image xlink:href="Pictures/058f1985e0855b03d9213aa127a39eb2.png" xlink:type="simple" xlink:show="embed" xlink:actuate="onLoad"/></draw:frame></text:p>
      <text:p text:style-name="Text_20_body">The <text:span text:style-name="Strong_20_Emphasis">Cyber Resilience Act (CRA)</text:span> is a landmark European Union regulation establishing mandatory cybersecurity requirements for hardware and software products with digital elements placed on the EU market. By addressing vulnerabilities throughout the entire product lifecycle, the CRA aims to protect consumers and businesses from cyber threats, ensuring that “security by design” becomes the baseline standard for connected devices.</text:p>
      <text:h text:style-name="Heading_20_3" text:outline-level="3"><text:bookmark-start text:name="__RefHeading___key_pillars_of_the_cra_2"/><text:bookmark-start text:name="key_pillars_of_the_cra"/>Key Pillars of the CRA:<text:bookmark-end text:name="__RefHeading___key_pillars_of_the_cra_2"/><text:bookmark-end text:name="key_pillars_of_the_cra"/></text:h>
      <table:table table:style-name="Table">
        <table:table-column/>
        <table:table-row>
          <table:table-cell office:value-type="string" table:style-name="tablecell">
            <text:p text:style-name="tablealignleft"><text:span text:style-name="Strong_20_Emphasis">Item</text:span> </text:p>
          </table:table-cell>
        </table:table-row>
        <table:table-row>
          <table:table-cell office:value-type="string" table:style-name="tablecell">
            <text:p text:style-name="tablealignleft"> <text:span text:style-name="Strong_20_Emphasis">Security by Design &amp; Default:</text:span>  Products must be developed and delivered with optimal security configurations, minimizing the attack surface from day one. </text:p>
          </table:table-cell>
        </table:table-row>
        <table:table-row>
          <table:table-cell office:value-type="string" table:style-name="tablecell">
            <text:p text:style-name="tablealignleft"> <text:span text:style-name="Strong_20_Emphasis">Life-Cycle Vulnerability Management:</text:span>  Manufacturers are required to monitor, identify, and address vulnerabilities, providing regular security updates for a minimum specified period (or the expected lifetime of the product). </text:p>
          </table:table-cell>
        </table:table-row>
        <table:table-row>
          <table:table-cell office:value-type="string" table:style-name="tablecell">
            <text:p text:style-name="tablealignleft"> <text:span text:style-name="Strong_20_Emphasis">Transparency &amp; Compliance:</text:span>  Clear documentation and information must be provided to end-users regarding the product’s security features and support duration. </text:p>
          </table:table-cell>
        </table:table-row>
        <table:table-row>
          <table:table-cell office:value-type="string" table:style-name="tablecell">
            <text:p text:style-name="tablealignleft"> <text:span text:style-name="Strong_20_Emphasis">Duty to Report:</text:span>  Active exploitation of vulnerabilities or severe security incidents must be reported to national authorities and ENISA within strict timeframes. </text:p>
          </table:table-cell>
        </table:table-row>
      </table:table>
      <text:p text:style-name="Text_20_body"><text:span text:style-name="Strong_20_Emphasis">NILAB GmbH</text:span>  is committed to ensuring the security of the products and software we develop, including our linear motor drives (NLi and GDi families) and the NILAB Starter configuration software. We value the work of security researchers and customers who help us identify and address potential vulnerabilities, and we are committed to working with them in a coordinated and constructive way.</text:p>
      <text:h text:style-name="Heading_20_2" text:outline-level="2"><text:bookmark-start text:name="__RefHeading___scope_3"/><text:bookmark-start text:name="scope"/>Scope<text:bookmark-end text:name="__RefHeading___scope_3"/><text:bookmark-end text:name="scope"/></text:h>
      <text:p text:style-name="Text_20_body">This policy covers vulnerabilities affecting: <text:line-break/>• NILAB integrated-drive linear motors (NLi, GDi families) and their firmware <text:line-break/>• NILAB Starter (Windows configuration software) <text:line-break/>If you are uncertain whether an issue falls within this scope, please report it anyway — we would rather review a report that turns out to be out of scope than miss a real issue.</text:p>
      <text:h text:style-name="Heading_20_2" text:outline-level="2"><text:bookmark-start text:name="__RefHeading___important_notice_4"/><text:bookmark-start text:name="important_notice"/>Important Notice<text:bookmark-end text:name="__RefHeading___important_notice_4"/><text:bookmark-end text:name="important_notice"/></text:h>
      <text:p text:style-name="Text_20_body">The availability of this vulnerability reporting channel is intended to support responsible and coordinated vulnerability disclosure. The availability of this reporting channel does not imply certification, security guarantees, or compliance claims regarding any specific product, software, firmware, or service provided by <text:span text:style-name="Strong_20_Emphasis">NILAB GmbH</text:span>. NILAB continuously evaluates and improves the cybersecurity features of its products and services as part of its product security and vulnerability management processes. All reported issues will be assessed and handled according to NILAB's cybersecurity processes and vulnerability management procedures.</text:p>
      <text:h text:style-name="Heading_20_2" text:outline-level="2"><text:bookmark-start text:name="__RefHeading___how_to_report_a_vulnerability_5"/><text:bookmark-start text:name="how_to_report_a_vulnerability"/>How to report a vulnerability<text:bookmark-end text:name="__RefHeading___how_to_report_a_vulnerability_5"/><text:bookmark-end text:name="how_to_report_a_vulnerability"/></text:h>
      <text:p text:style-name="Text_20_body">Please report potential security vulnerabilities using our online reporting form: <text:line-break/><text:a xlink:type="simple" xlink:href="https://www.ni-lab.online/SRF/report-vulnerability.php" text:style-name="Internet_20_link" text:visited-style-name="Visited_20_Internet_20_Link">https://www.ni-lab.online/SRF/report-vulnerability.php</text:a></text:p>
      <text:p text:style-name="Text_20_body"> <text:line-break/>When submitting a report, please include as much of the following information as possible: <text:line-break/>• The affected product, model, and firmware/software version <text:line-break/>• A description of the vulnerability and its potential impact <text:line-break/>• Steps to reproduce the issue, or a proof concept, if available <text:line-break/>• Whether you believe the vulnerability is being actively exploited <text:line-break/>• Your contact details, if you would like to be kept informed of progress (reports can also be submitted without contact details)</text:p>
      <text:h text:style-name="Heading_20_2" text:outline-level="2"><text:bookmark-start text:name="__RefHeading___what_to_expect_from_us_6"/><text:bookmark-start text:name="what_to_expect_from_us"/>What to expect from us<text:bookmark-end text:name="__RefHeading___what_to_expect_from_us_6"/><text:bookmark-end text:name="what_to_expect_from_us"/></text:h>
      <text:p text:style-name="Text_20_body">• Acknowledgement: we aim to confirm receipt of your report within 3 business days after submission. <text:line-break/>• Triage and investigation: our team will assess the report, determine its validity and severity, and keep you informed of progress where contact details are provided. <text:line-break/>• Coordinated disclosure: we ask that you do not publicly disclose details of a reported vulnerability until we have had the opportunity to investigate and, where applicable, make a fix available. We will work with you to agree on a reasonable disclosure timeline. <text:line-break/>• Remediation: once a vulnerability is confirmed, we will work to address it through a security update or other appropriate mitigation, and will provide affected customers with relevant information and guidance. <text:line-break/>• Public disclosure: once a fix is available, we will publish information about the resolved vulnerability, including a description of the issue and the affected products, in line with our obligations under applicable regulations <text:line-break/>(including the EU Cyber Resilience Act: <text:a xlink:type="simple" xlink:href="https://digital-strategy.ec.europa.eu/en/policies/cra-summary" text:style-name="Internet_20_link" text:visited-style-name="Visited_20_Internet_20_Link">https://digital-strategy.ec.europa.eu/en/policies/cra-summary</text:a>).</text:p>
      <text:h text:style-name="Heading_20_2" text:outline-level="2"><text:bookmark-start text:name="__RefHeading___confidentiality_7"/><text:bookmark-start text:name="confidentiality"/>Confidentiality<text:bookmark-end text:name="__RefHeading___confidentiality_7"/><text:bookmark-end text:name="confidentiality"/></text:h>
      <text:p text:style-name="Text_20_body"><text:span text:style-name="Strong_20_Emphasis">NILAB GmbH</text:span>  will treat vulnerability reports and any associated technical information as confidential and will use such information solely for the purpose of investigating, validating, mitigating, and remediating reported security issues.</text:p>
      <text:h text:style-name="Heading_20_2" text:outline-level="2"><text:bookmark-start text:name="__RefHeading___responsible_testing_guidelines_8"/><text:bookmark-start text:name="responsible_testing_guidelines"/>Responsible testing guidelines<text:bookmark-end text:name="__RefHeading___responsible_testing_guidelines_8"/><text:bookmark-end text:name="responsible_testing_guidelines"/></text:h>
      <text:p text:style-name="Text_20_body">When researching potential vulnerabilities, we ask that you: <text:line-break/>• Avoid actions that could harm the reliability or integrity of our systems, products, or data, or that of our customers (for example, avoid testing on production systems controlling physical equipment without prior coordination with us) <text:line-break/>• Do not access, modify, or delete data that does not belong to you <text:line-break/>• Give us a reasonable opportunity to investigate and address an issue before any public disclosure <text:line-break/>• Act in good faith and comply with applicable laws <text:line-break/>We will not pursue legal action against researchers who act in good faith and in accordance with this policy.</text:p>
      <text:h text:style-name="Heading_20_2" text:outline-level="2"><text:bookmark-start text:name="__RefHeading___contact_9"/><text:bookmark-start text:name="contact"/>Contact<text:bookmark-end text:name="__RefHeading___contact_9"/><text:bookmark-end text:name="contact"/></text:h>
      <text:p text:style-name="Text_20_body">For questions about this policy, or if the reporting form is unavailable, you can contact us at: <text:span text:style-name="Strong_20_Emphasis">katharina. pirker@nilab. at</text:span></text:p>
      <text:p text:style-name="Text_20_body">This policy forms part of NILAB GmbH's cybersecurity governance framework and supports our ongoing preparations and obligations under the EU Cyber Resilience Act (Regulation (EU) 2024/2847).</text:p>
      <text:h text:style-name="Heading_20_2" text:outline-level="2"><text:bookmark-start text:name="__RefHeading___security_contact_information_10"/><text:bookmark-start text:name="security_contact_information"/>Security Contact Information<text:bookmark-end text:name="__RefHeading___security_contact_information_10"/><text:bookmark-end text:name="security_contact_information"/></text:h>
      <text:p text:style-name="Text_20_body">NILAB may additionally publish security contact information through a <text:a xlink:type="simple" xlink:href="https://www.nilab.at/.well-known/security.txt" text:style-name="Internet_20_link" text:visited-style-name="Visited_20_Internet_20_Link">security.txt</text:a> file in accordance with RFC 91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19:21</meta:creation-date>
    <dc:creator>Generated</dc:creator>
    <dc:date>2026-09-12T13::19:21</dc:date>
    <dc:language>en-US</dc:language>
    <meta:editing-cycles>1</meta:editing-cycles>
    <meta:editing-duration>PT0S</meta:editing-duration>
    <dc:title>en:cyber_security_start</dc:title>
  </office:meta>
</office:document-meta>
</file>