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glossary"/><text:bookmark-start text:name="__RefHeading___glossary_1"/><text:bookmark-start text:name="glossary"/>Glossary<text:bookmark-end text:name="__RefHeading___glossary_1"/><text:bookmark-end text:name="glossary"/></text:h>
      <text:p text:style-name="Text_20_body"><text:span text:style-name="Strong_20_Emphasis">Absolute Move:</text:span> A move referenced from a fixed zero position.<text:line-break/>
<text:span text:style-name="Strong_20_Emphasis">Acceleration:</text:span> Change in velocity as a function of time, going from slower to faster.<text:line-break/>
<text:span text:style-name="Strong_20_Emphasis">Accuracy:</text:span> Difference between the expected position and the achieved position.<text:line-break/>
<text:span text:style-name="Strong_20_Emphasis">Back EMF:</text:span> The peak phase-to-phase voltage generated when the motor is traveling at a velocity of 1 m/s.<text:line-break/>
<text:span text:style-name="Strong_20_Emphasis">Backlash:</text:span> The non-responsive lost motion between a drive screw and its nut that occurs at the point of change in rotation direction.<text:line-break/>
<text:span text:style-name="Strong_20_Emphasis">Brushless Servomotor:</text:span> A class of servomotors that operates using electronic commutation of phase currents rather than electromechanical (brushes) commutation.<text:line-break/>
<text:span text:style-name="Strong_20_Emphasis">Cantilevered Load:</text:span> A load whose center of mass is offset from the balance point of a bearing system.<text:line-break/>
<text:span text:style-name="Strong_20_Emphasis">Closed Loop:</text:span> A control scheme that uses feedback to regulate position and/or velocity relative to the commanded (reference) value.<text:line-break/>
<text:span text:style-name="Strong_20_Emphasis">Cogging:</text:span> A term used to describe non-uniform angular velocity. Cogging appears as jerkiness, especially at low speeds, caused by changes in force at low velocity due to magnetic “detenting” forces created by relative motion between a motor's permanent magnets and its ferrous-core coil windings.<text:line-break/>
<text:span text:style-name="Strong_20_Emphasis">Commutation:</text:span> The switching sequence of drive voltage into the motor phase windings, necessary to ensure continuous motor movement. A brushed motor relies on brush/bar contact to switch the windings mechanically. A brushless linear motor requires a device that senses forcer position relative to the shaft and feeds that data to a drive, which determines the next switching sequence.<text:line-break/>
<text:span text:style-name="Strong_20_Emphasis">Commutation, Sinusoidal:</text:span> The three phase currents applied to a motor closely follow the sine-wave shape of the motor's natural back EMF, thereby providing the lowest velocity ripple and the smoothest possible motion. This is a very important factor for scanning applications. Sinusoidal commutation is generated electronically at the servo controller.<text:line-break/>
<text:span text:style-name="Strong_20_Emphasis">Commutation, Trapezoidal:</text:span> The three phase currents applied to a motor resemble a trapezoidal profile. Slight force ripple is present due to the mismatch between the three phase trapezoidal shape and the motor's back EMF sine-wave profile. Trapezoidal commutation is typically generated by Hall effect sensors secured near the motor's moving coils. It is suitable for most high-speed motion applications.<text:line-break/>
<text:span text:style-name="Strong_20_Emphasis">Continuous Current:</text:span> The current required to heat the motor phases to their maximum operating temperature when the ambient temperature is 25°C, the motor is not moving, and there is no cooling.<text:line-break/>
<text:span text:style-name="Strong_20_Emphasis">Continuous Force:</text:span> The force produced when the continuous current is applied to the motor. It is the product of the force constant and the continuous current. The motor is not moving and there is no cooling.<text:line-break/>
<text:span text:style-name="Strong_20_Emphasis">Continuous Working Voltage:</text:span> The maximum allowable continuous voltage between any two phases, or between any phase and the motor safety earth.<text:line-break/>
<text:span text:style-name="Strong_20_Emphasis">Counts per Meter:</text:span> Equal to 1 divided by the encoder resolution.<text:line-break/>
<text:span text:style-name="Strong_20_Emphasis">Coefficient of Kinetic Friction (μk):</text:span> The proportional value of the force required to maintain motion relative to the normal force of the mass being moved.<text:line-break/>
<text:span text:style-name="Strong_20_Emphasis">Coefficient of Static Friction (μs):</text:span> The proportional value of the force required to overcome static friction, relative to the normal force of the mass to be moved.<text:line-break/>
<text:span text:style-name="Strong_20_Emphasis">Cosine Error:</text:span> Results from a parallel misalignment between a linear bearing system and the linear feedback element.<text:line-break/>
<text:span text:style-name="Strong_20_Emphasis">Current:</text:span> The value of current when two motors phases are joined and a current is passed between those two phases and the third. For example, a current of 1 ampere means that 1 ampere will flow in one phase and 0.5 ampere in each of the other two phases.<text:line-break/>
<text:span text:style-name="Strong_20_Emphasis">Current/Torque Amplifiers:</text:span> Amplifiers that produce a force proportional to the command signal. The speed at which the motor moves is therefore controlled entirely by the external servo controller. The most common type of programmable digital servo controller used with current amplifiers employs a PIDF algorithm to control the position of the motor.<text:line-break/>
<text:span text:style-name="Strong_20_Emphasis">Deceleration:</text:span> Change in velocity as a function of time, going from faster to slower.<text:line-break/>
<text:span text:style-name="Strong_20_Emphasis">Duty Cycle, Motion:</text:span> The percentage of the time in motion relative to the total time: (motion time ÷ total time) × 100%.<text:line-break/>
<text:span text:style-name="Strong_20_Emphasis">Duty Motor Power:</text:span> The ratio of the application process power to the motor's continuous power limit, expressed as [(IRMS ÷ ICont)² × 100%]. This value should not exceed 100% for a prolonged period of time.<text:line-break/>
<text:span text:style-name="Strong_20_Emphasis">Electrical Time Constant:</text:span> The time taken for a step current input to the motor to reach 63.2% of its value.<text:line-break/>
<text:span text:style-name="Strong_20_Emphasis">Encoder:</text:span> A position-sensing device that translates mechanical motion into electronic signals used for monitoring position or velocity.<text:line-break/>
<text:span text:style-name="Strong_20_Emphasis">Flatness:</text:span> The deviation from the theoretically perfect line of travel, measured as displacement in the vertical plane. Note that the frame or mounting surface to which the module or gantry system is fixed will affect the flatness of the system.<text:line-break/>
<text:span text:style-name="Strong_20_Emphasis">Friction:</text:span> Resistance to motion between two surfaces that touch.<text:line-break/>
<text:span text:style-name="Strong_20_Emphasis">Force Constant:</text:span> The force produced when 1 ampere flows into one phase and 0.5 ampere flows out of the remaining two phases.<text:line-break/>
<text:span text:style-name="Strong_20_Emphasis">Forcer:</text:span> The coil assembly of the Linear Shaft Motor. It is typically available in one of five configurations: D (two sets of windings), T (three sets of windings), Q (four sets of windings), H (six sets of windings), S (one set of windings), or X (eight sets of windings).<text:line-break/>
<text:span text:style-name="Strong_20_Emphasis">Hall Sensors:</text:span> A feedback device used in some brushless servo systems to provide information for the amplifier to electronically commutate the motor. In a Linear Shaft Motor, the Hall sensors sense the position of the forcer and send a signal to the driver to switch on the next sequential winding (the process of commutation), which causes linear movement.<text:line-break/>
<text:span text:style-name="Strong_20_Emphasis">Hysteresis:</text:span> The non-responsive lost motion that may occur at the point of change in direction. The composite error results from many contributing factors (backlash, elasticity of structure, etc.).<text:line-break/>
<text:span text:style-name="Strong_20_Emphasis">Incremental Move:</text:span> A move referenced from the current position.<text:line-break/>
<text:span text:style-name="Strong_20_Emphasis">Inductance:</text:span> The property of an electric circuit by which an electromotive force is induced in it as a result of a changing magnetic flux. This electrical characteristic indicates how fast the current can rise and fall when voltage is applied to the windings.<text:line-break/>
<text:span text:style-name="Strong_20_Emphasis">Inertia:</text:span> The property of an element's mass and shape that resists changes in velocity when exposed to an outside force. The larger an object's mass, the greater its inertia and the greater the magnitude of force required to accelerate it at a given rate.<text:line-break/>
<text:span text:style-name="Strong_20_Emphasis">Intelligent Amplifiers:</text:span> Servo amplifiers that do not require external control signals in order to position the motor. Depending on the unit, they can perform very simple point-to-point moves up to very sophisticated moves with external synchronization and I/O handling. Generally, they can operate in either position/velocity or force control modes.<text:line-break/>
<text:span text:style-name="Strong_20_Emphasis">Limits or Limit Switches:</text:span> Properly designed motion control systems have sensors called limits, or limit switches, which alert the control electronics that the physical end of travel is being approached and that motion should stop. These are safety devices at each end of the movement, to prevent damage due to overtravel of the forcer.<text:line-break/>
<text:span text:style-name="Strong_20_Emphasis">Linear Bearing:</text:span> A support device that allows smooth, low-friction motion between two surfaces loaded against each other.<text:line-break/>
<text:span text:style-name="Strong_20_Emphasis">Magnetic Pitch (Pole Pitch):</text:span> The distance, in millimeters, for one complete electrical cycle (between like magnetic poles). Example: North to North.<text:line-break/>
<text:span text:style-name="Strong_20_Emphasis">Maximum Phase Temperature:</text:span> The maximum operating temperature for the motor phases. It is limited to provide a safe operating temperature for the coil.<text:line-break/>
<text:span text:style-name="Strong_20_Emphasis">Open Loop:</text:span> A motion system that does not utilize a feedback element.<text:line-break/>
<text:span text:style-name="Strong_20_Emphasis">Orthogonality:</text:span> The degree to which stages are aligned with their motion at right angles to one another. Motion of an X-Y system is typically 90° apart in a single plane. X-Y-Z systems are all mutually at a 90° relationship in 3D space. The specification is typically the angle measured between the best-fit straight line of X-axis motion and the best-fit straight line of Y-axis motion.<text:line-break/>
<text:span text:style-name="Strong_20_Emphasis">Parallelism:</text:span> The deviation between the perpendicular distances between axes (with one axis being the reference axis).<text:line-break/>
<text:span text:style-name="Strong_20_Emphasis">Peak Current:</text:span> The current that can be applied for short periods of time for accelerating or decelerating. The peak current can be safely applied to the Linear Motor for a maximum of 40 seconds, before the motor phases reach their maximum operating temperature when the ambient temperature is 25°C, the motor is not moving, and there is no cooling and no additional heat sinking.<text:line-break/>
<text:span text:style-name="Strong_20_Emphasis">Peak Force:</text:span> The force produced when the peak current is applied to the Linear Shaft Motor. It is the product of the force constant and the peak current. The motor is not moving, there is no cooling, and there is no additional heat sinking.<text:line-break/>
<text:span text:style-name="Strong_20_Emphasis">Pole Pitch:</text:span> See Magnetic Pitch.<text:line-break/>
<text:span text:style-name="Strong_20_Emphasis">Pulses per Meter:</text:span> Equal to 1 divided by the encoder resolution, divided by 4.<text:line-break/>
<text:span text:style-name="Strong_20_Emphasis">Repeatability, Bidirectional:</text:span> The error from nominal when repeatedly approaching a position from opposite directions.<text:line-break/>
<text:span text:style-name="Strong_20_Emphasis">Repeatability, Unidirectional:</text:span> The error from nominal when repeatedly approaching a position from the same direction.<text:line-break/>
<text:span text:style-name="Strong_20_Emphasis">Resistance:</text:span> The opposition to the flow of charge through a conductor.<text:line-break/>
<text:span text:style-name="Strong_20_Emphasis">Resonance:</text:span> Oscillatory behavior in a mechanical body when subjected to a periodic force occurring at its natural frequency.<text:line-break/>
<text:span text:style-name="Strong_20_Emphasis">Resolution, Electrical:</text:span> The smallest increment that can be commanded by a servo system. The value results from the feedback's precision (encoder, laser, etc.) and the controller's logic multiplication factor.<text:line-break/>
<text:span text:style-name="Strong_20_Emphasis">Resolution, Mechanical:</text:span> The smallest increment that can be controlled by a motion system. The value is affected by friction, stiction, drive-mechanism precision, etc.<text:line-break/>
<text:span text:style-name="Strong_20_Emphasis">Scale Error:</text:span> Errors associated with the precision of the feedback elements.<text:line-break/>
<text:span text:style-name="Strong_20_Emphasis">Settling Time:</text:span> The time it takes, after a move completes, to settle within a specified tolerance band (for example, within ±1 μm).<text:line-break/>
<text:span text:style-name="Strong_20_Emphasis">Servo Driver:</text:span> A three phase brushless DC servomotor driver used to drive and control the position of a servo motor. It consists of a servo controller and an amplifier combination. Many different makes and models of amplifiers are available, but they tend to fall into one of three categories:<text:line-break/>
1. Intelligent amplifiers that have built-in servo controllers<text:line-break/>
2. Velocity amplifiers capable of controlling only the velocity of the motor<text:line-break/>
3. Current/Torque amplifiers that control only the force of a linear motor (torque in a rotary motor)<text:line-break/>
<text:span text:style-name="Strong_20_Emphasis">Shaft:</text:span> The magnetic assembly of the Linear Motor. It is typically a stainless steel shaft and is not designed to be load-bearing.<text:line-break/>
<text:span text:style-name="Strong_20_Emphasis">Straightness:</text:span> The deviation from the theoretical perfect line of travel, measured as displacement in the horizontal plane.<text:line-break/>
<text:span text:style-name="Strong_20_Emphasis">Stiction:</text:span> Frictional resistance to initial motion.<text:line-break/>
<text:span text:style-name="Strong_20_Emphasis">Thermal Resistance:</text:span> The equivalent thermal resistance of the motor, determined by the ratio of coil temperature rise to the total power losses in the three phases.<text:line-break/>
<text:span text:style-name="Strong_20_Emphasis">Velocity:</text:span> A change in position as a function of time (speed).<text:line-break/>
<text:span text:style-name="Strong_20_Emphasis">Velocity Amplifiers:</text:span> Servo amplifiers used to move the motor at a velocity determined by an analog command. The unit requires an external servo controller to determine the move profiles. In addition, some models allow the command to be input to the drive through a serial link. Units of this nature can sometimes be given a position setpoint that can be used to move the motor to a defined position. The motor will move towards the required position at a predefined velocity and acceleration. Encoder feedback is required to calculate the motor's velocity. The advantages of using such a system are that the processing by the main controller is reduced, and the update time within the amplifier for the velocity loop can usually be much higher than that of the servo controller.<text:line-break/>
<text:span text:style-name="Strong_20_Emphasis">Weight:</text:span> The force of gravity acting on a body. Weight equals mass × acceleration due to gravity.<text:line-break/>
<text:span text:style-name="Strong_20_Emphasis">Working Envelope:</text:span> The effective area available for the system to operate, without interfering with other parts of the system.<text:line-break/>
<text:span text:style-name="Strong_20_Emphasis">Yaw:</text:span> Angular motion of a linear stage about an axis that is between the bearing system and at right angles to the direction of trav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31</meta:creation-date>
    <dc:creator>Generated</dc:creator>
    <dc:date>2026-09-12T13::21:31</dc:date>
    <dc:language>en-US</dc:language>
    <meta:editing-cycles>1</meta:editing-cycles>
    <meta:editing-duration>PT0S</meta:editing-duration>
    <dc:title>en:glossary</dc:title>
  </office:meta>
</office:document-meta>
</file>