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en:green_drive_water:start"/><text:bookmark-start text:name="__RefHeading___green_drive_water_1"/><text:bookmark-start text:name="green_drive_water"/>Green Drive Water<text:bookmark-end text:name="__RefHeading___green_drive_water_1"/><text:bookmark-end text:name="green_drive_water"/></text:h>
      <text:p text:style-name="Text_20_body">This landing page is the entry point for the <text:span text:style-name="Strong_20_Emphasis">Green Drive Water (GDW)</text:span> series — the first three-phase tubular linear motor with <text:span text:style-name="Strong_20_Emphasis">400 VAC</text:span> voltage and an integrated <text:span text:style-name="Strong_20_Emphasis">water-cooling system</text:span>.</text:p>
      <text:p text:style-name="Text_20_body">The GDW series has the same features as the Green Drive standard series: integrated encoder, three-phase winding, and the standard connection system. For quick and easy installation, the motor is equipped with <text:span text:style-name="Strong_20_Emphasis">push-in fittings</text:span> (G) for the water-cooling tubes.</text:p>
      <text:h text:style-name="Heading_20_2" text:outline-level="2"><text:bookmark-start text:name="__RefHeading___models_2"/><text:bookmark-start text:name="models"/>Models<text:bookmark-end text:name="__RefHeading___models_2"/><text:bookmark-end text:name="models"/></text:h>
      <text:p text:style-name="Text_20_body">The GDW series is based on the GD350 series: <text:span text:style-name="Strong_20_Emphasis">GD350QS, GD350XS, GD350ES and GD500TS</text:span>.</text:p>
      <text:h text:style-name="Heading_20_2" text:outline-level="2"><text:bookmark-start text:name="__RefHeading___performance_3"/><text:bookmark-start text:name="performance"/>Performance<text:bookmark-end text:name="__RefHeading___performance_3"/><text:bookmark-end text:name="performance"/></text:h>
      <text:p text:style-name="Text_20_body">With the water-cooling system the <text:span text:style-name="Strong_20_Emphasis">rated force is doubled</text:span>. With the <text:span text:style-name="Strong_20_Emphasis">GDW350ES</text:span> for example it is possible to reach up to <text:span text:style-name="Strong_20_Emphasis">500 N rated force</text:span>.</text:p>
      <text:h text:style-name="Heading_20_2" text:outline-level="2"><text:bookmark-start text:name="__RefHeading___related_pages_4"/><text:bookmark-start text:name="related_pages"/>Related pages<text:bookmark-end text:name="__RefHeading___related_pages_4"/><text:bookmark-end text:name="related_pages"/></text:h>
      <text:p text:style-name="Text_20_body">* <text:a xlink:type="simple" xlink:href="https://dokuwiki.nilab.at/doku.php?id=en:green_drive_motors:start" text:style-name="Internet_20_link" text:visited-style-name="Visited_20_Internet_20_Link">GD — Green Drive Standard</text:a>
* <text:a xlink:type="simple" xlink:href="https://dokuwiki.nilab.at/doku.php?id=en:green_drive_iso:start" text:style-name="Internet_20_link" text:visited-style-name="Visited_20_Internet_20_Link">GDi — Green Drive ISO 15552</text:a>
* <text:a xlink:type="simple" xlink:href="https://dokuwiki.nilab.at/doku.php?id=en:linear_axes:start" text:style-name="Internet_20_link" text:visited-style-name="Visited_20_Internet_20_Link">Linear axes selection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9-13T11::38:58</meta:creation-date>
    <dc:creator>Generated</dc:creator>
    <dc:date>2026-09-13T11::38:58</dc:date>
    <dc:language>en-US</dc:language>
    <meta:editing-cycles>1</meta:editing-cycles>
    <meta:editing-duration>PT0S</meta:editing-duration>
    <dc:title>en:green_drive_water:start</dc:title>
  </office:meta>
</office:document-meta>
</file>