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applications"/><text:bookmark-start text:name="__RefHeading___linear_axes_application_examples_1"/><text:bookmark-start text:name="linear_axes_application_examples"/>Linear Axes — Application Examples<text:bookmark-end text:name="__RefHeading___linear_axes_application_examples_1"/><text:bookmark-end text:name="linear_axes_application_examples"/></text:h>
      <text:p text:style-name="Text_20_body">This page shows typical applications where NILAB linear axes are used, and the axis family that fits each. Use it to see how a NILAB axis can be integrated into a machine like yours.</text:p>
      <text:h text:style-name="Heading_20_2" text:outline-level="2"><text:bookmark-start text:name="__RefHeading___packaging_wrapping_and_food_beverage_2"/><text:bookmark-start text:name="packaging_wrapping_and_food_beverage"/>Packaging, wrapping and food &amp; beverage<text:bookmark-end text:name="__RefHeading___packaging_wrapping_and_food_beverage_2"/><text:bookmark-end text:name="packaging_wrapping_and_food_beverage"/></text:h>
      <text:p text:style-name="Text_20_body">- <text:span text:style-name="Strong_20_Emphasis">RM Linear Stage</text:span> — high-speed, high-acceleration stage with an integrated guide and an absolute encoder. Typical: wrapping machines, packaging machines, diaper production, food and beverage production.
- <text:span text:style-name="Strong_20_Emphasis">GDM</text:span> — module version with carriage, for off-axis payload and multi-axis packaging lines.</text:p>
      <text:h text:style-name="Heading_20_2" text:outline-level="2"><text:bookmark-start text:name="__RefHeading___pick-and-place_and_assembly_3"/><text:bookmark-start text:name="pick-and-place_and_assembly"/>Pick-and-place and assembly<text:bookmark-end text:name="__RefHeading___pick-and-place_and_assembly_3"/><text:bookmark-end text:name="pick-and-place_and_assembly"/></text:h>
      <text:p text:style-name="Text_20_body">- <text:span text:style-name="Strong_20_Emphasis">NLiP Parallel Kinematic Robot</text:span> — a 2D pick-and-place robot based on two miniature integrated-drive linear motors; handles parts up to 2 kg with high acceleration in a small space; programmed with NILAB Starter.
- <text:span text:style-name="Strong_20_Emphasis">MCSS Mini Linear Slides</text:span> — compact, high-precision slides with an integrated drive, plug-and-play, for assembly and precision handling.</text:p>
      <text:h text:style-name="Heading_20_2" text:outline-level="2"><text:bookmark-start text:name="__RefHeading___machine_tools_and_machining_4"/><text:bookmark-start text:name="machine_tools_and_machining"/>Machine tools and machining<text:bookmark-end text:name="__RefHeading___machine_tools_and_machining_4"/><text:bookmark-end text:name="machine_tools_and_machining"/></text:h>
      <text:p text:style-name="Text_20_body">- <text:span text:style-name="Strong_20_Emphasis">LM Linear Stage</text:span> — long stroke, high force, on an aluminium profile; suitable for machining centres, transfer lines, and high-performance feed axes.
- <text:span text:style-name="Strong_20_Emphasis">GDM</text:span> — module for off-axis and multi-axis machining applications.</text:p>
      <text:h text:style-name="Heading_20_2" text:outline-level="2"><text:bookmark-start text:name="__RefHeading___pharma_medical_and_life_science_5"/><text:bookmark-start text:name="pharma_medical_and_life_science"/>Pharma, medical and life science<text:bookmark-end text:name="__RefHeading___pharma_medical_and_life_science_5"/><text:bookmark-end text:name="pharma_medical_and_life_science"/></text:h>
      <text:p text:style-name="Text_20_body">- <text:span text:style-name="Strong_20_Emphasis">NL / MCSS</text:span> — compact, high-precision, integrated drive; suitable for pharma and medical applications.
- <text:span text:style-name="Strong_20_Emphasis">Nano Positioners</text:span> — nano-positioning for life-science applications.</text:p>
      <text:h text:style-name="Heading_20_2" text:outline-level="2"><text:bookmark-start text:name="__RefHeading___woodworking_paper_and_textile_6"/><text:bookmark-start text:name="woodworking_paper_and_textile"/>Woodworking, paper and textile<text:bookmark-end text:name="__RefHeading___woodworking_paper_and_textile_6"/><text:bookmark-end text:name="woodworking_paper_and_textile"/></text:h>
      <text:p text:style-name="Text_20_body">- <text:span text:style-name="Strong_20_Emphasis">ULCO</text:span> — modular, belt-driven, quiet; ideal for small-to-medium power automation on one or multiple axes.
- <text:span text:style-name="Strong_20_Emphasis">GDM / LM</text:span> — for longer strokes and higher forces.</text:p>
      <text:h text:style-name="Heading_20_2" text:outline-level="2"><text:bookmark-start text:name="__RefHeading___how_to_choose_7"/><text:bookmark-start text:name="how_to_choose"/>How to choose<text:bookmark-end text:name="__RefHeading___how_to_choose_7"/><text:bookmark-end text:name="how_to_choose"/></text:h>
      <text:p text:style-name="Text_20_body">- See <text:a xlink:type="simple" xlink:href="https://dokuwiki.nilab.at/doku.php?id=en:linear_axes:start" text:style-name="Internet_20_link" text:visited-style-name="Visited_20_Internet_20_Link">Axis selection</text:a> to compare the families.
- See <text:a xlink:type="simple" xlink:href="https://dokuwiki.nilab.at/doku.php?id=en:application_linear_motor" text:style-name="Internet_20_link" text:visited-style-name="Visited_20_Internet_20_Link">Application range</text:a> for the technology benefits (speed, precision, no transmission, maintenance-free).
- See <text:a xlink:type="simple" xlink:href="https://dokuwiki.nilab.at/doku.php?id=en:linear_axes:sizing" text:style-name="Internet_20_link" text:visited-style-name="Visited_20_Internet_20_Link">Axis sizing</text:a> to dimension the axis.</text:p>
      <text:h text:style-name="Heading_20_2" text:outline-level="2"><text:bookmark-start text:name="__RefHeading___related_pages_8"/><text:bookmark-start text:name="related_pages"/>Related pages<text:bookmark-end text:name="__RefHeading___related_pages_8"/><text:bookmark-end text:name="related_pages"/></text:h>
      <text:p text:style-name="Text_20_body">* <text:a xlink:type="simple" xlink:href="https://dokuwiki.nilab.at/doku.php?id=en:linear_axes:start" text:style-name="Internet_20_link" text:visited-style-name="Visited_20_Internet_20_Link">Linear axes selection</text:a>
* <text:a xlink:type="simple" xlink:href="https://dokuwiki.nilab.at/doku.php?id=en:application_linear_motor" text:style-name="Internet_20_link" text:visited-style-name="Visited_20_Internet_20_Link">Application range</text:a>
* <text:a xlink:type="simple" xlink:href="https://dokuwiki.nilab.at/doku.php?id=en:integrated_pick_and_place:start" text:style-name="Internet_20_link" text:visited-style-name="Visited_20_Internet_20_Link">NLiP Parallel Kinematic Robot</text:a>
* <text:a xlink:type="simple" xlink:href="https://dokuwiki.nilab.at/doku.php?id=en:linear_axes:multi_axis" text:style-name="Internet_20_link" text:visited-style-name="Visited_20_Internet_20_Link">Multi-axis syste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50:36</meta:creation-date>
    <dc:creator>Generated</dc:creator>
    <dc:date>2026-09-13T10::50:36</dc:date>
    <dc:language>en-US</dc:language>
    <meta:editing-cycles>1</meta:editing-cycles>
    <meta:editing-duration>PT0S</meta:editing-duration>
    <dc:title>en:linear_axes:applications</dc:title>
  </office:meta>
</office:document-meta>
</file>