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near_axes:how_it_works"/><text:bookmark-start text:name="__RefHeading___how_a_linear_axis_works_1"/><text:bookmark-start text:name="how_a_linear_axis_works"/>How a Linear Axis Works<text:bookmark-end text:name="__RefHeading___how_a_linear_axis_works_1"/><text:bookmark-end text:name="how_a_linear_axis_works"/></text:h>
      <text:p text:style-name="Text_20_body">A linear axis is more than a motor — it is a complete motion module: a <text:span text:style-name="Strong_20_Emphasis">drive</text:span>, a <text:span text:style-name="Strong_20_Emphasis">guide</text:span>, a <text:span text:style-name="Strong_20_Emphasis">carriage</text:span>, an <text:span text:style-name="Strong_20_Emphasis">encoder</text:span>, and a <text:span text:style-name="Strong_20_Emphasis">mounting</text:span>. This page explains the anatomy of a NILAB linear axis and how it produces motion. Use it together with the <text:a xlink:type="simple" xlink:href="https://dokuwiki.nilab.at/doku.php?id=en:engineersguide:how_it_works" text:style-name="Internet_20_link" text:visited-style-name="Visited_20_Internet_20_Link">How a Tubular Linear Motor Works</text:a> page, which explains the motor itself.</text:p>
      <text:h text:style-name="Heading_20_2" text:outline-level="2"><text:bookmark-start text:name="__RefHeading___the_anatomy_of_a_linear_axis_2"/><text:bookmark-start text:name="the_anatomy_of_a_linear_axis"/>The anatomy of a linear axis<text:bookmark-end text:name="__RefHeading___the_anatomy_of_a_linear_axis_2"/><text:bookmark-end text:name="the_anatomy_of_a_linear_axi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mponent</text:span> </text:p>
          </table:table-cell>
          <table:table-cell office:value-type="string" table:style-name="tablecell">
            <text:p text:style-name="tablealignleft"><text:span text:style-name="Strong_20_Emphasis">Role</text:span> </text:p>
          </table:table-cell>
          <table:table-cell office:value-type="string" table:style-name="tablecell">
            <text:p text:style-name="tablealignleft"><text:span text:style-name="Strong_20_Emphasis">Typical NILAB implementation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rive</text:span> </text:p>
          </table:table-cell>
          <table:table-cell office:value-type="string" table:style-name="tablecell">
            <text:p text:style-name="tablealignleft">Generates the force along the axis </text:p>
          </table:table-cell>
          <table:table-cell office:value-type="string" table:style-name="tablecell">
            <text:p text:style-name="tablealignleft">Tubular linear motor (GDM, MCSS), ironcore linear motor (LM, NL-BCJ), belt (ULCO)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uide / rails</text:span> </text:p>
          </table:table-cell>
          <table:table-cell office:value-type="string" table:style-name="tablecell">
            <text:p text:style-name="tablealignleft">Keeps the carriage on the axis and carries the load </text:p>
          </table:table-cell>
          <table:table-cell office:value-type="string" table:style-name="tablecell">
            <text:p text:style-name="tablealignleft">WON recirculating ball guides (LF seal), profile guides, T-slot profiles (ULCO)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arriage / slide</text:span> </text:p>
          </table:table-cell>
          <table:table-cell office:value-type="string" table:style-name="tablecell">
            <text:p text:style-name="tablealignleft">Moves the payload; supports the load </text:p>
          </table:table-cell>
          <table:table-cell office:value-type="string" table:style-name="tablecell">
            <text:p text:style-name="tablealignleft">Carriage with integrated guides and rails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ncoder</text:span> </text:p>
          </table:table-cell>
          <table:table-cell office:value-type="string" table:style-name="tablecell">
            <text:p text:style-name="tablealignleft">Provides position feedback </text:p>
          </table:table-cell>
          <table:table-cell office:value-type="string" table:style-name="tablecell">
            <text:p text:style-name="tablealignleft">Magnet-type encoder (GDM), SIN/COS / ABZ / Hiperface / SSI (LM), absolute encoder (RM)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ounting</text:span> </text:p>
          </table:table-cell>
          <table:table-cell office:value-type="string" table:style-name="tablecell">
            <text:p text:style-name="tablealignleft">Connects the axis to the machine frame </text:p>
          </table:table-cell>
          <table:table-cell office:value-type="string" table:style-name="tablecell">
            <text:p text:style-name="tablealignleft">Base, flange, bellows, cable chain, T-slots </text:p>
          </table:table-cell>
        </table:table-row>
      </table:table>
      <text:h text:style-name="Heading_20_2" text:outline-level="2"><text:bookmark-start text:name="__RefHeading___how_the_axis_produces_motion_3"/><text:bookmark-start text:name="how_the_axis_produces_motion"/>How the axis produces motion<text:bookmark-end text:name="__RefHeading___how_the_axis_produces_motion_3"/><text:bookmark-end text:name="how_the_axis_produces_motion"/></text:h>
      <text:p text:style-name="Text_20_body">- The <text:span text:style-name="Strong_20_Emphasis">drive</text:span> generates force <text:span text:style-name="Strong_20_Emphasis">directly along the axis</text:span> — there is no gearbox, lead screw, or belt between the motor and the load (except in belt-driven units like ULCO). This gives <text:span text:style-name="Strong_20_Emphasis">zero backlash</text:span> and very high dynamic response.
- The <text:span text:style-name="Strong_20_Emphasis">guide</text:span> keeps the carriage on the axis and carries the load; it determines the <text:span text:style-name="Strong_20_Emphasis">stiffness</text:span> and the <text:span text:style-name="Strong_20_Emphasis">natural frequency</text:span> of the axis.
- The <text:span text:style-name="Strong_20_Emphasis">encoder</text:span> gives the position feedback that the servo drive or motion controller needs for closed-loop control.</text:p>
      <text:h text:style-name="Heading_20_2" text:outline-level="2"><text:bookmark-start text:name="__RefHeading___axis_vs_bare_motor_4"/><text:bookmark-start text:name="axis_vs_bare_motor"/>Axis vs bare motor<text:bookmark-end text:name="__RefHeading___axis_vs_bare_motor_4"/><text:bookmark-end text:name="axis_vs_bare_motor"/></text:h>
      <text:p text:style-name="Text_20_body">A bare motor needs a guide, carriage, and encoder to become a usable axis. An <text:span text:style-name="Strong_20_Emphasis">integrated axis</text:span> (GDM, LM, RM, MCSS, ULCO, NL-BCJ) is delivered ready to install — it already includes the guide, carriage, and encoder, and is matched to the motor.</text:p>
      <text:h text:style-name="Heading_20_2" text:outline-level="2"><text:bookmark-start text:name="__RefHeading___key_performance_factors_5"/><text:bookmark-start text:name="key_performance_factors"/>Key performance factors<text:bookmark-end text:name="__RefHeading___key_performance_factors_5"/><text:bookmark-end text:name="key_performance_factors"/></text:h>
      <text:p text:style-name="Text_20_body">- <text:span text:style-name="Strong_20_Emphasis">Guide stiffness</text:span> — determines the load capacity and the natural frequency of the axis; keep it high to avoid exciting vibrations (see <text:a xlink:type="simple" xlink:href="https://dokuwiki.nilab.at/doku.php?id=en:machine_design" text:style-name="Internet_20_link" text:visited-style-name="Visited_20_Internet_20_Link">Machine design</text:a>: lowest natural frequency ≥ ~200 Hz).
- <text:span text:style-name="Strong_20_Emphasis">Force</text:span> — rated force (Fr) and peak force (Fp); for belt-driven units (ULCO) the belt also limits force and speed.
- <text:span text:style-name="Strong_20_Emphasis">Precision</text:span> — depends on the guide quality and the encoder resolution (SIN/COS with interpolation, absolute encoders).
- <text:span text:style-name="Strong_20_Emphasis">Speed and acceleration</text:span> — direct-drive tubular/ironcore axes are fast and dynamic; belt-driven units (ULCO) run quieter but have a lower speed and force limit.</text:p>
      <text:h text:style-name="Heading_20_2" text:outline-level="2"><text:bookmark-start text:name="__RefHeading___related_pages_6"/><text:bookmark-start text:name="related_pages"/>Related pages<text:bookmark-end text:name="__RefHeading___related_pages_6"/><text:bookmark-end text:name="related_pages"/></text:h>
      <text:p text:style-name="Text_20_body">* <text:a xlink:type="simple" xlink:href="https://dokuwiki.nilab.at/doku.php?id=en:linear_axes:start" text:style-name="Internet_20_link" text:visited-style-name="Visited_20_Internet_20_Link">Linear axes selection</text:a>
* <text:a xlink:type="simple" xlink:href="https://dokuwiki.nilab.at/doku.php?id=en:linear_axes:multi_axis" text:style-name="Internet_20_link" text:visited-style-name="Visited_20_Internet_20_Link">Multi-axis systems</text:a>
* <text:a xlink:type="simple" xlink:href="https://dokuwiki.nilab.at/doku.php?id=en:engineersguide:how_it_works" text:style-name="Internet_20_link" text:visited-style-name="Visited_20_Internet_20_Link">How a tubular linear motor works</text:a>
* <text:a xlink:type="simple" xlink:href="https://dokuwiki.nilab.at/doku.php?id=en:machine_design" text:style-name="Internet_20_link" text:visited-style-name="Visited_20_Internet_20_Link">Machine desig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9::41:01</meta:creation-date>
    <dc:creator>Generated</dc:creator>
    <dc:date>2026-09-13T09::41:01</dc:date>
    <dc:language>en-US</dc:language>
    <meta:editing-cycles>1</meta:editing-cycles>
    <meta:editing-duration>PT0S</meta:editing-duration>
    <dc:title>en:linear_axes:how_it_works</dc:title>
  </office:meta>
</office:document-meta>
</file>