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near_axes:installation"/><text:bookmark-start text:name="__RefHeading___installation_and_alignment_of_linear_axes_1"/><text:bookmark-start text:name="installation_and_alignment_of_linear_axes"/>Installation and Alignment of Linear Axes<text:bookmark-end text:name="__RefHeading___installation_and_alignment_of_linear_axes_1"/><text:bookmark-end text:name="installation_and_alignment_of_linear_axes"/></text:h>
      <text:p text:style-name="Text_20_body">Correct installation and alignment are essential for the performance and lifetime of a linear axis. This page gives the unified procedure for mounting, aligning, coupling, lubricating, and commissioning a NILAB linear axis. For the axis-specific details, follow the links to the family pages.</text:p>
      <text:h text:style-name="Heading_20_2" text:outline-level="2"><text:bookmark-start text:name="__RefHeading___mounting_the_axis_2"/><text:bookmark-start text:name="mounting_the_axis"/>1. Mounting the axis<text:bookmark-end text:name="__RefHeading___mounting_the_axis_2"/><text:bookmark-end text:name="mounting_the_axis"/></text:h>
      <text:p text:style-name="Text_20_body">- Mount the axis on a <text:span text:style-name="Strong_20_Emphasis">rigid, flat</text:span> base (machine frame) — the base flatness and stiffness directly affect the guide lifetime and the achievable precision.
- Use the <text:span text:style-name="Strong_20_Emphasis">flange</text:span> or <text:span text:style-name="Strong_20_Emphasis">T-slot</text:span> mounting (ULCO: unified T-slots compatible with M5, M6, M8 nuts).
- Check the mounting surface for flatness and parallelism before fixing the axis.</text:p>
      <text:h text:style-name="Heading_20_2" text:outline-level="2"><text:bookmark-start text:name="__RefHeading___aligning_the_guide_3"/><text:bookmark-start text:name="aligning_the_guide"/>2. Aligning the guide<text:bookmark-end text:name="__RefHeading___aligning_the_guide_3"/><text:bookmark-end text:name="aligning_the_guide"/></text:h>
      <text:p text:style-name="Text_20_body">- Align the <text:span text:style-name="Strong_20_Emphasis">guide rails parallel</text:span> to the motion direction.
- Check the <text:span text:style-name="Strong_20_Emphasis">straightness</text:span> and <text:span text:style-name="Strong_20_Emphasis">parallelism</text:span> of the guide (straightness error and parallel offset of the two rails).
- Use the recommended alignment procedure from the axis documentation; for LM axes the guides are WON recirculating ball guides.</text:p>
      <text:h text:style-name="Heading_20_2" text:outline-level="2"><text:bookmark-start text:name="__RefHeading___coupling_the_load_4"/><text:bookmark-start text:name="coupling_the_load"/>3. Coupling the load<text:bookmark-end text:name="__RefHeading___coupling_the_load_4"/><text:bookmark-end text:name="coupling_the_load"/></text:h>
      <text:p text:style-name="Text_20_body">- Attach the payload to the <text:span text:style-name="Strong_20_Emphasis">carriage</text:span>.
- For an <text:span text:style-name="Strong_20_Emphasis">off-axis</text:span> load, use a cross-carriage or the GDM module (available in a multi-carriage configuration).
- Keep the <text:span text:style-name="Strong_20_Emphasis">moved mass low</text:span> and the <text:span text:style-name="Strong_20_Emphasis">rigidity high</text:span> — see <text:a xlink:type="simple" xlink:href="https://dokuwiki.nilab.at/doku.php?id=en:machine_design" text:style-name="Internet_20_link" text:visited-style-name="Visited_20_Internet_20_Link">Machine design</text:a> (mass reduction, stiffness, natural frequencies ≥ ~200 Hz).</text:p>
      <text:h text:style-name="Heading_20_2" text:outline-level="2"><text:bookmark-start text:name="__RefHeading___lubrication_5"/><text:bookmark-start text:name="lubrication"/>4. Lubrication<text:bookmark-end text:name="__RefHeading___lubrication_5"/><text:bookmark-end text:name="lubrication"/></text:h>
      <text:p text:style-name="Text_20_body">- WON recirculating ball guides are equipped with <text:span text:style-name="Strong_20_Emphasis">LF seals</text:span> and use a porous resin lubricant — this gives a very long lubrication interval.
- <text:span text:style-name="Strong_20_Emphasis">Do not use grease lubrication</text:span> in the GDM stage (grease is not optimal for high-speed linear motion).
- Follow the <text:a xlink:type="simple" xlink:href="https://dokuwiki.nilab.at/doku.php?id=en:gdm_linear_axes:lubrication" text:style-name="Internet_20_link" text:visited-style-name="Visited_20_Internet_20_Link">Lubrication</text:a> page for the axis-specific requirements.</text:p>
      <text:h text:style-name="Heading_20_2" text:outline-level="2"><text:bookmark-start text:name="__RefHeading___cabling_6"/><text:bookmark-start text:name="cabling"/>5. Cabling<text:bookmark-end text:name="__RefHeading___cabling_6"/><text:bookmark-end text:name="cabling"/></text:h>
      <text:p text:style-name="Text_20_body">- Use the <text:span text:style-name="Strong_20_Emphasis">cable chain</text:span> for the LM axes (CH horizontal, CV vertical, CS side mounting) to protect and guide the cables.
- Route the cables without tension; use flying connectors or carriage-mounted connectors.
- Integrated motors (NLi, NLi-EtherCAT) reduce the cabling effort and support daisy-chain connection.</text:p>
      <text:h text:style-name="Heading_20_2" text:outline-level="2"><text:bookmark-start text:name="__RefHeading___protection_7"/><text:bookmark-start text:name="protection"/>6. Protection<text:bookmark-end text:name="__RefHeading___protection_7"/><text:bookmark-end text:name="protection"/></text:h>
      <text:p text:style-name="Text_20_body">- Choose the <text:span text:style-name="Strong_20_Emphasis">bellows</text:span> version (GDM) for dust or washdown environments.
- Check the <text:span text:style-name="Strong_20_Emphasis">IP rating</text:span> for the application environment (washdown, dust, food-grade).</text:p>
      <text:h text:style-name="Heading_20_2" text:outline-level="2"><text:bookmark-start text:name="__RefHeading___first_commissioning_8"/><text:bookmark-start text:name="first_commissioning"/>7. First commissioning<text:bookmark-end text:name="__RefHeading___first_commissioning_8"/><text:bookmark-end text:name="first_commissioning"/></text:h>
      <text:p text:style-name="Text_20_body">- Perform a <text:span text:style-name="Strong_20_Emphasis">homing / reference run</text:span>.
- Check the encoder, the current, and the force during the first motion.
- For integrated drives, use <text:span text:style-name="Strong_20_Emphasis">NILAB Starter</text:span> (auto-teach, single and parallel motion, diagnostics).</text:p>
      <text:h text:style-name="Heading_20_2" text:outline-level="2"><text:bookmark-start text:name="__RefHeading___related_pages_9"/><text:bookmark-start text:name="related_pages"/>Related pages<text:bookmark-end text:name="__RefHeading___related_pages_9"/><text:bookmark-end text:name="related_pages"/></text:h>
      <text:p text:style-name="Text_20_body">* <text:a xlink:type="simple" xlink:href="https://dokuwiki.nilab.at/doku.php?id=en:linear_axes:start" text:style-name="Internet_20_link" text:visited-style-name="Visited_20_Internet_20_Link">Linear axes selection</text:a>
* <text:a xlink:type="simple" xlink:href="https://dokuwiki.nilab.at/doku.php?id=en:linear_axes:how_it_works" text:style-name="Internet_20_link" text:visited-style-name="Visited_20_Internet_20_Link">How a linear axis works</text:a>
* <text:a xlink:type="simple" xlink:href="https://dokuwiki.nilab.at/doku.php?id=en:gdm_linear_axes:start" text:style-name="Internet_20_link" text:visited-style-name="Visited_20_Internet_20_Link">GDM Tubular Linear Stage</text:a>
* <text:a xlink:type="simple" xlink:href="https://dokuwiki.nilab.at/doku.php?id=en:lm_linear_axes:start" text:style-name="Internet_20_link" text:visited-style-name="Visited_20_Internet_20_Link">LM Linear Stage</text:a>
* <text:a xlink:type="simple" xlink:href="https://dokuwiki.nilab.at/doku.php?id=en:gdm_linear_axes:lubrication" text:style-name="Internet_20_link" text:visited-style-name="Visited_20_Internet_20_Link">Lubrication</text:a>
* <text:a xlink:type="simple" xlink:href="https://dokuwiki.nilab.at/doku.php?id=en:lm_linear_axes:mounting_examples" text:style-name="Internet_20_link" text:visited-style-name="Visited_20_Internet_20_Link">Mounting examples</text:a>
* <text:a xlink:type="simple" xlink:href="https://dokuwiki.nilab.at/doku.php?id=en:lm_linear_axes:cable_chain" text:style-name="Internet_20_link" text:visited-style-name="Visited_20_Internet_20_Link">Cable chain</text:a>
* <text:a xlink:type="simple" xlink:href="https://dokuwiki.nilab.at/doku.php?id=en:machine_design" text:style-name="Internet_20_link" text:visited-style-name="Visited_20_Internet_20_Link">Machine desig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9::40:16</meta:creation-date>
    <dc:creator>Generated</dc:creator>
    <dc:date>2026-09-13T09::40:16</dc:date>
    <dc:language>en-US</dc:language>
    <meta:editing-cycles>1</meta:editing-cycles>
    <meta:editing-duration>PT0S</meta:editing-duration>
    <dc:title>en:linear_axes:installation</dc:title>
  </office:meta>
</office:document-meta>
</file>