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multi_axis"/><text:bookmark-start text:name="__RefHeading___multi-axis_systems_combining_linear_axes_1"/><text:bookmark-start text:name="multi-axis_systems_combining_linear_axes"/>Multi-Axis Systems — Combining Linear Axes<text:bookmark-end text:name="__RefHeading___multi-axis_systems_combining_linear_axes_1"/><text:bookmark-end text:name="multi-axis_systems_combining_linear_axes"/></text:h>
      <text:p text:style-name="Text_20_body">This page explains how to combine NILAB linear axes into <text:span text:style-name="Strong_20_Emphasis">multi-axis systems</text:span> (2D, 3D, gantry, pick-and-place) and how to coordinate them. Use it when your machine needs motion on more than one axis, or when you want a compact, high-dynamics system built from integrated motors.</text:p>
      <text:h text:style-name="Heading_20_2" text:outline-level="2"><text:bookmark-start text:name="__RefHeading___multi-axis_configurations_2"/><text:bookmark-start text:name="multi-axis_configurations"/>Multi-axis configurations<text:bookmark-end text:name="__RefHeading___multi-axis_configurations_2"/><text:bookmark-end text:name="multi-axis_configuration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nfiguration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Typical NILAB axes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D (X-Y)</text:span> </text:p>
          </table:table-cell>
          <table:table-cell office:value-type="string" table:style-name="tablecell">
            <text:p text:style-name="tablealignleft">Two axes, coordinated motion in a plane </text:p>
          </table:table-cell>
          <table:table-cell office:value-type="string" table:style-name="tablecell">
            <text:p text:style-name="tablealignleft">GDM, LM, ULCO, NL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D (X-Y-Z)</text:span> </text:p>
          </table:table-cell>
          <table:table-cell office:value-type="string" table:style-name="tablecell">
            <text:p text:style-name="tablealignleft">Two planar axes plus a vertical Z axis </text:p>
          </table:table-cell>
          <table:table-cell office:value-type="string" table:style-name="tablecell">
            <text:p text:style-name="tablealignleft">GDM + LM + LMA/NELA, or NL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antry</text:span> </text:p>
          </table:table-cell>
          <table:table-cell office:value-type="string" table:style-name="tablecell">
            <text:p text:style-name="tablealignleft">Two parallel axes carrying a cross-carriage (off-axis payload) </text:p>
          </table:table-cell>
          <table:table-cell office:value-type="string" table:style-name="tablecell">
            <text:p text:style-name="tablealignleft">GDM (multi-carriage), LM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ick-and-place (2D)</text:span> </text:p>
          </table:table-cell>
          <table:table-cell office:value-type="string" table:style-name="tablecell">
            <text:p text:style-name="tablealignleft">Parallel kinematic robot for fast handling of small parts </text:p>
          </table:table-cell>
          <table:table-cell office:value-type="string" table:style-name="tablecell">
            <text:p text:style-name="tablealignleft"><text:a xlink:type="simple" xlink:href="https://dokuwiki.nilab.at/doku.php?id=en:integrated_pick_and_place:start" text:style-name="Internet_20_link" text:visited-style-name="Visited_20_Internet_20_Link">NLiP</text:a> </text:p>
          </table:table-cell>
        </table:table-row>
      </table:table>
      <text:h text:style-name="Heading_20_2" text:outline-level="2"><text:bookmark-start text:name="__RefHeading___which_axes_for_a_multi-axis_system_3"/><text:bookmark-start text:name="which_axes_for_a_multi-axis_system"/>Which axes for a multi-axis system<text:bookmark-end text:name="__RefHeading___which_axes_for_a_multi-axis_system_3"/><text:bookmark-end text:name="which_axes_for_a_multi-axis_system"/></text:h>
      <text:p text:style-name="Text_20_body"><text:span text:style-name="Strong_20_Emphasis">GDM</text:span> — the module version of the Green Drive motor with a carriage and an integrated linear guide. It is available in a <text:span text:style-name="Strong_20_Emphasis">multi-carriage</text:span> configuration and is designed for <text:span text:style-name="Strong_20_Emphasis">off-axis payload</text:span> and multi-axis systems. Ideal for gantry and 2D systems.</text:p>
      <text:p text:style-name="Text_20_body"><text:span text:style-name="Strong_20_Emphasis">LM</text:span> — long-stroke, high-force stage on an aluminium profile. Suitable for the long-travel axis (X) of a gantry, with a wide choice of encoders and fieldbuses.</text:p>
      <text:p text:style-name="Text_20_body"><text:span text:style-name="Strong_20_Emphasis">ULCO</text:span> — modular belt-driven linear units with unified T-slots. Easy to combine into <text:span text:style-name="Strong_20_Emphasis">self-supporting multi-axis</text:span> systems for small to medium power.</text:p>
      <text:p text:style-name="Text_20_body"><text:span text:style-name="Strong_20_Emphasis">NLiP</text:span> — a 2D pick-and-place robot based on two miniature integrated-drive linear motors using <text:span text:style-name="Strong_20_Emphasis">parallel kinematics</text:span>. Handles parts up to 2 kg with high acceleration in a small space; it is programmed with NILAB Starter.</text:p>
      <text:p text:style-name="Text_20_body"><text:span text:style-name="Strong_20_Emphasis">NLi / NLi-EtherCAT</text:span> — integrated motors with a very compact form factor and low cabling effort; suitable for daisy-chain connection.</text:p>
      <text:h text:style-name="Heading_20_2" text:outline-level="2"><text:bookmark-start text:name="__RefHeading___how_to_coordinate_the_axes_4"/><text:bookmark-start text:name="how_to_coordinate_the_axes"/>How to coordinate the axes<text:bookmark-end text:name="__RefHeading___how_to_coordinate_the_axes_4"/><text:bookmark-end text:name="how_to_coordinate_the_ax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Option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Link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ILAB Starter Software</text:span></text:p>
          </table:table-cell>
          <table:table-cell office:value-type="string" table:style-name="tablecell">
            <text:p text:style-name="tablealignleft">Configures the motion parameters of the integrated drives, offers application GUIs and auto-teach for single and parallel motion</text:p>
          </table:table-cell>
          <table:table-cell office:value-type="string" table:style-name="tablecell">
            <text:p text:style-name="tablealignleft"><text:a xlink:type="simple" xlink:href="https://dokuwiki.nilab.at/doku.php?id=en:nilab_starter:start" text:style-name="Internet_20_link" text:visited-style-name="Visited_20_Internet_20_Link">NILAB Start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therCAT (integrated)</text:span></text:p>
          </table:table-cell>
          <table:table-cell office:value-type="string" table:style-name="tablecell">
            <text:p text:style-name="tablealignleft">NLi-EtherCAT combines the integrated drive with an EtherCAT interface for interpolated motion</text:p>
          </table:table-cell>
          <table:table-cell office:value-type="string" table:style-name="tablecell">
            <text:p text:style-name="tablealignleft"><text:a xlink:type="simple" xlink:href="https://dokuwiki.nilab.at/doku.php?id=en:nli_eth:start" text:style-name="Internet_20_link" text:visited-style-name="Visited_20_Internet_20_Link">NLi-EtherCA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therCAT (gateway)</text:span></text:p>
          </table:table-cell>
          <table:table-cell office:value-type="string" table:style-name="tablecell">
            <text:p text:style-name="tablealignleft">The NILAB EtherCAT Bus Interface connects up to 10 NLi motors (CANopen profile positioning, or Modbus RTU) to the EtherCAT fieldbus</text:p>
          </table:table-cell>
          <table:table-cell office:value-type="string" table:style-name="tablecell">
            <text:p text:style-name="tablealignleft"><text:a xlink:type="simple" xlink:href="https://dokuwiki.nilab.at/doku.php?id=en:gtw_ethercat:start" text:style-name="Internet_20_link" text:visited-style-name="Visited_20_Internet_20_Link">EtherCAT Bus Interfac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eldbuses on LM axes</text:span></text:p>
          </table:table-cell>
          <table:table-cell office:value-type="string" table:style-name="tablecell">
            <text:p text:style-name="tablealignleft">LM axes are delivered ready for EtherCAT, ProfiNET or CANopen and common servo drives</text:p>
          </table:table-cell>
          <table:table-cell office:value-type="string" table:style-name="tablecell">
            <text:p text:style-name="tablealignleft"><text:a xlink:type="simple" xlink:href="https://dokuwiki.nilab.at/doku.php?id=en:lm_linear_axes:start" text:style-name="Internet_20_link" text:visited-style-name="Visited_20_Internet_20_Link">LM Linear Stage</text:a></text:p>
          </table:table-cell>
        </table:table-row>
      </table:table>
      <text:h text:style-name="Heading_20_2" text:outline-level="2"><text:bookmark-start text:name="__RefHeading___system_design_considerations_5"/><text:bookmark-start text:name="system_design_considerations"/>System design considerations<text:bookmark-end text:name="__RefHeading___system_design_considerations_5"/><text:bookmark-end text:name="system_design_considerations"/></text:h>
      <text:p text:style-name="Text_20_body">- <text:span text:style-name="Strong_20_Emphasis">Mechanical structure</text:span> — keep the moved mass low and the rigidity high; see the <text:a xlink:type="simple" xlink:href="https://dokuwiki.nilab.at/doku.php?id=en:machine_design" text:style-name="Internet_20_link" text:visited-style-name="Visited_20_Internet_20_Link">Machine design</text:a> requirements (mass reduction, stiffness, natural frequencies ≥ ~200 Hz).
- <text:span text:style-name="Strong_20_Emphasis">Off-axis payload</text:span> — use GDM (or a dedicated cross-carriage) when the load is off the axis centreline.
- <text:span text:style-name="Strong_20_Emphasis">Environment</text:span> — choose the bellows version (GDM) or IP-rated axes for washdown / dust / food-grade applications.
- <text:span text:style-name="Strong_20_Emphasis">Cabling</text:span> — integrated motors (NLi, NLi-EtherCAT) reduce cabling effort; use daisy-chain where supported.</text:p>
      <text:h text:style-name="Heading_20_2" text:outline-level="2"><text:bookmark-start text:name="__RefHeading___how_to_proceed_6"/><text:bookmark-start text:name="how_to_proceed"/>How to proceed<text:bookmark-end text:name="__RefHeading___how_to_proceed_6"/><text:bookmark-end text:name="how_to_proceed"/></text:h>
      <text:p text:style-name="Text_20_body">1. <text:span text:style-name="Strong_20_Emphasis">Define the motion task</text:span> — 2D, 3D, gantry, pick-and-place; stroke, speed, acceleration, payload.
2. <text:span text:style-name="Strong_20_Emphasis">Select the axes</text:span> — use the <text:a xlink:type="simple" xlink:href="https://dokuwiki.nilab.at/doku.php?id=en:linear_axes:start" text:style-name="Internet_20_link" text:visited-style-name="Visited_20_Internet_20_Link">Axis selection</text:a> page.
3. <text:span text:style-name="Strong_20_Emphasis">Select the coordination</text:span> — NILAB Starter, EtherCAT, or a fieldbus.
4. <text:span text:style-name="Strong_20_Emphasis">Design the machine</text:span> — see the <text:a xlink:type="simple" xlink:href="https://dokuwiki.nilab.at/doku.php?id=en:machine_design" text:style-name="Internet_20_link" text:visited-style-name="Visited_20_Internet_20_Link">Machine design</text:a> requirements.
5. <text:span text:style-name="Strong_20_Emphasis">Commission</text:span> — use NILAB Starter (single and parallel motion, auto-teach, diagnostics).</text:p>
      <text:h text:style-name="Heading_20_2" text:outline-level="2"><text:bookmark-start text:name="__RefHeading___related_pages_7"/><text:bookmark-start text:name="related_pages"/>Related pages<text:bookmark-end text:name="__RefHeading___related_pages_7"/><text:bookmark-end text:name="related_pages"/></text:h>
      <text:p text:style-name="Text_20_body">* <text:a xlink:type="simple" xlink:href="https://dokuwiki.nilab.at/doku.php?id=en:linear_axes:start" text:style-name="Internet_20_link" text:visited-style-name="Visited_20_Internet_20_Link">Linear axes selection</text:a>
* <text:a xlink:type="simple" xlink:href="https://dokuwiki.nilab.at/doku.php?id=en:gdm_linear_axes:start" text:style-name="Internet_20_link" text:visited-style-name="Visited_20_Internet_20_Link">GDM Tubular Linear Stage</text:a>
* <text:a xlink:type="simple" xlink:href="https://dokuwiki.nilab.at/doku.php?id=en:lm_linear_axes:start" text:style-name="Internet_20_link" text:visited-style-name="Visited_20_Internet_20_Link">LM Linear Stage</text:a>
* <text:a xlink:type="simple" xlink:href="https://dokuwiki.nilab.at/doku.php?id=en:ulco:start" text:style-name="Internet_20_link" text:visited-style-name="Visited_20_Internet_20_Link">ULCO Belt-driven linear units</text:a>
* <text:a xlink:type="simple" xlink:href="https://dokuwiki.nilab.at/doku.php?id=en:integrated_pick_and_place:start" text:style-name="Internet_20_link" text:visited-style-name="Visited_20_Internet_20_Link">NLiP Parallel Kinematic Robot</text:a>
* <text:a xlink:type="simple" xlink:href="https://dokuwiki.nilab.at/doku.php?id=en:nilab_starter:start" text:style-name="Internet_20_link" text:visited-style-name="Visited_20_Internet_20_Link">NILAB Starter Software</text:a>
* <text:a xlink:type="simple" xlink:href="https://dokuwiki.nilab.at/doku.php?id=en:nli_eth:start" text:style-name="Internet_20_link" text:visited-style-name="Visited_20_Internet_20_Link">NLi-EtherCAT integrated linear motors</text:a>
* <text:a xlink:type="simple" xlink:href="https://dokuwiki.nilab.at/doku.php?id=en:gtw_ethercat:start" text:style-name="Internet_20_link" text:visited-style-name="Visited_20_Internet_20_Link">NILAB EtherCAT Bus Interface</text:a>
* <text:a xlink:type="simple" xlink:href="https://dokuwiki.nilab.at/doku.php?id=en:machine_design" text:style-name="Internet_20_link" text:visited-style-name="Visited_20_Internet_20_Link">Machine desig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2:54</meta:creation-date>
    <dc:creator>Generated</dc:creator>
    <dc:date>2026-09-13T09::42:54</dc:date>
    <dc:language>en-US</dc:language>
    <meta:editing-cycles>1</meta:editing-cycles>
    <meta:editing-duration>PT0S</meta:editing-duration>
    <dc:title>en:linear_axes:multi_axis</dc:title>
  </office:meta>
</office:document-meta>
</file>