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linear_axes:sizing"/><text:bookmark-start text:name="__RefHeading___linear_axis_sizing_and_selection_1"/><text:bookmark-start text:name="linear_axis_sizing_and_selection"/>Linear Axis Sizing and Selection<text:bookmark-end text:name="__RefHeading___linear_axis_sizing_and_selection_1"/><text:bookmark-end text:name="linear_axis_sizing_and_selection"/></text:h>
      <text:p text:style-name="Text_20_body">This page gives the procedure to <text:span text:style-name="Strong_20_Emphasis">size and select a NILAB linear axis</text:span> — not just the motor. It combines the axis-level requirements (payload, stroke, speed, acceleration, precision) with the motor sizing procedure. Use it when you need to dimension an axis for a machine.</text:p>
      <text:h text:style-name="Heading_20_2" text:outline-level="2"><text:bookmark-start text:name="__RefHeading___step_1_define_the_requirements_2"/><text:bookmark-start text:name="step_1_define_the_requirements"/>Step 1 — Define the requirements<text:bookmark-end text:name="__RefHeading___step_1_define_the_requirements_2"/><text:bookmark-end text:name="step_1_define_the_requirements"/></text:h>
      <text:p text:style-name="Text_20_body">- <text:span text:style-name="Strong_20_Emphasis">Payload</text:span> (kg) and <text:span text:style-name="Strong_20_Emphasis">thrust / feed force</text:span> (N) — including friction and the force needed to accelerate the load.
- <text:span text:style-name="Strong_20_Emphasis">Stroke</text:span> (mm) — the required travel.
- <text:span text:style-name="Strong_20_Emphasis">Speed</text:span> (m/s) and <text:span text:style-name="Strong_20_Emphasis">acceleration</text:span> (m/s²) — from the motion profile.
- <text:span text:style-name="Strong_20_Emphasis">Precision / repeatability</text:span> — from the application.
- <text:span text:style-name="Strong_20_Emphasis">Duty cycle</text:span> — motion time vs total cycle time.
- <text:span text:style-name="Strong_20_Emphasis">Environment</text:span> — IP rating, washdown, dust, temperature, bellows.</text:p>
      <text:h text:style-name="Heading_20_2" text:outline-level="2"><text:bookmark-start text:name="__RefHeading___step_2_select_the_axis_family_3"/><text:bookmark-start text:name="step_2_select_the_axis_family"/>Step 2 — Select the axis family<text:bookmark-end text:name="__RefHeading___step_2_select_the_axis_family_3"/><text:bookmark-end text:name="step_2_select_the_axis_family"/></text:h>
      <text:p text:style-name="Text_20_body">Use the <text:a xlink:type="simple" xlink:href="https://dokuwiki.nilab.at/doku.php?id=en:linear_axes:start" text:style-name="Internet_20_link" text:visited-style-name="Visited_20_Internet_20_Link">Axis selection</text:a> page to shortlist the family based on force, stroke, guide, encoder, and the “best for” column. For a multi-axis machine, also see <text:a xlink:type="simple" xlink:href="https://dokuwiki.nilab.at/doku.php?id=en:linear_axes:multi_axis" text:style-name="Internet_20_link" text:visited-style-name="Visited_20_Internet_20_Link">Multi-axis systems</text:a>.</text:p>
      <text:h text:style-name="Heading_20_2" text:outline-level="2"><text:bookmark-start text:name="__RefHeading___step_3_size_the_motor_4"/><text:bookmark-start text:name="step_3_size_the_motor"/>Step 3 — Size the motor<text:bookmark-end text:name="__RefHeading___step_3_size_the_motor_4"/><text:bookmark-end text:name="step_3_size_the_motor"/></text:h>
      <text:p text:style-name="Text_20_body">Use the <text:a xlink:type="simple" xlink:href="https://dokuwiki.nilab.at/doku.php?id=en:motor_sizing" text:style-name="Internet_20_link" text:visited-style-name="Visited_20_Internet_20_Link">Motor sizing</text:a> procedure and the <text:a xlink:type="simple" xlink:href="https://www.ni-lab.online/new_websmart/index.php" text:style-name="Internet_20_link" text:visited-style-name="Visited_20_Internet_20_Link">Websmart</text:a> tool:</text:p>
      <text:p text:style-name="Text_20_body">- Enter the payload, select the motor family (NL, GD, GDi, …), create the motion profile, press the <text:span text:style-name="Strong_20_Emphasis">Sizing</text:span> button, review the compatible motors, then check the <text:span text:style-name="Strong_20_Emphasis">performance limits</text:span> and the <text:span text:style-name="Strong_20_Emphasis">safety margin</text:span>.</text:p>
      <text:h text:style-name="Heading_20_2" text:outline-level="2"><text:bookmark-start text:name="__RefHeading___step_4_verify_the_axis_5"/><text:bookmark-start text:name="step_4_verify_the_axis"/>Step 4 — Verify the axis<text:bookmark-end text:name="__RefHeading___step_4_verify_the_axis_5"/><text:bookmark-end text:name="step_4_verify_the_axis"/></text:h>
      <text:p text:style-name="Text_20_body">- <text:span text:style-name="Strong_20_Emphasis">Force</text:span> — the rated force (Fr) and peak force (Fp) must cover the required thrust and the peak force.
- <text:span text:style-name="Strong_20_Emphasis">Speed</text:span> — the rated speed must cover the required maximum speed.
- <text:span text:style-name="Strong_20_Emphasis">Guide capacity</text:span> — the guide must carry the payload and any off-axis moment (see GDM for off-axis load).
- <text:span text:style-name="Strong_20_Emphasis">Stiffness / natural frequency</text:span> — see <text:a xlink:type="simple" xlink:href="https://dokuwiki.nilab.at/doku.php?id=en:machine_design" text:style-name="Internet_20_link" text:visited-style-name="Visited_20_Internet_20_Link">Machine design</text:a> (lowest natural frequency ≥ ~200 Hz).</text:p>
      <text:h text:style-name="Heading_20_2" text:outline-level="2"><text:bookmark-start text:name="__RefHeading___step_5_finalize_6"/><text:bookmark-start text:name="step_5_finalize"/>Step 5 — Finalize<text:bookmark-end text:name="__RefHeading___step_5_finalize_6"/><text:bookmark-end text:name="step_5_finalize"/></text:h>
      <text:p text:style-name="Text_20_body">- Check the mounting (flange / T-slot), the cable chain, the bellows, and the encoder option.
- See <text:a xlink:type="simple" xlink:href="https://dokuwiki.nilab.at/doku.php?id=en:linear_axes:installation" text:style-name="Internet_20_link" text:visited-style-name="Visited_20_Internet_20_Link">Installation and alignment</text:a> for the mounting and commissioning steps.</text:p>
      <text:h text:style-name="Heading_20_2" text:outline-level="2"><text:bookmark-start text:name="__RefHeading___related_pages_7"/><text:bookmark-start text:name="related_pages"/>Related pages<text:bookmark-end text:name="__RefHeading___related_pages_7"/><text:bookmark-end text:name="related_pages"/></text:h>
      <text:p text:style-name="Text_20_body">* <text:a xlink:type="simple" xlink:href="https://dokuwiki.nilab.at/doku.php?id=en:linear_axes:start" text:style-name="Internet_20_link" text:visited-style-name="Visited_20_Internet_20_Link">Linear axes selection</text:a>
* <text:a xlink:type="simple" xlink:href="https://dokuwiki.nilab.at/doku.php?id=en:motor_sizing" text:style-name="Internet_20_link" text:visited-style-name="Visited_20_Internet_20_Link">Motor sizing</text:a>
* <text:a xlink:type="simple" xlink:href="https://dokuwiki.nilab.at/doku.php?id=en:machine_design" text:style-name="Internet_20_link" text:visited-style-name="Visited_20_Internet_20_Link">Machine design</text:a>
* <text:a xlink:type="simple" xlink:href="https://dokuwiki.nilab.at/doku.php?id=en:linear_axes:installation" text:style-name="Internet_20_link" text:visited-style-name="Visited_20_Internet_20_Link">Installation and alignmen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3T09::38:40</meta:creation-date>
    <dc:creator>Generated</dc:creator>
    <dc:date>2026-09-13T09::38:40</dc:date>
    <dc:language>en-US</dc:language>
    <meta:editing-cycles>1</meta:editing-cycles>
    <meta:editing-duration>PT0S</meta:editing-duration>
    <dc:title>en:linear_axes:sizing</dc:title>
  </office:meta>
</office:document-meta>
</file>