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start"/><text:bookmark-start text:name="__RefHeading___linear_motion_systems_axis_selection_1"/><text:bookmark-start text:name="linear_motion_systems_axis_selection"/>Linear Motion Systems — Axis Selection<text:bookmark-end text:name="__RefHeading___linear_motion_systems_axis_selection_1"/><text:bookmark-end text:name="linear_motion_systems_axis_selection"/></text:h>
      <text:p text:style-name="Text_20_body">This landing page helps you select the right <text:span text:style-name="Strong_20_Emphasis">NILAB linear axis</text:span> for your machine. NILAB offers a range of complete linear axes and stages — from compact integrated slides to long-stroke, high-force stages and modular belt-driven units. Use the comparison below to shortlist the family that fits your application, then follow the links to the technical data, sizing, and design pages.</text:p>
      <text:h text:style-name="Heading_20_2" text:outline-level="2"><text:bookmark-start text:name="__RefHeading___the_axis_families_at_a_glance_2"/><text:bookmark-start text:name="the_axis_families_at_a_glance"/>The axis families at a glance<text:bookmark-end text:name="__RefHeading___the_axis_families_at_a_glance_2"/><text:bookmark-end text:name="the_axis_families_at_a_gl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Family</text:span> </text:p>
          </table:table-cell>
          <table:table-cell office:value-type="string" table:style-name="tablecell">
            <text:p text:style-name="tablealignleft"><text:span text:style-name="Strong_20_Emphasis">Drive &amp; construction</text:span> </text:p>
          </table:table-cell>
          <table:table-cell office:value-type="string" table:style-name="tablecell">
            <text:p text:style-name="tablealignleft"><text:span text:style-name="Strong_20_Emphasis">Peak force</text:span> </text:p>
          </table:table-cell>
          <table:table-cell office:value-type="string" table:style-name="tablecell">
            <text:p text:style-name="tablealignleft"><text:span text:style-name="Strong_20_Emphasis">Stroke</text:span> </text:p>
          </table:table-cell>
          <table:table-cell office:value-type="string" table:style-name="tablecell">
            <text:p text:style-name="tablealignleft"><text:span text:style-name="Strong_20_Emphasis">Guide</text:span> </text:p>
          </table:table-cell>
          <table:table-cell office:value-type="string" table:style-name="tablecell">
            <text:p text:style-name="tablealignleft"><text:span text:style-name="Strong_20_Emphasis">Encoder</text:span> </text:p>
          </table:table-cell>
          <table:table-cell office:value-type="string" table:style-name="tablecell">
            <text:p text:style-name="tablealignleft"><text:span text:style-name="Strong_20_Emphasis">Best for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gdm_linear_axes:start" text:style-name="Internet_20_link" text:visited-style-name="Visited_20_Internet_20_Link">GDM — Tubular Linear Stage</text:a></text:p>
          </table:table-cell>
          <table:table-cell office:value-type="string" table:style-name="tablecell">
            <text:p text:style-name="tablealignleft">Green Drive motor in module version with carriage</text:p>
          </table:table-cell>
          <table:table-cell office:value-type="string" table:style-name="tablecell">
            <text:p text:style-name="tablealignleft">709 – 1749 N</text:p>
          </table:table-cell>
          <table:table-cell office:value-type="string" table:style-name="tablecell">
            <text:p text:style-name="tablealignleft">stroke + carriage length</text:p>
          </table:table-cell>
          <table:table-cell office:value-type="string" table:style-name="tablecell">
            <text:p text:style-name="tablealignleft">Integrated linear guide system</text:p>
          </table:table-cell>
          <table:table-cell office:value-type="string" table:style-name="tablecell">
            <text:p text:style-name="tablealignleft">Integrated magnet-type encoder</text:p>
          </table:table-cell>
          <table:table-cell office:value-type="string" table:style-name="tablecell">
            <text:p text:style-name="tablealignleft">Off-axis payload, multi-axis systems, bellows version on reques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lm_linear_axes:start" text:style-name="Internet_20_link" text:visited-style-name="Visited_20_Internet_20_Link">LM — Linear Stage</text:a></text:p>
          </table:table-cell>
          <table:table-cell office:value-type="string" table:style-name="tablecell">
            <text:p text:style-name="tablealignleft">Ironcore linear motor L-series on aluminium profile</text:p>
          </table:table-cell>
          <table:table-cell office:value-type="string" table:style-name="tablecell">
            <text:p text:style-name="tablealignleft">up to 3000 N (LM030/050/075)</text:p>
          </table:table-cell>
          <table:table-cell office:value-type="string" table:style-name="tablecell">
            <text:p text:style-name="tablealignleft">up to 8500 mm</text:p>
          </table:table-cell>
          <table:table-cell office:value-type="string" table:style-name="tablecell">
            <text:p text:style-name="tablealignleft">WON ball recirculating guides (maintenance-free, LF lubrication)</text:p>
          </table:table-cell>
          <table:table-cell office:value-type="string" table:style-name="tablecell">
            <text:p text:style-name="tablealignleft">SIN/COS, ABZ, Hiperface, SSI, driveCliq</text:p>
          </table:table-cell>
          <table:table-cell office:value-type="string" table:style-name="tablecell">
            <text:p text:style-name="tablealignleft">Long stroke, high force, high performance, multi-fieldbu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rm_linear:start" text:style-name="Internet_20_link" text:visited-style-name="Visited_20_Internet_20_Link">RM — Linear Stage</text:a></text:p>
          </table:table-cell>
          <table:table-cell office:value-type="string" table:style-name="tablecell">
            <text:p text:style-name="tablealignleft">High-speed linear stage with integrated guide</text:p>
          </table:table-cell>
          <table:table-cell office:value-type="string" table:style-name="tablecell">
            <text:p text:style-name="tablealignleft">up to ~1058 N per model</text:p>
          </table:table-cell>
          <table:table-cell office:value-type="string" table:style-name="tablecell">
            <text:p text:style-name="tablealignleft">up to ~260 mm per model</text:p>
          </table:table-cell>
          <table:table-cell office:value-type="string" table:style-name="tablecell">
            <text:p text:style-name="tablealignleft">High-performance integrated linear guide</text:p>
          </table:table-cell>
          <table:table-cell office:value-type="string" table:style-name="tablecell">
            <text:p text:style-name="tablealignleft">Absolute encoder</text:p>
          </table:table-cell>
          <table:table-cell office:value-type="string" table:style-name="tablecell">
            <text:p text:style-name="tablealignleft">High speed, high acceleration, packaging / food &amp; beverag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slide_unit:start" text:style-name="Internet_20_link" text:visited-style-name="Visited_20_Internet_20_Link">MCSS — Mini Linear Slides</text:a></text:p>
          </table:table-cell>
          <table:table-cell office:value-type="string" table:style-name="tablecell">
            <text:p text:style-name="tablealignleft">Integrated miniature tubular linear motors (dual-slider)</text:p>
          </table:table-cell>
          <table:table-cell office:value-type="string" table:style-name="tablecell">
            <text:p text:style-name="tablealignleft">82.7 – 187.7 N</text:p>
          </table:table-cell>
          <table:table-cell office:value-type="string" table:style-name="tablecell">
            <text:p text:style-name="tablealignleft">10 – 100 mm</text:p>
          </table:table-cell>
          <table:table-cell office:value-type="string" table:style-name="tablecell">
            <text:p text:style-name="tablealignleft">Integrated guides and rails</text:p>
          </table:table-cell>
          <table:table-cell office:value-type="string" table:style-name="tablecell">
            <text:p text:style-name="tablealignleft">Integrated drive with encoder feedback</text:p>
          </table:table-cell>
          <table:table-cell office:value-type="string" table:style-name="tablecell">
            <text:p text:style-name="tablealignleft">Compact, high precision, plug-and-play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ulco:start" text:style-name="Internet_20_link" text:visited-style-name="Visited_20_Internet_20_Link">ULCO — Belt-driven linear units</text:a></text:p>
          </table:table-cell>
          <table:table-cell office:value-type="string" table:style-name="tablecell">
            <text:p text:style-name="tablealignleft">Modular belt-driven units (44/66/88/132)</text:p>
          </table:table-cell>
          <table:table-cell office:value-type="string" table:style-name="tablecell">
            <text:p text:style-name="tablealignleft">per size (see family page)</text:p>
          </table:table-cell>
          <table:table-cell office:value-type="string" table:style-name="tablecell">
            <text:p text:style-name="tablealignleft">per size (see family page)</text:p>
          </table:table-cell>
          <table:table-cell office:value-type="string" table:style-name="tablecell">
            <text:p text:style-name="tablealignleft">Profile with unified T-slots (M5/M6/M8)</text:p>
          </table:table-cell>
          <table:table-cell office:value-type="string" table:style-name="tablecell">
            <text:p text:style-name="tablealignleft">optional (see family page)</text:p>
          </table:table-cell>
          <table:table-cell office:value-type="string" table:style-name="tablecell">
            <text:p text:style-name="tablealignleft">Modular, multi-axis, self-supporting, small to medium pow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nl_bcj_linear_stage:start" text:style-name="Internet_20_link" text:visited-style-name="Visited_20_Internet_20_Link">NL-BCJ — Eco Linear stage</text:a></text:p>
          </table:table-cell>
          <table:table-cell office:value-type="string" table:style-name="tablecell">
            <text:p text:style-name="tablealignleft">Flat ironcore linear motor with integrated guide</text:p>
          </table:table-cell>
          <table:table-cell office:value-type="string" table:style-name="tablecell">
            <text:p text:style-name="tablealignleft">195 – 1700 N (up to 3700 N)</text:p>
          </table:table-cell>
          <table:table-cell office:value-type="string" table:style-name="tablecell">
            <text:p text:style-name="tablealignleft">per model (see family page)</text:p>
          </table:table-cell>
          <table:table-cell office:value-type="string" table:style-name="tablecell">
            <text:p text:style-name="tablealignleft">Integrated linear guiding</text:p>
          </table:table-cell>
          <table:table-cell office:value-type="string" table:style-name="tablecell">
            <text:p text:style-name="tablealignleft">Integrated encoder</text:p>
          </table:table-cell>
          <table:table-cell office:value-type="string" table:style-name="tablecell">
            <text:p text:style-name="tablealignleft">Economic, integrated, medium force, 8 sizes (MEL10 – MEL23)</text:p>
          </table:table-cell>
        </table:table-row>
      </table:table>
      <text:h text:style-name="Heading_20_2" text:outline-level="2"><text:bookmark-start text:name="__RefHeading___which_axis_should_you_use_3"/><text:bookmark-start text:name="which_axis_should_you_use"/>Which axis should you use?<text:bookmark-end text:name="__RefHeading___which_axis_should_you_use_3"/><text:bookmark-end text:name="which_axis_should_you_use"/></text:h>
      <text:p text:style-name="Text_20_body"><text:span text:style-name="Strong_20_Emphasis">Choose GDM</text:span> if your payload is <text:span text:style-name="Strong_20_Emphasis">off-axis</text:span> or you need a <text:span text:style-name="Strong_20_Emphasis">multi-axis</text:span> system: it is the module version of the Green Drive motor with a carriage and an integrated linear guide, and it is available with a bellows on request.</text:p>
      <text:p text:style-name="Text_20_body"><text:span text:style-name="Strong_20_Emphasis">Choose LM</text:span> if you need a <text:span text:style-name="Strong_20_Emphasis">long stroke, high force, high-performance</text:span> stage with a wide choice of encoders and fieldbuses (EtherCAT, ProfiNET, CANopen) and compatibility with common servo drives.</text:p>
      <text:p text:style-name="Text_20_body"><text:span text:style-name="Strong_20_Emphasis">Choose RM</text:span> for <text:span text:style-name="Strong_20_Emphasis">high-speed, high-acceleration</text:span> applications such as packaging, wrapping, diaper production, and food &amp; beverage: it combines an integrated linear guide with an absolute encoder.</text:p>
      <text:p text:style-name="Text_20_body"><text:span text:style-name="Strong_20_Emphasis">Choose MCSS</text:span> when you need a <text:span text:style-name="Strong_20_Emphasis">compact, high-precision</text:span> slide with an integrated drive — it is plug-and-play and is built around integrated miniature tubular linear motors.</text:p>
      <text:p text:style-name="Text_20_body"><text:span text:style-name="Strong_20_Emphasis">Choose ULCO</text:span> for a <text:span text:style-name="Strong_20_Emphasis">modular, self-supporting, cost-effective</text:span> system on one or multiple axes: the belt-driven units integrate easily thanks to unified T-slots and cover small to medium power.</text:p>
      <text:p text:style-name="Text_20_body"><text:span text:style-name="Strong_20_Emphasis">Choose NL-BCJ</text:span> for an <text:span text:style-name="Strong_20_Emphasis">economic, integrated</text:span> linear stage with a flat ironcore motor, available in 8 sizes (MEL10 – MEL23) up to a peak force of 3700 N.</text:p>
      <text:h text:style-name="Heading_20_2" text:outline-level="2"><text:bookmark-start text:name="__RefHeading___how_to_proceed_4"/><text:bookmark-start text:name="how_to_proceed"/>How to proceed<text:bookmark-end text:name="__RefHeading___how_to_proceed_4"/><text:bookmark-end text:name="how_to_proceed"/></text:h>
      <text:p text:style-name="Text_20_body">1. <text:span text:style-name="Strong_20_Emphasis">Define the requirements</text:span> — payload, stroke, speed, acceleration, precision, duty cycle, environment (IP, washdown, bellows).
2. <text:span text:style-name="Strong_20_Emphasis">Shortlist the family</text:span> from the comparison above.
3. <text:span text:style-name="Strong_20_Emphasis">Size the motor</text:span> — use the <text:a xlink:type="simple" xlink:href="https://dokuwiki.nilab.at/doku.php?id=en:motor_sizing" text:style-name="Internet_20_link" text:visited-style-name="Visited_20_Internet_20_Link">Motor sizing</text:a> procedure and the <text:a xlink:type="simple" xlink:href="https://www.ni-lab.online/new_websmart/index.php" text:style-name="Internet_20_link" text:visited-style-name="Visited_20_Internet_20_Link">Websmart</text:a> tool.
4. <text:span text:style-name="Strong_20_Emphasis">Design the machine</text:span> — see the <text:a xlink:type="simple" xlink:href="https://dokuwiki.nilab.at/doku.php?id=en:machine_design" text:style-name="Internet_20_link" text:visited-style-name="Visited_20_Internet_20_Link">Machine design</text:a> requirements (mass reduction, rigidity, natural frequencies).
5. <text:span text:style-name="Strong_20_Emphasis">Integrate the axes</text:span> — see the <text:a xlink:type="simple" xlink:href="https://dokuwiki.nilab.at/doku.php?id=en:engineersguide:start" text:style-name="Internet_20_link" text:visited-style-name="Visited_20_Internet_20_Link">Engineer's Guide</text:a> and the fieldbus/motion-control pages.</text:p>
      <text:h text:style-name="Heading_20_2" text:outline-level="2"><text:bookmark-start text:name="__RefHeading___related_pages_5"/><text:bookmark-start text:name="related_pages"/>Related pages<text:bookmark-end text:name="__RefHeading___related_pages_5"/><text:bookmark-end text:name="related_pages"/></text:h>
      <text:p text:style-name="Text_20_body">* <text:a xlink:type="simple" xlink:href="https://dokuwiki.nilab.at/doku.php?id=en:gdm_linear_axes:start" text:style-name="Internet_20_link" text:visited-style-name="Visited_20_Internet_20_Link">GDM Tubular Linear Stage</text:a>
* <text:a xlink:type="simple" xlink:href="https://dokuwiki.nilab.at/doku.php?id=en:lm_linear_axes:start" text:style-name="Internet_20_link" text:visited-style-name="Visited_20_Internet_20_Link">LM Linear Stage</text:a>
* <text:a xlink:type="simple" xlink:href="https://dokuwiki.nilab.at/doku.php?id=en:rm_linear:start" text:style-name="Internet_20_link" text:visited-style-name="Visited_20_Internet_20_Link">RM Linear Stage</text:a>
* <text:a xlink:type="simple" xlink:href="https://dokuwiki.nilab.at/doku.php?id=en:slide_unit:start" text:style-name="Internet_20_link" text:visited-style-name="Visited_20_Internet_20_Link">MCSS Mini Linear Slides</text:a>
* <text:a xlink:type="simple" xlink:href="https://dokuwiki.nilab.at/doku.php?id=en:ulco:start" text:style-name="Internet_20_link" text:visited-style-name="Visited_20_Internet_20_Link">ULCO Belt-driven linear units</text:a>
* <text:a xlink:type="simple" xlink:href="https://dokuwiki.nilab.at/doku.php?id=en:nl_bcj_linear_stage:start" text:style-name="Internet_20_link" text:visited-style-name="Visited_20_Internet_20_Link">NL-BCJ Eco Linear stage</text:a>
* <text:a xlink:type="simple" xlink:href="https://dokuwiki.nilab.at/doku.php?id=en:motor_sizing" text:style-name="Internet_20_link" text:visited-style-name="Visited_20_Internet_20_Link">Motor sizing</text:a>
* <text:a xlink:type="simple" xlink:href="https://dokuwiki.nilab.at/doku.php?id=en:machine_design" text:style-name="Internet_20_link" text:visited-style-name="Visited_20_Internet_20_Link">Machine design</text:a>
* <text:a xlink:type="simple" xlink:href="https://dokuwiki.nilab.at/doku.php?id=en:engineersguide:start" text:style-name="Internet_20_link" text:visited-style-name="Visited_20_Internet_20_Link">Engineer's Gui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51:58</meta:creation-date>
    <dc:creator>Generated</dc:creator>
    <dc:date>2026-09-12T22::51:58</dc:date>
    <dc:language>en-US</dc:language>
    <meta:editing-cycles>1</meta:editing-cycles>
    <meta:editing-duration>PT0S</meta:editing-duration>
    <dc:title>en:linear_axes:start</dc:title>
  </office:meta>
</office:document-meta>
</file>