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inear_axes:terminology"/><text:bookmark-start text:name="__RefHeading___linear_axes_terminology_1"/><text:bookmark-start text:name="linear_axes_terminology"/>Linear Axes — Terminology<text:bookmark-end text:name="__RefHeading___linear_axes_terminology_1"/><text:bookmark-end text:name="linear_axes_terminology"/></text:h>
      <text:p text:style-name="Text_20_body">This page clarifies the NILAB terminology for linear motion, so that the overlapping terms (<text:span text:style-name="Strong_20_Emphasis">Stage</text:span>, <text:span text:style-name="Strong_20_Emphasis">Slide</text:span>, <text:span text:style-name="Strong_20_Emphasis">Linear Unit</text:span>, <text:span text:style-name="Strong_20_Emphasis">Module</text:span>) are not confusing.</text:p>
      <text:h text:style-name="Heading_20_2" text:outline-level="2"><text:bookmark-start text:name="__RefHeading___the_terms_at_a_glance_2"/><text:bookmark-start text:name="the_terms_at_a_glance"/>The terms at a glance<text:bookmark-end text:name="__RefHeading___the_terms_at_a_glance_2"/><text:bookmark-end text:name="the_terms_at_a_glance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Term</text:span> </text:p>
          </table:table-cell>
          <table:table-cell office:value-type="string" table:style-name="tablecell">
            <text:p text:style-name="tablealignleft"><text:span text:style-name="Strong_20_Emphasis">Meaning</text:span> </text:p>
          </table:table-cell>
          <table:table-cell office:value-type="string" table:style-name="tablecell">
            <text:p text:style-name="tablealignleft"><text:span text:style-name="Strong_20_Emphasis">NILAB examples</text:span>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Linear axis</text:span> </text:p>
          </table:table-cell>
          <table:table-cell office:value-type="string" table:style-name="tablecell">
            <text:p text:style-name="tablealignleft">The complete motion module: drive + guide + carriage + encoder </text:p>
          </table:table-cell>
          <table:table-cell office:value-type="string" table:style-name="tablecell">
            <text:p text:style-name="tablealignleft">GDM, LM, RM, MCSS, ULCO, NL-BCJ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Linear stage</text:span> </text:p>
          </table:table-cell>
          <table:table-cell office:value-type="string" table:style-name="tablecell">
            <text:p text:style-name="tablealignleft">A complete axis with an integrated guide and carriage </text:p>
          </table:table-cell>
          <table:table-cell office:value-type="string" table:style-name="tablecell">
            <text:p text:style-name="tablealignleft">GDM Tubular Linear Stage, LM Linear Stage, RM Linear Stage, NL-BCJ Eco Linear stage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Linear slide</text:span> </text:p>
          </table:table-cell>
          <table:table-cell office:value-type="string" table:style-name="tablecell">
            <text:p text:style-name="tablealignleft">A compact slide with an integrated drive </text:p>
          </table:table-cell>
          <table:table-cell office:value-type="string" table:style-name="tablecell">
            <text:p text:style-name="tablealignleft">MCSS Mini Linear Slides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Linear unit</text:span> </text:p>
          </table:table-cell>
          <table:table-cell office:value-type="string" table:style-name="tablecell">
            <text:p text:style-name="tablealignleft">A modular, often belt-driven, unit </text:p>
          </table:table-cell>
          <table:table-cell office:value-type="string" table:style-name="tablecell">
            <text:p text:style-name="tablealignleft">ULCO Belt-driven linear units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Module</text:span> </text:p>
          </table:table-cell>
          <table:table-cell office:value-type="string" table:style-name="tablecell">
            <text:p text:style-name="tablealignleft">A motor module with a carriage and guide </text:p>
          </table:table-cell>
          <table:table-cell office:value-type="string" table:style-name="tablecell">
            <text:p text:style-name="tablealignleft">GDM (module version)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Linear motor (bare)</text:span> </text:p>
          </table:table-cell>
          <table:table-cell office:value-type="string" table:style-name="tablecell">
            <text:p text:style-name="tablealignleft">The motor only — needs a guide, carriage, and encoder </text:p>
          </table:table-cell>
          <table:table-cell office:value-type="string" table:style-name="tablecell">
            <text:p text:style-name="tablealignleft">NL, GD, GDi, L/LK, NLNS </text:p>
          </table:table-cell>
        </table:table-row>
      </table:table>
      <text:h text:style-name="Heading_20_2" text:outline-level="2"><text:bookmark-start text:name="__RefHeading___why_the_terms_overlap_3"/><text:bookmark-start text:name="why_the_terms_overlap"/>Why the terms overlap<text:bookmark-end text:name="__RefHeading___why_the_terms_overlap_3"/><text:bookmark-end text:name="why_the_terms_overlap"/></text:h>
      <text:p text:style-name="Text_20_body">- <text:span text:style-name="Strong_20_Emphasis">Linear Stage</text:span> is used for GDM, LM, RM, and NL-BCJ — all are complete axes with an integrated guide and carriage.
- <text:span text:style-name="Strong_20_Emphasis">Slide</text:span> is used for MCSS — a compact slide with an integrated drive.
- <text:span text:style-name="Strong_20_Emphasis">Linear Unit</text:span> is used for ULCO — a modular, belt-driven unit.
- <text:span text:style-name="Strong_20_Emphasis">Module</text:span> is used for GDM — the motor module version.</text:p>
      <text:p text:style-name="Text_20_body">The distinction is mainly about <text:span text:style-name="Strong_20_Emphasis">construction and drive type</text:span>, not performance:</text:p>
      <text:p text:style-name="Text_20_body">- <text:span text:style-name="Strong_20_Emphasis">Stage</text:span> = integrated guide + carriage (direct-drive motor).
- <text:span text:style-name="Strong_20_Emphasis">Slide</text:span> = compact, integrated drive (miniature motors).
- <text:span text:style-name="Strong_20_Emphasis">Unit</text:span> = modular, belt-driven.
- <text:span text:style-name="Strong_20_Emphasis">Module</text:span> = motor module with carriage.</text:p>
      <text:h text:style-name="Heading_20_2" text:outline-level="2"><text:bookmark-start text:name="__RefHeading___related_pages_4"/><text:bookmark-start text:name="related_pages"/>Related pages<text:bookmark-end text:name="__RefHeading___related_pages_4"/><text:bookmark-end text:name="related_pages"/></text:h>
      <text:p text:style-name="Text_20_body">* <text:a xlink:type="simple" xlink:href="https://dokuwiki.nilab.at/doku.php?id=en:linear_axes:start" text:style-name="Internet_20_link" text:visited-style-name="Visited_20_Internet_20_Link">Linear axes selection</text:a>
* <text:a xlink:type="simple" xlink:href="https://dokuwiki.nilab.at/doku.php?id=en:glossary" text:style-name="Internet_20_link" text:visited-style-name="Visited_20_Internet_20_Link">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9::43:57</meta:creation-date>
    <dc:creator>Generated</dc:creator>
    <dc:date>2026-09-13T09::43:57</dc:date>
    <dc:language>en-US</dc:language>
    <meta:editing-cycles>1</meta:editing-cycles>
    <meta:editing-duration>PT0S</meta:editing-duration>
    <dc:title>en:linear_axes:terminology</dc:title>
  </office:meta>
</office:document-meta>
</file>