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fbd189f0dbb5b7cf124a39dbb45d9b55.jpg"/>
  <manifest:file-entry manifest:media-type="image/jpeg" manifest:full-path="Pictures/49c310f7d1a9ff14689f375d1f054459.jpg"/>
  <manifest:file-entry manifest:media-type="image/jpeg" manifest:full-path="Pictures/c6e6485ec3aec3c6e025c425dd3ea8da.jpg"/>
  <manifest:file-entry manifest:media-type="image/jpeg" manifest:full-path="Pictures/48da2f59d8fbc2f6f1f17bb27513dbe7.jpg"/>
  <manifest:file-entry manifest:media-type="image/jpeg" manifest:full-path="Pictures/aec169d98c569228841a5ff9ec370683.jpg"/>
  <manifest:file-entry manifest:media-type="image/jpeg" manifest:full-path="Pictures/06581854d4825d3ee9e6c180a540c36a.jpg"/>
  <manifest:file-entry manifest:media-type="image/jpeg" manifest:full-path="Pictures/f50628ae449e55bd3b4bee0118383a9d.jpg"/>
  <manifest:file-entry manifest:media-type="image/jpeg" manifest:full-path="Pictures/ad5da1cf08dd3b4f1d056eff80df5d6d.jpg"/>
  <manifest:file-entry manifest:media-type="image/jpeg" manifest:full-path="Pictures/133e95575aaf66c2f285e73e9b609c96.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n:motor_sizing"/><text:bookmark-start text:name="__RefHeading___websmart_motor_sizing_1"/><text:bookmark-start text:name="websmart_motor_sizing"/>WEBSMART Motor sizing<text:bookmark-end text:name="__RefHeading___websmart_motor_sizing_1"/><text:bookmark-end text:name="websmart_motor_sizing"/></text:h>
      <text:h text:style-name="Heading_20_2" text:outline-level="2"><text:bookmark-start text:name="__RefHeading___general_procedure_2"/><text:bookmark-start text:name="general_procedure"/>General procedure<text:bookmark-end text:name="__RefHeading___general_procedure_2"/><text:bookmark-end text:name="general_procedure"/></text:h>
      <text:p text:style-name="Text_20_body">The sizing of linear motors is mainly determined by the application-related characteristics of velocity and feed force. First, the user should determine the velocity and force profiles for the required application and set the proper parameters for payload, thrust force, ambient temperature, and axis tilt. Then the choice of motor size is made either by simply calculating the physical limits, or by using a motor sizing application.</text:p>
      <text:p text:style-name="Text_20_body">One online application for motor sizing is provided at: <text:a xlink:type="simple" xlink:href="https://www.ni-lab.online/new_websmart/index.php" text:style-name="Internet_20_link" text:visited-style-name="Visited_20_Internet_20_Link">Websmart</text:a></text:p>
      <text:h text:style-name="Heading_20_2" text:outline-level="2"><text:bookmark-start text:name="__RefHeading___step_by_step_with_websmart_3"/><text:bookmark-start text:name="step_by_step_with_websmart"/>Step by step with websmart<text:bookmark-end text:name="__RefHeading___step_by_step_with_websmart_3"/><text:bookmark-end text:name="step_by_step_with_websmart"/></text:h>
      <text:h text:style-name="Heading_20_4" text:outline-level="4"><text:bookmark-start text:name="__RefHeading___step_1_specify_the_operating_conditions_of_the_motor_4"/><text:bookmark-start text:name="step_1_specify_the_operating_conditions_of_the_motor"/>Step 1) Specify the operating conditions of the motor.<text:bookmark-end text:name="__RefHeading___step_1_specify_the_operating_conditions_of_the_motor_4"/><text:bookmark-end text:name="step_1_specify_the_operating_conditions_of_the_motor"/></text:h>
      <text:p text:style-name="Text_20_body">For example, enter an external payload of 1.2 kg and select the desired motor type (NL tubular linear motors). Then press the Motion Profile button.</text:p>
      <text:p text:style-name="Text_20_body"><draw:frame draw:style-name="media" draw:name="websmart_1.jpg Legend" text:anchor-type="as-char" draw:z-index="0" svg:width="21.166666666667cm" style:rel-width="100%"><draw:text-box><text:p text:style-name="legendcenter"><draw:frame draw:style-name="media" draw:name="websmart_1.jpg" text:anchor-type="as-char" draw:z-index="0" svg:width="21.166666666667cm" style:rel-width="100%" svg:height="13.520208333333cm" style:rel-height="scale"><draw:image xlink:href="Pictures/fbd189f0dbb5b7cf124a39dbb45d9b55.jpg" xlink:type="simple" xlink:show="embed" xlink:actuate="onLoad"/></draw:frame>websmart_1.jpg</text:p></draw:text-box></draw:frame></text:p>
      <text:h text:style-name="Heading_20_4" text:outline-level="4"><text:bookmark-start text:name="__RefHeading___step_2_select_a_motion_profile_5"/><text:bookmark-start text:name="step_2_select_a_motion_profile"/>Step 2) Select a motion profile.<text:bookmark-end text:name="__RefHeading___step_2_select_a_motion_profile_5"/><text:bookmark-end text:name="step_2_select_a_motion_profile"/></text:h>
      <text:p text:style-name="Text_20_body">There are different options for the motion profile type. The simplest is polynomial 5.</text:p>
      <text:p text:style-name="Text_20_body">It is also possible to upload a cam profile file based on position points. Here is an example motion profile file: <text:a xlink:type="simple" xlink:href="https://dokuwiki.nilab.at/lib/exe/fetch.php?media=cam_profile_example.zip" text:style-name="Internet_20_link" text:visited-style-name="Visited_20_Internet_20_Link">:cam_profile_example.zip</text:a></text:p>
      <text:p text:style-name="Text_20_body">This example must contain, in the first row, the number of position points; in the second row, the time resolution; and then the position data points, with units in meters.</text:p>
      <text:p text:style-name="Text_20_body"><draw:frame draw:style-name="media" draw:name="websmart_2.jpg Legend" text:anchor-type="as-char" draw:z-index="0" svg:width="21.166666666667cm" style:rel-width="100%"><draw:text-box><text:p text:style-name="legendcenter"><draw:frame draw:style-name="media" draw:name="websmart_2.jpg" text:anchor-type="as-char" draw:z-index="1" svg:width="21.166666666667cm" style:rel-width="100%" svg:height="12.832291666667cm" style:rel-height="scale"><draw:image xlink:href="Pictures/49c310f7d1a9ff14689f375d1f054459.jpg" xlink:type="simple" xlink:show="embed" xlink:actuate="onLoad"/></draw:frame>websmart_2.jpg</text:p></draw:text-box></draw:frame></text:p>
      <text:h text:style-name="Heading_20_4" text:outline-level="4"><text:bookmark-start text:name="__RefHeading___step_3_create_a_polynomial_5_motion_profile_6"/><text:bookmark-start text:name="step_3_create_a_polynomial_5_motion_profile"/>Step 3) Create a polynomial 5 motion profile<text:bookmark-end text:name="__RefHeading___step_3_create_a_polynomial_5_motion_profile_6"/><text:bookmark-end text:name="step_3_create_a_polynomial_5_motion_profile"/></text:h>
      <text:p text:style-name="Text_20_body">As an example, we selected the Polynomial 5 motion profile. The motor will move from 0 to 10 mm, with a cycle time of 0.2 s and a waiting time of 0.1 s. Press the Add segment button to update the motion cycle.</text:p>
      <text:p text:style-name="Text_20_body"><draw:frame draw:style-name="media" draw:name="2" text:anchor-type="as-char" draw:z-index="2" svg:width="21.166666666667cm" style:rel-width="100%" svg:height="15.5575cm" style:rel-height="scale"><draw:image xlink:href="Pictures/c6e6485ec3aec3c6e025c425dd3ea8da.jpg" xlink:type="simple" xlink:show="embed" xlink:actuate="onLoad"/></draw:frame></text:p>
      <text:p text:style-name="Text_20_body"><draw:frame draw:style-name="media" draw:name="3" text:anchor-type="as-char" draw:z-index="3" svg:width="21.166666666667cm" style:rel-width="100%" svg:height="15.636875cm" style:rel-height="scale"><draw:image xlink:href="Pictures/48da2f59d8fbc2f6f1f17bb27513dbe7.jpg" xlink:type="simple" xlink:show="embed" xlink:actuate="onLoad"/></draw:frame></text:p>
      <text:p text:style-name="Text_20_body">Then we move back 10 mm with different timing.</text:p>
      <text:p text:style-name="Text_20_body"><draw:frame draw:style-name="media" draw:name="4" text:anchor-type="as-char" draw:z-index="4" svg:width="21.166666666667cm" style:rel-width="100%" svg:height="15.531041666667cm" style:rel-height="scale"><draw:image xlink:href="Pictures/aec169d98c569228841a5ff9ec370683.jpg" xlink:type="simple" xlink:show="embed" xlink:actuate="onLoad"/></draw:frame></text:p>
      <text:h text:style-name="Heading_20_4" text:outline-level="4"><text:bookmark-start text:name="__RefHeading___step_4_when_the_motion_cycle_is_complete_press_the_sizing_button_to_go_ahead_7"/><text:bookmark-start text:name="step_4_when_the_motion_cycle_is_complete_press_the_sizing_button_to_go_ahead"/>Step 4) When the motion cycle is complete, press the Sizing button to go ahead.<text:bookmark-end text:name="__RefHeading___step_4_when_the_motion_cycle_is_complete_press_the_sizing_button_to_go_ahead_7"/><text:bookmark-end text:name="step_4_when_the_motion_cycle_is_complete_press_the_sizing_button_to_go_ahead"/></text:h>
      <text:p text:style-name="Text_20_body">A summary window with all the application data is shown.</text:p>
      <text:p text:style-name="Text_20_body"><draw:frame draw:style-name="media" draw:name="5" text:anchor-type="as-char" draw:z-index="5" svg:width="21.166666666667cm" style:rel-width="100%" svg:height="15.345833333333cm" style:rel-height="scale"><draw:image xlink:href="Pictures/06581854d4825d3ee9e6c180a540c36a.jpg" xlink:type="simple" xlink:show="embed" xlink:actuate="onLoad"/></draw:frame></text:p>
      <text:h text:style-name="Heading_20_4" text:outline-level="4"><text:bookmark-start text:name="__RefHeading___step_5_compatible_motors_8"/><text:bookmark-start text:name="step_5_compatible_motors"/>Step 5) Compatible motors<text:bookmark-end text:name="__RefHeading___step_5_compatible_motors_8"/><text:bookmark-end text:name="step_5_compatible_motors"/></text:h>
      <text:p text:style-name="Text_20_body">Click on the Compatible motor folder: a list of compatible motors is shown.</text:p>
      <text:p text:style-name="Text_20_body"><draw:frame draw:style-name="media" draw:name="6" text:anchor-type="as-char" draw:z-index="6" svg:width="21.166666666667cm" style:rel-width="100%" svg:height="15.266458333333cm" style:rel-height="scale"><draw:image xlink:href="Pictures/f50628ae449e55bd3b4bee0118383a9d.jpg" xlink:type="simple" xlink:show="embed" xlink:actuate="onLoad"/></draw:frame></text:p>
      <text:h text:style-name="Heading_20_4" text:outline-level="4"><text:bookmark-start text:name="__RefHeading___step_6_performance_and_limits_check_9"/><text:bookmark-start text:name="step_6_performance_and_limits_check"/>Step 6) Performance and limits check<text:bookmark-end text:name="__RefHeading___step_6_performance_and_limits_check_9"/><text:bookmark-end text:name="step_6_performance_and_limits_check"/></text:h>
      <text:p text:style-name="Text_20_body">Click on the motor code: the diagram showing the motor limits and the requirements is displayed.</text:p>
      <text:p text:style-name="Text_20_body"><draw:frame draw:style-name="media" draw:name="7" text:anchor-type="as-char" draw:z-index="7" svg:width="21.166666666667cm" style:rel-width="100%" svg:height="15.266458333333cm" style:rel-height="scale"><draw:image xlink:href="Pictures/ad5da1cf08dd3b4f1d056eff80df5d6d.jpg" xlink:type="simple" xlink:show="embed" xlink:actuate="onLoad"/></draw:frame></text:p>
      <text:h text:style-name="Heading_20_4" text:outline-level="4"><text:bookmark-start text:name="__RefHeading___step_7_check_safety_margin_10"/><text:bookmark-start text:name="step_7_check_safety_margin"/>Step 7) Check safety margin<text:bookmark-end text:name="__RefHeading___step_7_check_safety_margin_10"/><text:bookmark-end text:name="step_7_check_safety_margin"/></text:h>
      <text:p text:style-name="Text_20_body">Click on the Parameter tables: the safety margin for the motor performance is displayed.</text:p>
      <text:p text:style-name="Text_20_body"><draw:frame draw:style-name="media" draw:name="8" text:anchor-type="as-char" draw:z-index="8" svg:width="21.166666666667cm" style:rel-width="100%" svg:height="15.134166666667cm" style:rel-height="scale"><draw:image xlink:href="Pictures/133e95575aaf66c2f285e73e9b609c96.jp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2T13::21:29</meta:creation-date>
    <dc:creator>Generated</dc:creator>
    <dc:date>2026-09-12T13::21:29</dc:date>
    <dc:language>en-US</dc:language>
    <meta:editing-cycles>1</meta:editing-cycles>
    <meta:editing-duration>PT0S</meta:editing-duration>
    <dc:title>en:motor_sizing</dc:title>
  </office:meta>
</office:document-meta>
</file>