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nano_positioners:start"/><text:bookmark-start text:name="__RefHeading___nano_positioners_1"/><text:bookmark-start text:name="nano_positioners"/>Nano Positioners<text:bookmark-end text:name="__RefHeading___nano_positioners_1"/><text:bookmark-end text:name="nano_positioners"/></text:h>
      <text:p text:style-name="Text_20_body">This landing page is the entry point for the <text:span text:style-name="Strong_20_Emphasis">NILAB NANO series</text:span> — nano positioners with miniature tubular linear motors for life-science applications. The NANO series offers the accuracy of a piezo-driven linear axis with the speed and performance of a linear-motor servo stage.</text:p>
      <text:p text:style-name="Text_20_body">The NANO positioners are fitted with high-performance features for rapid travel and extremely precise positioning of low-weight loads in small working areas.</text:p>
      <text:h text:style-name="Heading_20_2" text:outline-level="2"><text:bookmark-start text:name="__RefHeading___features_2"/><text:bookmark-start text:name="features"/>Features<text:bookmark-end text:name="__RefHeading___features_2"/><text:bookmark-end text:name="features"/></text:h>
      <text:p text:style-name="Text_20_body">- High performance and reliability
- Mechanical construction with high-quality linear guides
- Non-contact ultra-high-precision optical encoder
- Ironless motor design for very low speed ripple and no cogging</text:p>
      <text:h text:style-name="Heading_20_2" text:outline-level="2"><text:bookmark-start text:name="__RefHeading___typical_application_areas_3"/><text:bookmark-start text:name="typical_application_areas"/>Typical application areas<text:bookmark-end text:name="__RefHeading___typical_application_areas_3"/><text:bookmark-end text:name="typical_application_areas"/></text:h>
      <text:p text:style-name="Text_20_body">- Medical devices
- Life science
- Photonics
- Fibre optics alignment
- Electronics and biomedical processes
- Microscopy
- Surface scanning</text:p>
      <text:h text:style-name="Heading_20_2" text:outline-level="2"><text:bookmark-start text:name="__RefHeading___related_pages_4"/><text:bookmark-start text:name="related_pages"/>Related pages<text:bookmark-end text:name="__RefHeading___related_pages_4"/><text:bookmark-end text:name="related_pages"/></text:h>
      <text:p text:style-name="Text_20_body">* <text:a xlink:type="simple" xlink:href="https://dokuwiki.nilab.at/doku.php?id=en:miniature_motors:start" text:style-name="Internet_20_link" text:visited-style-name="Visited_20_Internet_20_Link">NL — Miniature linear motors</text:a>
* <text:a xlink:type="simple" xlink:href="https://dokuwiki.nilab.at/doku.php?id=en:integrated_drive_motors:start" text:style-name="Internet_20_link" text:visited-style-name="Visited_20_Internet_20_Link">NLi — Integrated miniature linear motors</text:a>
* <text:a xlink:type="simple" xlink:href="https://dokuwiki.nilab.at/doku.php?id=en:linear_axes:start" text:style-name="Internet_20_link" text:visited-style-name="Visited_20_Internet_20_Link">Linear axes selec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1::37:46</meta:creation-date>
    <dc:creator>Generated</dc:creator>
    <dc:date>2026-09-13T11::37:46</dc:date>
    <dc:language>en-US</dc:language>
    <meta:editing-cycles>1</meta:editing-cycles>
    <meta:editing-duration>PT0S</meta:editing-duration>
    <dc:title>en:nano_positioners:start</dc:title>
  </office:meta>
</office:document-meta>
</file>