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ineersguide:engineering_philosophy"/><text:bookmark-start text:name="__RefHeading___the_automation_engineer_s_philosophy_1"/><text:bookmark-start text:name="the_automation_engineer_s_philosophy"/>The Automation Engineer's Philosophy<text:bookmark-end text:name="__RefHeading___the_automation_engineer_s_philosophy_1"/><text:bookmark-end text:name="the_automation_engineer_s_philosophy"/></text:h>
      <text:p text:style-name="Text_20_body">Every automation engineer knows the feeling: a new motion task, a tight specification, and the search for the best solution begins. This page describes that journey — the states of mind, the research, and the quiet relief that the NILAB Knowledgebase brings.</text:p>
      <text:h text:style-name="Heading_20_2" text:outline-level="2"><text:bookmark-start text:name="__RefHeading___the_search_2"/><text:bookmark-start text:name="the_search"/>The Search<text:bookmark-end text:name="__RefHeading___the_search_2"/><text:bookmark-end text:name="the_search"/></text:h>
      <text:p text:style-name="Text_20_body">An engineer's work is a search. We look for the motor that delivers the right force, the drive that meets the duty cycle, the encoder that gives the precision. The search is a mix of curiosity and tension: we compare datasheets, weigh trade-offs, and question our first choices. Doubt is part of the craft.</text:p>
      <text:h text:style-name="Heading_20_2" text:outline-level="2"><text:bookmark-start text:name="__RefHeading___states_of_mind_3"/><text:bookmark-start text:name="states_of_mind"/>States of Mind<text:bookmark-end text:name="__RefHeading___states_of_mind_3"/><text:bookmark-end text:name="states_of_mind"/></text:h>
      <table:table table:style-name="Table">
        <table:table-column/>
        <table:table-column/>
        <table:table-row>
          <table:table-cell office:value-type="string" table:style-name="tablecell">
            <text:p text:style-name="tablealignleft"><text:span text:style-name="Strong_20_Emphasis">State</text:span> </text:p>
          </table:table-cell>
          <table:table-cell office:value-type="string" table:style-name="tablecell">
            <text:p text:style-name="tablealignleft"><text:span text:style-name="Strong_20_Emphasis">Description</text:span> </text:p>
          </table:table-cell>
        </table:table-row>
        <table:table-row>
          <table:table-cell office:value-type="string" table:style-name="tablecell">
            <text:p text:style-name="tablealignleft">Curiosity</text:p>
          </table:table-cell>
          <table:table-cell office:value-type="string" table:style-name="tablecell">
            <text:p text:style-name="tablealignleft">Every problem has a better answer than the one we first imagine.</text:p>
          </table:table-cell>
        </table:table-row>
        <table:table-row>
          <table:table-cell office:value-type="string" table:style-name="tablecell">
            <text:p text:style-name="tablealignleft">Tension</text:p>
          </table:table-cell>
          <table:table-cell office:value-type="string" table:style-name="tablecell">
            <text:p text:style-name="tablealignleft">The specification is tight, the deadline is near, and the margin is small.</text:p>
          </table:table-cell>
        </table:table-row>
        <table:table-row>
          <table:table-cell office:value-type="string" table:style-name="tablecell">
            <text:p text:style-name="tablealignleft">Doubt</text:p>
          </table:table-cell>
          <table:table-cell office:value-type="string" table:style-name="tablecell">
            <text:p text:style-name="tablealignleft">Is this really the best solution, or just the first one that works?</text:p>
          </table:table-cell>
        </table:table-row>
        <table:table-row>
          <table:table-cell office:value-type="string" table:style-name="tablecell">
            <text:p text:style-name="tablealignleft">Satisfaction</text:p>
          </table:table-cell>
          <table:table-cell office:value-type="string" table:style-name="tablecell">
            <text:p text:style-name="tablealignleft">When the axis moves smoothly and the numbers match.</text:p>
          </table:table-cell>
        </table:table-row>
      </table:table>
      <text:h text:style-name="Heading_20_2" text:outline-level="2"><text:bookmark-start text:name="__RefHeading___the_knowledgebase_4"/><text:bookmark-start text:name="the_knowledgebase"/>The Knowledgebase<text:bookmark-end text:name="__RefHeading___the_knowledgebase_4"/><text:bookmark-end text:name="the_knowledgebase"/></text:h>
      <text:p text:style-name="Text_20_body">The search is real, but it should not be endless. The NILAB Knowledgebase gathers the answers: the technical guides, the application notes, the comparison tools, the datasheets, and the migration paths. Here the engineer finds the force–speed curves, the pole pitches, the encoder options, and the servo-drive compatibility — all in one place.</text:p>
      <text:h text:style-name="Heading_20_2" text:outline-level="2"><text:bookmark-start text:name="__RefHeading___the_relief_5"/><text:bookmark-start text:name="the_relief"/>The Relief<text:bookmark-end text:name="__RefHeading___the_relief_5"/><text:bookmark-end text:name="the_relief"/></text:h>
      <text:p text:style-name="Text_20_body">Then comes the relaxation. Not because the search was abandoned, but because it is finished. The right motor is found, the drive is matched, the integration is clear. The engineer can stop searching and start building. The NILAB Knowledgebase turns a long search into a short one — and a short search into peace of mind.</text:p>
      <text:h text:style-name="Heading_20_2" text:outline-level="2"><text:bookmark-start text:name="__RefHeading___summary_6"/><text:bookmark-start text:name="summary"/>Summary<text:bookmark-end text:name="__RefHeading___summary_6"/><text:bookmark-end text:name="summary"/></text:h>
      <text:p text:style-name="Text_20_body">To be an automation engineer is to search — and to know where to look. The NILAB Knowledgebase is the place where the search ends and the building begi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22::34:29</meta:creation-date>
    <dc:creator>Generated</dc:creator>
    <dc:date>2026-09-09T22::34:29</dc:date>
    <dc:language>en-US</dc:language>
    <meta:editing-cycles>1</meta:editing-cycles>
    <meta:editing-duration>PT0S</meta:editing-duration>
    <dc:title>engineersguide:engineering_philosophy</dc:title>
  </office:meta>
</office:document-meta>
</file>