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0b3fa82ecb6491b7a4ebefaf89e0417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gineersguide:start"/><text:bookmark-start text:name="__RefHeading___engineer_s_guide_1"/><text:bookmark-start text:name="engineer_s_guide"/>Engineer´s Guide<text:bookmark-end text:name="__RefHeading___engineer_s_guide_1"/><text:bookmark-end text:name="engineer_s_guide"/></text:h>
      <text:p text:style-name="Text_20_body">Technical resources for automation designers and system integrators — from motor sizing to fieldbus integration.</text:p>
      <text:p text:style-name="Text_20_body"><draw:frame draw:style-name="media" draw:name="engineering_guide.jpeg Legend" text:anchor-type="as-char" draw:z-index="0" svg:width="21.166666666667cm" style:rel-width="100%"><draw:text-box><text:p text:style-name="legendcenter"><draw:frame draw:style-name="media" draw:name="engineering_guide.jpeg" text:anchor-type="as-char" draw:z-index="0" svg:width="21.166666666667cm" style:rel-width="100%" svg:height="11.879791666667cm" style:rel-height="scale"><draw:image xlink:href="Pictures/00b3fa82ecb6491b7a4ebefaf89e0417.jpeg" xlink:type="simple" xlink:show="embed" xlink:actuate="onLoad"/></draw:frame>engineering_guide.jpe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34:41</meta:creation-date>
    <dc:creator>Generated</dc:creator>
    <dc:date>2026-09-08T03::34:41</dc:date>
    <dc:language>en-US</dc:language>
    <meta:editing-cycles>1</meta:editing-cycles>
    <meta:editing-duration>PT0S</meta:editing-duration>
    <dc:title>engineersguide:start</dc:title>
  </office:meta>
</office:document-meta>
</file>