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dd1569a644bfa11ff6ec2df64953cdc.jpg"/>
  <manifest:file-entry manifest:media-type="image/jpeg" manifest:full-path="Pictures/e4036991e253fb9871d690dde034bce6.jpg"/>
  <manifest:file-entry manifest:media-type="image/jpeg" manifest:full-path="Pictures/ea68cef4a6512b99b7507a8a9d308423.jpg"/>
  <manifest:file-entry manifest:media-type="image/jpeg" manifest:full-path="Pictures/81aac4989d8678727b6aa28c9d9ca161.jpg"/>
  <manifest:file-entry manifest:media-type="image/jpeg" manifest:full-path="Pictures/0652cc93a229c598ac17655ca19031b7.jpg"/>
  <manifest:file-entry manifest:media-type="image/jpeg" manifest:full-path="Pictures/9f7396a1306103120f8225c2ea89189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pulse:connectors"/><text:bookmark-start text:name="__RefHeading___connectors_1"/><text:bookmark-start text:name="connectors"/>Connectors<text:bookmark-end text:name="__RefHeading___connectors_1"/><text:bookmark-end text:name="connectors"/></text:h>
      <text:p text:style-name="Text_20_body"><draw:frame draw:style-name="media" draw:name="epulse10_photo_azimut_1.jpg Legend" text:anchor-type="as-char" draw:z-index="0" svg:width="21.166666666667cm" style:rel-width="100%"><draw:text-box><text:p text:style-name="legendcenter"><draw:frame draw:style-name="media" draw:name="epulse10_photo_azimut_1.jpg" text:anchor-type="as-char" draw:z-index="0" svg:width="21.166666666667cm" style:rel-width="100%" svg:height="14.102291666667cm" style:rel-height="scale"><draw:image xlink:href="Pictures/add1569a644bfa11ff6ec2df64953cdc.jpg" xlink:type="simple" xlink:show="embed" xlink:actuate="onLoad"/></draw:frame>epulse10_photo_azimut_1.jpg</text:p></draw:text-box></draw:frame></text:p>
      <text:h text:style-name="Heading_20_2" text:outline-level="2"><text:bookmark-start text:name="__RefHeading___led_indicators_2"/><text:bookmark-start text:name="led_indicators"/>LED Indicators<text:bookmark-end text:name="__RefHeading___led_indicators_2"/><text:bookmark-end text:name="led_indicator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Indicators</text:span> </text:p>
          </table:table-cell>
          <table:table-cell office:value-type="string" table:style-name="tablecell">
            <text:p text:style-name="tablealignleft"><text:span text:style-name="Strong_20_Emphasis">Function</text:span> </text:p>
          </table:table-cell>
          <table:table-cell office:value-type="string" table:style-name="tablecell">
            <text:p text:style-name="tablealignleft"><text:span text:style-name="Strong_20_Emphasis">States</text:span> </text:p>
          </table:table-cell>
          <table:table-cell office:value-type="string" table:style-name="tablecell">
            <text:p text:style-name="tablealignleft"><text:span text:style-name="Strong_20_Emphasis">Color</text:span> </text:p>
          </table:table-cell>
        </table:table-row>
        <table:table-row>
          <table:table-cell office:value-type="string" table:style-name="tablecell">
            <text:p text:style-name="tablealignleft">LED1</text:p>
          </table:table-cell>
          <table:table-cell office:value-type="string" table:style-name="tablecell">
            <text:p text:style-name="tablealignleft">EtherCAT Slave status</text:p>
          </table:table-cell>
          <table:table-cell office:value-type="string" table:style-name="tablecell">
            <text:p text:style-name="tablealignleft">EtherCAT Ready - Led Active <text:line-break/>PreOP state - Led flashing <text:line-break/>INIT state - Led off <text:line-break/>SafeOP - Single flash</text:p>
          </table:table-cell>
          <table:table-cell office:value-type="string" table:style-name="tablecell">
            <text:p text:style-name="tablealignleft">Green</text:p>
          </table:table-cell>
        </table:table-row>
        <table:table-row>
          <table:table-cell office:value-type="string" table:style-name="tablecell">
            <text:p text:style-name="tablealignleft">LED2</text:p>
          </table:table-cell>
          <table:table-cell office:value-type="string" table:style-name="tablecell">
            <text:p text:style-name="tablealignleft">EtherCAT Slave error status</text:p>
          </table:table-cell>
          <table:table-cell office:value-type="string" table:style-name="tablecell">
            <text:p text:style-name="tablealignleft">EtherCAT Configuration Error - Led Blinking <text:line-break/>NO Error - Led off <text:line-break/>Unsolicited State Change - Led single flash <text:line-break/>Application Watchdog Timeout - Led Double flash <text:line-break/>PDI Watchdog Timeout - Led Active</text:p>
          </table:table-cell>
          <table:table-cell office:value-type="string" table:style-name="tablecell">
            <text:p text:style-name="tablealignleft">Red</text:p>
          </table:table-cell>
        </table:table-row>
        <table:table-row>
          <table:table-cell office:value-type="string" table:style-name="tablecell">
            <text:p text:style-name="tablealignleft">EL1</text:p>
          </table:table-cell>
          <table:table-cell office:value-type="string" table:style-name="tablecell">
            <text:p text:style-name="tablealignleft">EtherCAT communication</text:p>
          </table:table-cell>
          <table:table-cell office:value-type="string" table:style-name="tablecell">
            <text:p text:style-name="tablealignleft">Active - Connection to Ethercat</text:p>
          </table:table-cell>
          <table:table-cell office:value-type="string" table:style-name="tablecell">
            <text:p text:style-name="tablealignleft">Orange</text:p>
          </table:table-cell>
        </table:table-row>
        <table:table-row>
          <table:table-cell office:value-type="string" table:style-name="tablecell">
            <text:p text:style-name="tablealignleft">EL2</text:p>
          </table:table-cell>
          <table:table-cell office:value-type="string" table:style-name="tablecell">
            <text:p text:style-name="tablealignleft">EtherCAT communication</text:p>
          </table:table-cell>
          <table:table-cell office:value-type="string" table:style-name="tablecell">
            <text:p text:style-name="tablealignleft">Blinking - Link port activity</text:p>
          </table:table-cell>
          <table:table-cell office:value-type="string" table:style-name="tablecell">
            <text:p text:style-name="tablealignleft">Green</text:p>
          </table:table-cell>
        </table:table-row>
        <table:table-row>
          <table:table-cell office:value-type="string" table:style-name="tablecell">
            <text:p text:style-name="tablealignleft">EL3</text:p>
          </table:table-cell>
          <table:table-cell office:value-type="string" table:style-name="tablecell">
            <text:p text:style-name="tablealignleft">EtherCAT communication</text:p>
          </table:table-cell>
          <table:table-cell office:value-type="string" table:style-name="tablecell">
            <text:p text:style-name="tablealignleft">Active - Connection to Ethercat</text:p>
          </table:table-cell>
          <table:table-cell office:value-type="string" table:style-name="tablecell">
            <text:p text:style-name="tablealignleft">Orange</text:p>
          </table:table-cell>
        </table:table-row>
        <table:table-row>
          <table:table-cell office:value-type="string" table:style-name="tablecell">
            <text:p text:style-name="tablealignleft">EL4</text:p>
          </table:table-cell>
          <table:table-cell office:value-type="string" table:style-name="tablecell">
            <text:p text:style-name="tablealignleft">EtherCAT communication</text:p>
          </table:table-cell>
          <table:table-cell office:value-type="string" table:style-name="tablecell">
            <text:p text:style-name="tablealignleft">Blinking - Link port activity</text:p>
          </table:table-cell>
          <table:table-cell office:value-type="string" table:style-name="tablecell">
            <text:p text:style-name="tablealignleft">Green</text:p>
          </table:table-cell>
        </table:table-row>
      </table:table>
      <text:h text:style-name="Heading_20_2" text:outline-level="2"><text:bookmark-start text:name="__RefHeading___connectors_3"/><text:bookmark-start text:name="connectors1"/>Connectors<text:bookmark-end text:name="__RefHeading___connectors_3"/><text:bookmark-end text:name="connectors1"/></text:h>
      <text:h text:style-name="Heading_20_3" text:outline-level="3"><text:bookmark-start text:name="__RefHeading___x1_connector_-_24vdc_power_m12_4_poles_male_4"/><text:bookmark-start text:name="x1_connector_-_24vdc_power_m12_4_poles_male"/>X1 connector - 24VDC Power (M12 4 poles male)<text:bookmark-end text:name="__RefHeading___x1_connector_-_24vdc_power_m12_4_poles_male_4"/><text:bookmark-end text:name="x1_connector_-_24vdc_power_m12_4_poles_male"/></text:h>
      <text:p text:style-name="Text_20_body">M12 Power cable female DA00022011 flying leads.<text:line-break/>
The power cable terminates with two wire: RED (+24VDC), BLACK (GROUND).</text:p>
      <text:p text:style-name="Text_20_body"><draw:frame draw:style-name="media" draw:name="da00022011_image.jpg Legend" text:anchor-type="as-char" draw:z-index="0" svg:width="7.9375cm" style:rel-width="100%"><draw:text-box><text:p text:style-name="legendcenter"><draw:frame draw:style-name="media" draw:name="da00022011_image.jpg" text:anchor-type="as-char" draw:z-index="1" svg:width="7.9375cm" style:rel-width="100%" svg:height="7.46125cm" style:rel-height="scale"><draw:image xlink:href="Pictures/e4036991e253fb9871d690dde034bce6.jpg" xlink:type="simple" xlink:show="embed" xlink:actuate="onLoad"/></draw:frame>da00022011_image.jpg</text:p></draw:text-box></draw:frame></text:p>
      <text:h text:style-name="Heading_20_3" text:outline-level="3"><text:bookmark-start text:name="__RefHeading___x2_connector_-_signal_and_communication_m12_8_poles_female_5"/><text:bookmark-start text:name="x2_connector_-_signal_and_communication_m12_8_poles_female"/>X2 connector - Signal and communication (M12 8 poles female)<text:bookmark-end text:name="__RefHeading___x2_connector_-_signal_and_communication_m12_8_poles_female_5"/><text:bookmark-end text:name="x2_connector_-_signal_and_communication_m12_8_poles_female"/></text:h>
      <text:p text:style-name="Text_20_body">Signal cable male DA00012011 with D-SUB 15 male</text:p>
      <text:p text:style-name="Text_20_body"><draw:frame draw:style-name="media" draw:name="da0012011_image.jpg Legend" text:anchor-type="as-char" draw:z-index="0" svg:width="10.583333333333cm"><draw:text-box><text:p text:style-name="legendcenter"><draw:frame draw:style-name="media" draw:name="da0012011_image.jpg" text:anchor-type="as-char" draw:z-index="2" svg:width="10.583333333333cm" svg:height="10.583333333333cm"><draw:image xlink:href="Pictures/ea68cef4a6512b99b7507a8a9d308423.jpg" xlink:type="simple" xlink:show="embed" xlink:actuate="onLoad"/></draw:frame>da0012011_image.jpg</text:p></draw:text-box></draw:frame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D-SUB 15 <text:line-break/>Pinout</text:span> </text:p>
          </table:table-cell>
          <table:table-cell office:value-type="string" table:style-name="tablecell">
            <text:p text:style-name="tablealignleft"><text:span text:style-name="Strong_20_Emphasis">SIGNAL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  <table:table-cell office:value-type="string" table:style-name="tablecell">
            <text:p text:style-name="tablealignleft"><text:span text:style-name="Strong_20_Emphasis">FUNCTION</text:span>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RS485_B</text:p>
          </table:table-cell>
          <table:table-cell office:value-type="string" table:style-name="tablecell">
            <text:p text:style-name="tablealignleft">Modbus B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RS485_A</text:p>
          </table:table-cell>
          <table:table-cell office:value-type="string" table:style-name="tablecell">
            <text:p text:style-name="tablealignleft">Modbus A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GND</text:p>
          </table:table-cell>
          <table:table-cell office:value-type="string" table:style-name="tablecell">
            <text:p text:style-name="tablealignleft">Groun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NC</text:p>
          </table:table-cell>
          <table:table-cell office:value-type="string" table:style-name="tablecell">
            <text:p text:style-name="tablealignleft">Not connecte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NC</text:p>
          </table:table-cell>
          <table:table-cell office:value-type="string" table:style-name="tablecell">
            <text:p text:style-name="tablealignleft">Not connecte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GND</text:p>
          </table:table-cell>
          <table:table-cell office:value-type="string" table:style-name="tablecell">
            <text:p text:style-name="tablealignleft">Groun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GND</text:p>
          </table:table-cell>
          <table:table-cell office:value-type="string" table:style-name="tablecell">
            <text:p text:style-name="tablealignleft">Groun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DIG_IN_0</text:p>
          </table:table-cell>
          <table:table-cell office:value-type="string" table:style-name="tablecell">
            <text:p text:style-name="tablealignleft">Digital Input 0 (24V logic)</text:p>
          </table:table-cell>
          <table:table-cell office:value-type="string" table:style-name="tablecell">
            <text:p text:style-name="tablealignleft">Enable/Homing</text:p>
          </table:table-cell>
        </table:table-row>
        <table:table-row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DIG_IN_1</text:p>
          </table:table-cell>
          <table:table-cell office:value-type="string" table:style-name="tablecell">
            <text:p text:style-name="tablealignleft">Digital Input 1 (24V logic)</text:p>
          </table:table-cell>
          <table:table-cell office:value-type="string" table:style-name="tablecell">
            <text:p text:style-name="tablealignleft">Motion trigger</text:p>
          </table:table-cell>
        </table:table-row>
        <table:table-row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DIG_OUT_0</text:p>
          </table:table-cell>
          <table:table-cell office:value-type="string" table:style-name="tablecell">
            <text:p text:style-name="tablealignleft">Digital output 0 (24V logic, PNP)</text:p>
          </table:table-cell>
          <table:table-cell office:value-type="string" table:style-name="tablecell">
            <text:p text:style-name="tablealignleft">Motor running</text:p>
          </table:table-cell>
        </table:table-row>
        <table:table-row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DIG_OUT_1</text:p>
          </table:table-cell>
          <table:table-cell office:value-type="string" table:style-name="tablecell">
            <text:p text:style-name="tablealignleft">Digital output 1 (24V logic, PNP)</text:p>
          </table:table-cell>
          <table:table-cell office:value-type="string" table:style-name="tablecell">
            <text:p text:style-name="tablealignleft">Motor fault</text:p>
          </table:table-cell>
        </table:table-row>
        <table:table-row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DIG_OUT_2</text:p>
          </table:table-cell>
          <table:table-cell office:value-type="string" table:style-name="tablecell">
            <text:p text:style-name="tablealignleft">Digital output 2 (24V logic, PNP)</text:p>
          </table:table-cell>
          <table:table-cell office:value-type="string" table:style-name="tablecell">
            <text:p text:style-name="tablealignleft">Programmable</text:p>
          </table:table-cell>
        </table:table-row>
      </table:table>
      <text:p text:style-name="Text_20_body">The programmable output have the following options: In Position, Homing in progress, Overtemp fa</text:p>
      <text:h text:style-name="Heading_20_3" text:outline-level="3"><text:bookmark-start text:name="__RefHeading___x3_motor_phases_and_feedback_connector_6"/><text:bookmark-start text:name="x3_motor_phases_and_feedback_connector"/>X3 Motor phases and Feedback connector<text:bookmark-end text:name="__RefHeading___x3_motor_phases_and_feedback_connector_6"/><text:bookmark-end text:name="x3_motor_phases_and_feedback_connector"/></text:h>
      <text:p text:style-name="Text_20_body"><draw:frame draw:style-name="media" draw:name="pinout_miniature.jpg Legend" text:anchor-type="as-char" draw:z-index="0" svg:width="15.875cm"><draw:text-box><text:p text:style-name="legendcenter"><draw:frame draw:style-name="media" draw:name="pinout_miniature.jpg" text:anchor-type="as-char" draw:z-index="3" svg:width="15.875cm" svg:height="8.41375cm"><draw:image xlink:href="Pictures/81aac4989d8678727b6aa28c9d9ca161.jpg" xlink:type="simple" xlink:show="embed" xlink:actuate="onLoad"/></draw:frame>pinout_miniature.jpg</text:p></draw:text-box></draw:frame></text:p>
      <text:h text:style-name="Heading_20_3" text:outline-level="3"><text:bookmark-start text:name="__RefHeading___eth1_connector_-_ethercat_in_m8_4_poles_female_da0002911_7"/><text:bookmark-start text:name="eth1_connector_-_ethercat_in_m8_4_poles_female_da0002911"/>ETH1 connector - EtherCAT IN (M8 4 poles female) DA0002911<text:bookmark-end text:name="__RefHeading___eth1_connector_-_ethercat_in_m8_4_poles_female_da0002911_7"/><text:bookmark-end text:name="eth1_connector_-_ethercat_in_m8_4_poles_female_da0002911"/></text:h>
      <text:p text:style-name="Text_20_body"><draw:frame draw:style-name="media" draw:name="da0002911_image.jpg Legend" text:anchor-type="as-char" draw:z-index="0" svg:width="10.583333333333cm"><draw:text-box><text:p text:style-name="legendcenter"><draw:frame draw:style-name="media" draw:name="da0002911_image.jpg" text:anchor-type="as-char" draw:z-index="4" svg:width="10.583333333333cm" svg:height="8.5725cm"><draw:image xlink:href="Pictures/0652cc93a229c598ac17655ca19031b7.jpg" xlink:type="simple" xlink:show="embed" xlink:actuate="onLoad"/></draw:frame>da0002911_image.jpg</text:p></draw:text-box></draw:frame></text:p>
      <text:h text:style-name="Heading_20_3" text:outline-level="3"><text:bookmark-start text:name="__RefHeading___eth2_connector_-_ethercat_out_m8_4_poles_female_-_patch_cable_da0003911_8"/><text:bookmark-start text:name="eth2_connector_-_ethercat_out_m8_4_poles_female_-_patch_cable_da0003911"/>ETH2 connector - EtherCAT OUT (M8 4 poles female) - PATCH CABLE DA0003911<text:bookmark-end text:name="__RefHeading___eth2_connector_-_ethercat_out_m8_4_poles_female_-_patch_cable_da0003911_8"/><text:bookmark-end text:name="eth2_connector_-_ethercat_out_m8_4_poles_female_-_patch_cable_da0003911"/></text:h>
      <text:p text:style-name="Text_20_body"><draw:frame draw:style-name="media" draw:name="da003911_image.jpg Legend" text:anchor-type="as-char" draw:z-index="0" svg:width="10.583333333333cm"><draw:text-box><text:p text:style-name="legendcenter"><draw:frame draw:style-name="media" draw:name="da003911_image.jpg" text:anchor-type="as-char" draw:z-index="5" svg:width="10.583333333333cm" svg:height="9.4720833333333cm"><draw:image xlink:href="Pictures/9f7396a1306103120f8225c2ea891899.jpg" xlink:type="simple" xlink:show="embed" xlink:actuate="onLoad"/></draw:frame>da003911_image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30:32</meta:creation-date>
    <dc:creator>Generated</dc:creator>
    <dc:date>2026-09-08T04::30:32</dc:date>
    <dc:language>en-US</dc:language>
    <meta:editing-cycles>1</meta:editing-cycles>
    <meta:editing-duration>PT0S</meta:editing-duration>
    <dc:title>epulse:connectors</dc:title>
  </office:meta>
</office:document-meta>
</file>