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11efc1b98e033a0ae75c69e37cf8e3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pulse:start"/><text:bookmark-start text:name="__RefHeading___epulse10_dc_servo_drive_1"/><text:bookmark-start text:name="epulse10_dc_servo_drive"/>Epulse10 DC Servo Drive<text:bookmark-end text:name="__RefHeading___epulse10_dc_servo_drive_1"/><text:bookmark-end text:name="epulse10_dc_servo_drive"/></text:h>
      <text:h text:style-name="Heading_20_2" text:outline-level="2"><text:bookmark-start text:name="__RefHeading___overview_2"/><text:bookmark-start text:name="overview"/>Overview<text:bookmark-end text:name="__RefHeading___overview_2"/><text:bookmark-end text:name="overview"/></text:h>
      <text:p text:style-name="Text_20_body">Epulse10 is a compact dc servo drive design to control brushless motor with SIN/COS 1Vpp feedback.<text:line-break/>
In particular, this drive is an optimal choise in combination with NL040Q/X miniature tubular linear motors.</text:p>
      <text:p text:style-name="Text_20_body">This servodrive is able to provide a current up to 15A on with a 24VDC power supply and  thanks to their compact designcan be integrated also in smallest spaces without performance loss.<text:line-break/>
Epulse10 integrates integrated position table and it can be controller with PLC using Digital I/O control and synchronization.<text:line-break/>
Standard fieldbus are EtherCAT (CoE) or CanOPEN (Ds402).</text:p>
      <text:p text:style-name="Text_20_body"><draw:frame draw:style-name="media" draw:name="epulse10_foto_1.jpg Legend" text:anchor-type="as-char" draw:z-index="0" svg:width="14.869583333333cm"><draw:text-box><text:p text:style-name="legendcenter"><draw:frame draw:style-name="media" draw:name="epulse10_foto_1.jpg" text:anchor-type="as-char" draw:z-index="0" svg:width="14.869583333333cm" svg:height="11.932708333333cm"><draw:image xlink:href="Pictures/e11efc1b98e033a0ae75c69e37cf8e32.jpg" xlink:type="simple" xlink:show="embed" xlink:actuate="onLoad"/></draw:frame>epulse10_foto_1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43:18</meta:creation-date>
    <dc:creator>Generated</dc:creator>
    <dc:date>2026-09-08T04::43:18</dc:date>
    <dc:language>en-US</dc:language>
    <meta:editing-cycles>1</meta:editing-cycles>
    <meta:editing-duration>PT0S</meta:editing-duration>
    <dc:title>epulse:start</dc:title>
  </office:meta>
</office:document-meta>
</file>