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5da5dd2023426a28485d2f399bb585.jpg"/>
  <manifest:file-entry manifest:media-type="image/jpeg" manifest:full-path="Pictures/1386d167ad70a59025664ab3cb568d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lse50_dc_servodrive:accessories"/><text:bookmark-start text:name="__RefHeading___usb_programming_cable_1"/><text:bookmark-start text:name="usb_programming_cable"/>USB Programming cable<text:bookmark-end text:name="__RefHeading___usb_programming_cable_1"/><text:bookmark-end text:name="usb_programming_cable"/></text:h>
      <text:p text:style-name="Text_20_body">Product code: <text:span text:style-name="Strong_20_Emphasis">TTL-232R-3V3-WE</text:span></text:p>
      <text:p text:style-name="Text_20_body"><draw:frame draw:style-name="media" draw:name="cable_photo.jpg Legend" text:anchor-type="as-char" draw:z-index="0" svg:width="15.875cm"><draw:text-box><text:p text:style-name="legendcenter"><draw:frame draw:style-name="media" draw:name="cable_photo.jpg" text:anchor-type="as-char" draw:z-index="0" svg:width="15.875cm" svg:height="12.117916666667cm"><draw:image xlink:href="Pictures/da5da5dd2023426a28485d2f399bb585.jpg" xlink:type="simple" xlink:show="embed" xlink:actuate="onLoad"/></draw:frame>cable_photo.jpg</text:p></draw:text-box></draw:frame></text:p>
      <text:h text:style-name="Heading_20_2" text:outline-level="2"><text:bookmark-start text:name="__RefHeading___connector_kit_for_encoder_i_o_and_can_2"/><text:bookmark-start text:name="connector_kit_for_encoder_i_o_and_can"/>Connector kit for encoder, I/O and CAN<text:bookmark-end text:name="__RefHeading___connector_kit_for_encoder_i_o_and_can_2"/><text:bookmark-end text:name="connector_kit_for_encoder_i_o_and_can"/></text:h>
      <text:p text:style-name="Text_20_body">Product code: <text:span text:style-name="Strong_20_Emphasis">EPULSE50-CONNKIT K-CONN</text:span></text:p>
      <text:p text:style-name="Text_20_body"><draw:frame draw:style-name="media" draw:name="1" text:anchor-type="as-char" draw:z-index="1" svg:width="15.875cm" svg:height="8.9429166666667cm"><draw:image xlink:href="Pictures/1386d167ad70a59025664ab3cb568da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7</meta:creation-date>
    <dc:creator>Generated</dc:creator>
    <dc:date>2026-09-08T10::00:47</dc:date>
    <dc:language>en-US</dc:language>
    <meta:editing-cycles>1</meta:editing-cycles>
    <meta:editing-duration>PT0S</meta:editing-duration>
    <dc:title>epulse50_dc_servodrive:accessories</dc:title>
  </office:meta>
</office:document-meta>
</file>