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3d67d99953a034aae07c671aa5f8ef.jpg"/>
  <manifest:file-entry manifest:media-type="image/jpeg" manifest:full-path="Pictures/c6d0a48c93f49a652fd5c483795ba5d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connectors"/><text:bookmark-start text:name="__RefHeading___epulse50_connectors_1"/><text:bookmark-start text:name="epulse50_connectors"/>Epulse50 Connectors<text:bookmark-end text:name="__RefHeading___epulse50_connectors_1"/><text:bookmark-end text:name="epulse50_connectors"/></text:h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importantin_order_to_avoid_damages_please_use_2.2nm_max_of_tightening_torque_for_u_v_w_and_-_connectors_3"/><text:bookmark-start text:name="importantin_order_to_avoid_damages_please_use_2.2nm_max_of_tightening_torque_for_u_v_w_and_-_connectors"/>IMPORTANT: In order to avoid damages, please use 2.2Nm max of Tightening torque for U,V,W, + and - connectors.<text:bookmark-end text:name="__RefHeading___importantin_order_to_avoid_damages_please_use_2.2nm_max_of_tightening_torque_for_u_v_w_and_-_connectors_3"/><text:bookmark-end text:name="importantin_order_to_avoid_damages_please_use_2.2nm_max_of_tightening_torque_for_u_v_w_and_-_connectors"/></text:h>
      <text:h text:style-name="Heading_20_2" text:outline-level="2"><text:bookmark-start text:name="__RefHeading___position_and_function_4"/><text:bookmark-start text:name="position_and_function"/>Position and function<text:bookmark-end text:name="__RefHeading___position_and_function_4"/><text:bookmark-end text:name="position_and_function"/></text:h>
      <text:p text:style-name="Text_20_body"><draw:frame draw:style-name="media" draw:name="conn_epulse.jpg Legend" text:anchor-type="as-char" draw:z-index="0" svg:width="13.229166666667cm"><draw:text-box><text:p text:style-name="legendcenter"><draw:frame draw:style-name="media" draw:name="conn_epulse.jpg" text:anchor-type="as-char" draw:z-index="0" svg:width="13.229166666667cm" svg:height="9.525cm"><draw:image xlink:href="Pictures/c13d67d99953a034aae07c671aa5f8ef.jpg" xlink:type="simple" xlink:show="embed" xlink:actuate="onLoad"/></draw:frame>conn_epulse.jpg</text:p></draw:text-box></draw:frame></text:p>
      <text:p text:style-name="Text_20_body"><draw:frame draw:style-name="media" draw:name="conn_epulse_1.jpg Legend" text:anchor-type="as-char" draw:z-index="0" svg:width="13.229166666667cm"><draw:text-box><text:p text:style-name="legendcenter"><draw:frame draw:style-name="media" draw:name="conn_epulse_1.jpg" text:anchor-type="as-char" draw:z-index="1" svg:width="13.229166666667cm" svg:height="17.62125cm"><draw:image xlink:href="Pictures/c6d0a48c93f49a652fd5c483795ba5d3.jpg" xlink:type="simple" xlink:show="embed" xlink:actuate="onLoad"/></draw:frame>conn_epulse_1.jpg</text:p></draw:text-box></draw:frame></text:p>
      <text:h text:style-name="Heading_20_2" text:outline-level="2"><text:bookmark-start text:name="__RefHeading___connector_types_5"/><text:bookmark-start text:name="connector_types"/>Connector types<text:bookmark-end text:name="__RefHeading___connector_types_5"/><text:bookmark-end text:name="connector_typ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ort</text:span> </text:p>
          </table:table-cell>
          <table:table-cell office:value-type="string" table:style-name="tablecell">
            <text:p text:style-name="tablealignleft"><text:span text:style-name="Strong_20_Emphasis">Ordering Code</text:span> </text:p>
          </table:table-cell>
          <table:table-cell office:value-type="string" table:style-name="tablecell">
            <text:p text:style-name="tablealignleft"><text:span text:style-name="Strong_20_Emphasis">Brand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C3</text:p>
          </table:table-cell>
          <table:table-cell office:value-type="string" table:style-name="tablecell">
            <text:p text:style-name="tablealignleft">43025-0400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4 poles male, for serial communication (Receptacle Housing)</text:p>
          </table:table-cell>
        </table:table-row>
        <table:table-row>
          <table:table-cell office:value-type="string" table:style-name="tablecell">
            <text:p text:style-name="tablealignleft">C2</text:p>
          </table:table-cell>
          <table:table-cell office:value-type="string" table:style-name="tablecell">
            <text:p text:style-name="tablealignleft">43025-1600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16 poles male, for input/output/can (Receptacle Housing)</text:p>
          </table:table-cell>
        </table:table-row>
        <table:table-row>
          <table:table-cell office:value-type="string" table:style-name="tablecell">
            <text:p text:style-name="tablealignleft">C1</text:p>
          </table:table-cell>
          <table:table-cell office:value-type="string" table:style-name="tablecell">
            <text:p text:style-name="tablealignleft">43025-1400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14 poles male, for motor feedback (Receptacle Housing)  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43030-0007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Crimp Terminal, 20-24 AWG  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79758-0010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pre-Crimped Lead Micro-Fit 3.0 Female-to-Micro-Fit 3.0 Female Tin Plated, 300mm, 20AWG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11-03-0043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Etraction tool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TTL-232R-3V3-WE</text:p>
          </table:table-cell>
          <table:table-cell office:value-type="string" table:style-name="tablecell">
            <text:p text:style-name="tablealignleft">NiLAB</text:p>
          </table:table-cell>
          <table:table-cell office:value-type="string" table:style-name="tablecell">
            <text:p text:style-name="tablealignleft">UART/TTL3V3 Convert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48</meta:creation-date>
    <dc:creator>Generated</dc:creator>
    <dc:date>2026-09-08T10::00:48</dc:date>
    <dc:language>en-US</dc:language>
    <meta:editing-cycles>1</meta:editing-cycles>
    <meta:editing-duration>PT0S</meta:editing-duration>
    <dc:title>epulse50_dc_servodrive:connectors</dc:title>
  </office:meta>
</office:document-meta>
</file>