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93af33f7dfa538f280822ce2d20b3c.jpg"/>
  <manifest:file-entry manifest:media-type="image/jpeg" manifest:full-path="Pictures/5aa47db9d947d1063ba7ced6a97309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connectors_100"/><text:bookmark-start text:name="__RefHeading___epulse100_connectors_1"/><text:bookmark-start text:name="epulse100_connectors"/>Epulse100 Connectors<text:bookmark-end text:name="__RefHeading___epulse100_connectors_1"/><text:bookmark-end text:name="epulse100_connectors"/></text:h>
      <text:p text:style-name="Text_20_body"><draw:frame draw:style-name="media" draw:name="epulse100_conn_1.jpg Legend" text:anchor-type="as-char" draw:z-index="0" svg:width="21.166666666667cm" style:rel-width="100%"><draw:text-box><text:p text:style-name="legendcenter"><draw:frame draw:style-name="media" draw:name="epulse100_conn_1.jpg" text:anchor-type="as-char" draw:z-index="0" svg:width="21.166666666667cm" style:rel-width="100%" svg:height="13.626041666667cm" style:rel-height="scale"><draw:image xlink:href="Pictures/cc93af33f7dfa538f280822ce2d20b3c.jpg" xlink:type="simple" xlink:show="embed" xlink:actuate="onLoad"/></draw:frame>epulse100_conn_1.jpg</text:p></draw:text-box></draw:frame></text:p>
      <text:p text:style-name="Text_20_body"><draw:frame draw:style-name="media" draw:name="epulse100_conn_2.jpg Legend" text:anchor-type="as-char" draw:z-index="0" svg:width="15.875cm"><draw:text-box><text:p text:style-name="legendcenter"><draw:frame draw:style-name="media" draw:name="epulse100_conn_2.jpg" text:anchor-type="as-char" draw:z-index="1" svg:width="15.875cm" svg:height="18.89125cm"><draw:image xlink:href="Pictures/5aa47db9d947d1063ba7ced6a9730939.jpg" xlink:type="simple" xlink:show="embed" xlink:actuate="onLoad"/></draw:frame>epulse100_conn_2.jpg</text:p></draw:text-box></draw:frame></text:p>
      <text:h text:style-name="Heading_20_2" text:outline-level="2"><text:bookmark-start text:name="__RefHeading___connector_types_2"/><text:bookmark-start text:name="connector_types"/>Connector types<text:bookmark-end text:name="__RefHeading___connector_types_2"/><text:bookmark-end text:name="connector_typ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3</text:p>
          </table:table-cell>
          <table:table-cell office:value-type="string" table:style-name="tablecell">
            <text:p text:style-name="tablealignleft">43025-04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4 poles male, for serial communication (Receptacle Housing)</text:p>
          </table:table-cell>
        </table:table-row>
        <table:table-row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43025-16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16 poles male, for input/output/can (Receptacle Housing)</text:p>
          </table:table-cell>
        </table:table-row>
        <table:table-row>
          <table:table-cell office:value-type="string" table:style-name="tablecell">
            <text:p text:style-name="tablealignleft">C1</text:p>
          </table:table-cell>
          <table:table-cell office:value-type="string" table:style-name="tablecell">
            <text:p text:style-name="tablealignleft">43025-14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14 poles male, for motor feedback (Receptacle Housing)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43030-0007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Crimp Terminal, 20-24 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79758-001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pre-Crimped Lead Micro-Fit 3.0 Female-to-Micro-Fit 3.0 Female Tin Plated, 300mm, 20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11-03-0043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Etraction tool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TL-232R-3V3-WE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UART/TTL3V3 Convert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1:41</meta:creation-date>
    <dc:creator>Generated</dc:creator>
    <dc:date>2026-09-08T10::01:41</dc:date>
    <dc:language>en-US</dc:language>
    <meta:editing-cycles>1</meta:editing-cycles>
    <meta:editing-duration>PT0S</meta:editing-duration>
    <dc:title>epulse50_dc_servodrive:connectors_100</dc:title>
  </office:meta>
</office:document-meta>
</file>