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27c95e9bbb2897f8ba8fe97a96335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error_messages"/><text:bookmark-start text:name="__RefHeading___error_messages_1"/><text:bookmark-start text:name="error_messages"/>Error messages<text:bookmark-end text:name="__RefHeading___error_messages_1"/><text:bookmark-end text:name="error_messages"/></text:h>
      <text:p text:style-name="Text_20_body">All error messages disable the converter final stage (the motor has no torque). Type R alarms can be reset by the user, type B alarms are blockers. In the latter case, to reset the alarm, the converter must be switched off and on again (C2-16, CONTROL SUPPLY) to reset the alarm.</text:p>
      <text:p text:style-name="Text_20_body"><draw:frame draw:style-name="media" draw:name="error.jpg Legend" text:anchor-type="as-char" draw:z-index="0" svg:width="18.520833333333cm" style:rel-width="100%"><draw:text-box><text:p text:style-name="legendcenter"><draw:frame draw:style-name="media" draw:name="error.jpg" text:anchor-type="as-char" draw:z-index="0" svg:width="18.520833333333cm" style:rel-width="100%" svg:height="24.315208333333cm" style:rel-height="scale"><draw:image xlink:href="Pictures/027c95e9bbb2897f8ba8fe97a963358e.jpg" xlink:type="simple" xlink:show="embed" xlink:actuate="onLoad"/></draw:frame>error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3:49</meta:creation-date>
    <dc:creator>Generated</dc:creator>
    <dc:date>2026-09-08T07::43:49</dc:date>
    <dc:language>en-US</dc:language>
    <meta:editing-cycles>1</meta:editing-cycles>
    <meta:editing-duration>PT0S</meta:editing-duration>
    <dc:title>epulse50_dc_servodrive:error_messages</dc:title>
  </office:meta>
</office:document-meta>
</file>