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abe0c8d730147ffe5edb5c71dc16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lse50_dc_servodrive:label"/><text:bookmark-start text:name="__RefHeading___servo_drive_label_1"/><text:bookmark-start text:name="servo_drive_label"/>Servo Drive Label<text:bookmark-end text:name="__RefHeading___servo_drive_label_1"/><text:bookmark-end text:name="servo_drive_label"/></text:h>
      <text:p text:style-name="Text_20_body">the label is laser marked on the botton of the drive. Label reports the following information:</text:p>
      <text:list text:style-name="List_20_1" text:continue-numbering="false">
        <text:list-item>
          <text:p text:style-name="List_20_1_Content_First"> Model name</text:p>
        </text:list-item>
        <text:list-item>
          <text:p text:style-name="List_20_1_Content"> Serial number S/N#</text:p>
        </text:list-item>
        <text:list-item>
          <text:p text:style-name="List_20_1_Content"> Rated Voltage</text:p>
        </text:list-item>
        <text:list-item>
          <text:p text:style-name="List_20_1_Content"> Rated Current and Peak Current</text:p>
        </text:list-item>
        <text:list-item>
          <text:p text:style-name="List_20_1_Content_Last"> CE marking anc conuntry of origin</text:p>
        </text:list-item>
      </text:list>
      <text:p text:style-name="Text_20_body">Here an example:</text:p>
      <text:p text:style-name="Text_20_body"><draw:frame draw:style-name="media" draw:name="0" text:anchor-type="as-char" draw:z-index="0" svg:width="13.229166666667cm" svg:height="7.0114583333333cm"><draw:image xlink:href="Pictures/2fabe0c8d730147ffe5edb5c71dc169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21</meta:creation-date>
    <dc:creator>Generated</dc:creator>
    <dc:date>2026-09-08T09::59:21</dc:date>
    <dc:language>en-US</dc:language>
    <meta:editing-cycles>1</meta:editing-cycles>
    <meta:editing-duration>PT0S</meta:editing-duration>
    <dc:title>epulse50_dc_servodrive:label</dc:title>
  </office:meta>
</office:document-meta>
</file>