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554993b786ac465966488fd6023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mech_30"/><text:bookmark-start text:name="__RefHeading___epulse30_mechanical_dimensions_1"/><text:bookmark-start text:name="epulse30_mechanical_dimensions"/>Epulse30 Mechanical Dimensions<text:bookmark-end text:name="__RefHeading___epulse30_mechanical_dimensions_1"/><text:bookmark-end text:name="epulse30_mechanical_dimensions"/></text:h>
      <text:p text:style-name="Text_20_body">3D Model (Step format): <text:a xlink:type="simple" xlink:href="https://dokuwiki.nilab.at/lib/exe/fetch.php?media=epulse50_dc_servodrive:ftd30_20200618.zip" text:style-name="Internet_20_link" text:visited-style-name="Visited_20_Internet_20_Link">:epulse50_dc_servodrive:ftd30_20200618.zip</text:a></text:p>
      <text:p text:style-name="Text_20_body"><draw:frame draw:style-name="media" draw:name="epulse30_dim.jpg Legend" text:anchor-type="as-char" draw:z-index="0" svg:width="26.008541666667cm" style:rel-width="100%"><draw:text-box><text:p text:style-name="legendcenter"><draw:frame draw:style-name="media" draw:name="epulse30_dim.jpg" text:anchor-type="as-char" draw:z-index="0" svg:width="26.008541666667cm" style:rel-width="100%" svg:height="13.943541666667cm" style:rel-height="scale"><draw:image xlink:href="Pictures/1d554993b786ac465966488fd6023cfb.jpg" xlink:type="simple" xlink:show="embed" xlink:actuate="onLoad"/></draw:frame>epulse30_dim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0:54</meta:creation-date>
    <dc:creator>Generated</dc:creator>
    <dc:date>2026-09-08T10::00:54</dc:date>
    <dc:language>en-US</dc:language>
    <meta:editing-cycles>1</meta:editing-cycles>
    <meta:editing-duration>PT0S</meta:editing-duration>
    <dc:title>epulse50_dc_servodrive:mech_30</dc:title>
  </office:meta>
</office:document-meta>
</file>