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3ea6b277d19b3a31a38e3f3ea9d43a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pulse50_dc_servodrive:mechanical_100"/><text:bookmark-start text:name="__RefHeading___epulse100_mechanical_dimensions_1"/><text:bookmark-start text:name="epulse100_mechanical_dimensions"/>Epulse100 Mechanical Dimensions<text:bookmark-end text:name="__RefHeading___epulse100_mechanical_dimensions_1"/><text:bookmark-end text:name="epulse100_mechanical_dimensions"/></text:h>
      <text:p text:style-name="Text_20_body">3D Model (Step format): <text:a xlink:type="simple" xlink:href="https://dokuwiki.nilab.at/lib/exe/fetch.php?media=epulse50_dc_servodrive:ftd100_20200331.zip" text:style-name="Internet_20_link" text:visited-style-name="Visited_20_Internet_20_Link">:epulse50_dc_servodrive:ftd100_20200331.zip</text:a></text:p>
      <text:p text:style-name="Text_20_body"><draw:frame draw:style-name="media" draw:name="epulse100_dimensions.jpg Legend" text:anchor-type="as-char" draw:z-index="0" svg:width="25.135416666667cm" style:rel-width="100%"><draw:text-box><text:p text:style-name="legendcenter"><draw:frame draw:style-name="media" draw:name="epulse100_dimensions.jpg" text:anchor-type="as-char" draw:z-index="0" svg:width="25.135416666667cm" style:rel-width="100%" svg:height="14.948958333333cm" style:rel-height="scale"><draw:image xlink:href="Pictures/43ea6b277d19b3a31a38e3f3ea9d43a3.jpg" xlink:type="simple" xlink:show="embed" xlink:actuate="onLoad"/></draw:frame>epulse100_dimensions.jpg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0::00:43</meta:creation-date>
    <dc:creator>Generated</dc:creator>
    <dc:date>2026-09-08T10::00:43</dc:date>
    <dc:language>en-US</dc:language>
    <meta:editing-cycles>1</meta:editing-cycles>
    <meta:editing-duration>PT0S</meta:editing-duration>
    <dc:title>epulse50_dc_servodrive:mechanical_100</dc:title>
  </office:meta>
</office:document-meta>
</file>