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1f861acff02b28f1bc0d58810a9e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motor_feedback"/><text:bookmark-start text:name="__RefHeading___epulse50_motor_feedback_connection_1"/><text:bookmark-start text:name="epulse50_motor_feedback_connection"/>Epulse50 Motor feedback connection<text:bookmark-end text:name="__RefHeading___epulse50_motor_feedback_connection_1"/><text:bookmark-end text:name="epulse50_motor_feedback_connection"/></text:h>
      <text:p text:style-name="Text_20_body">Epulse50 is able to work with 3 different types of motor feedback:<text:line-break/>
1. Resolver<text:line-break/>
2. SIN/COS 1Vpp (1 sine period per 1 shaft rotation)<text:line-break/>
3. ABZ + Hall<text:line-break/>
4. Hall only<text:line-break/>
5. Variable reluctance resolver (on request)<text:line-break/>
6. Sensorless (on request)</text:p>
      <text:p text:style-name="Text_20_body"><draw:frame draw:style-name="media" draw:name="moto_con.jpg Legend" text:anchor-type="as-char" draw:z-index="0" svg:width="18.520833333333cm" style:rel-width="100%"><draw:text-box><text:p text:style-name="legendcenter"><draw:frame draw:style-name="media" draw:name="moto_con.jpg" text:anchor-type="as-char" draw:z-index="0" svg:width="18.520833333333cm" style:rel-width="100%" svg:height="18.335625cm" style:rel-height="scale"><draw:image xlink:href="Pictures/051f861acff02b28f1bc0d58810a9e18.jpg" xlink:type="simple" xlink:show="embed" xlink:actuate="onLoad"/></draw:frame>moto_con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1</text:p>
          </table:table-cell>
          <table:table-cell office:value-type="string" table:style-name="tablecell">
            <text:p text:style-name="tablealignleft">43025-1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14 poles male, for motor feedback (Receptacle Housing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9:50</meta:creation-date>
    <dc:creator>Generated</dc:creator>
    <dc:date>2026-09-08T12::49:50</dc:date>
    <dc:language>en-US</dc:language>
    <meta:editing-cycles>1</meta:editing-cycles>
    <meta:editing-duration>PT0S</meta:editing-duration>
    <dc:title>epulse50_dc_servodrive:motor_feedback</dc:title>
  </office:meta>
</office:document-meta>
</file>