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5a67021c9fcc24a8079a2ab70d9e53.jpg"/>
  <manifest:file-entry manifest:media-type="image/jpeg" manifest:full-path="Pictures/9c3465403c0f77893183401720179244.jpg"/>
  <manifest:file-entry manifest:media-type="image/jpeg" manifest:full-path="Pictures/80cf8a72d6f3cee08f3e43a1479a36f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parametrization"/><text:bookmark-start text:name="__RefHeading___parametrization_1"/><text:bookmark-start text:name="parametrization"/>Parametrization<text:bookmark-end text:name="__RefHeading___parametrization_1"/><text:bookmark-end text:name="parametrization"/></text:h>
      <text:p text:style-name="Text_20_body">In order to configure the integrated motor drive, please use the PC software Motolab Starter: <text:a xlink:type="simple" xlink:href="https://www.nilab.at/download/motolab_starter_ver0-0-1-0/?wpdmdl=6631&amp;refresh=635638e9ee1601666595049" text:style-name="Internet_20_link" text:visited-style-name="Visited_20_Internet_20_Link">https://www.nilab.at/download/motolab_starter_ver0-0-1-0/?wpdmdl=6631&amp;refresh=635638e9ee1601666595049</text:a><text:line-break/>
<text:line-break/>
<draw:frame draw:style-name="medialeft" draw:name="motolab_starter_1.jpg Legend" text:anchor-type="paragraph" draw:z-index="0" svg:width="21.166666666667cm" style:rel-width="100%"><draw:text-box><text:p text:style-name="legendcenter"><draw:frame draw:style-name="medialeft" draw:name="motolab_starter_1.jpg" text:anchor-type="paragraph" draw:z-index="0" svg:width="21.166666666667cm" style:rel-width="100%" svg:height="11.826875cm" style:rel-height="scale"><draw:image xlink:href="Pictures/1e5a67021c9fcc24a8079a2ab70d9e53.jpg" xlink:type="simple" xlink:show="embed" xlink:actuate="onLoad"/></draw:frame>motolab_starter_1.jpg</text:p></draw:text-box></draw:frame></text:p>
      <text:p text:style-name="Text_20_body"><draw:frame draw:style-name="media" draw:name="motolab_starter_2.jpg Legend" text:anchor-type="as-char" draw:z-index="0" svg:width="21.166666666667cm" style:rel-width="100%"><draw:text-box><text:p text:style-name="legendcenter"><draw:frame draw:style-name="media" draw:name="motolab_starter_2.jpg" text:anchor-type="as-char" draw:z-index="1" svg:width="21.166666666667cm" style:rel-width="100%" svg:height="11.853333333333cm" style:rel-height="scale"><draw:image xlink:href="Pictures/9c3465403c0f77893183401720179244.jpg" xlink:type="simple" xlink:show="embed" xlink:actuate="onLoad"/></draw:frame>motolab_starter_2.jpg</text:p></draw:text-box></draw:frame></text:p>
      <text:p text:style-name="Text_20_body"><draw:frame draw:style-name="media" draw:name="motolab_starter_3.jpg Legend" text:anchor-type="as-char" draw:z-index="0" svg:width="21.166666666667cm" style:rel-width="100%"><draw:text-box><text:p text:style-name="legendcenter"><draw:frame draw:style-name="media" draw:name="motolab_starter_3.jpg" text:anchor-type="as-char" draw:z-index="2" svg:width="21.166666666667cm" style:rel-width="100%" svg:height="11.853333333333cm" style:rel-height="scale"><draw:image xlink:href="Pictures/80cf8a72d6f3cee08f3e43a1479a36f5.jpg" xlink:type="simple" xlink:show="embed" xlink:actuate="onLoad"/></draw:frame>motolab_starter_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48:42</meta:creation-date>
    <dc:creator>Generated</dc:creator>
    <dc:date>2026-09-08T12::48:42</dc:date>
    <dc:language>en-US</dc:language>
    <meta:editing-cycles>1</meta:editing-cycles>
    <meta:editing-duration>PT0S</meta:editing-duration>
    <dc:title>epulse50_dc_servodrive:parametrization</dc:title>
  </office:meta>
</office:document-meta>
</file>