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ffdf8488897061177759d14c8b41322.jpg"/>
  <manifest:file-entry manifest:media-type="image/jpeg" manifest:full-path="Pictures/c356a417f6e8f47d9449658d14baa70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pulse50_dc_servodrive:pc_software"/>Two kind of software interface are available for programming EPULSE servo dirive: ByInterface for general configuration and commitioning and Motolab starter for commitioning of applications</text:p>
      <text:h text:style-name="Heading_20_3" text:outline-level="3"><text:bookmark-start text:name="__RefHeading___nilab_byinterface_-_software_for_parametrization_1"/><text:bookmark-start text:name="nilab_byinterface_-_software_for_parametrization"/>NiLAB ByInterface - Software for parametrization<text:bookmark-end text:name="__RefHeading___nilab_byinterface_-_software_for_parametrization_1"/><text:bookmark-end text:name="nilab_byinterface_-_software_for_parametrization"/></text:h>
      <text:p text:style-name="Text_20_body">Download link: <text:a xlink:type="simple" xlink:href="https://www.nilab.at/download/nilab-byinterface-10-4-0-epulse-and-mbd-drive/?wpdmdl=6966&amp;refresh=654c8643e112a1699513923" text:style-name="Internet_20_link" text:visited-style-name="Visited_20_Internet_20_Link">https://www.nilab.at/download/nilab-byinterface-10-4-0-epulse-and-mbd-drive/?wpdmdl=6966&amp;refresh=654c8643e112a1699513923</text:a></text:p>
      <text:p text:style-name="Text_20_body"><draw:frame draw:style-name="media" draw:name="byint.jpg Legend" text:anchor-type="as-char" draw:z-index="0" svg:width="21.166666666667cm" style:rel-width="100%"><draw:text-box><text:p text:style-name="legendcenter"><draw:frame draw:style-name="media" draw:name="byint.jpg" text:anchor-type="as-char" draw:z-index="0" svg:width="21.166666666667cm" style:rel-width="100%" svg:height="14.472708333333cm" style:rel-height="scale"><draw:image xlink:href="Pictures/7ffdf8488897061177759d14c8b41322.jpg" xlink:type="simple" xlink:show="embed" xlink:actuate="onLoad"/></draw:frame>byint.jpg</text:p></draw:text-box></draw:frame></text:p>
      <text:h text:style-name="Heading_20_3" text:outline-level="3"><text:bookmark-start text:name="__RefHeading___motolab_starter_-_software_for_application_configuration_2"/><text:bookmark-start text:name="motolab_starter_-_software_for_application_configuration"/>MotoLAB Starter - Software for application configuration<text:bookmark-end text:name="__RefHeading___motolab_starter_-_software_for_application_configuration_2"/><text:bookmark-end text:name="motolab_starter_-_software_for_application_configuration"/></text:h>
      <text:p text:style-name="Text_20_body">Download link: <text:a xlink:type="simple" xlink:href="https://www.nilab.at/download/motolab_starter_ver0-0-1-0/?wpdmdl=6631&amp;refresh=654c8643db4f81699513923" text:style-name="Internet_20_link" text:visited-style-name="Visited_20_Internet_20_Link">https://www.nilab.at/download/motolab_starter_ver0-0-1-0/?wpdmdl=6631&amp;refresh=654c8643db4f81699513923</text:a></text:p>
      <text:p text:style-name="Text_20_body"><draw:frame draw:style-name="media" draw:name="1" text:anchor-type="as-char" draw:z-index="1" svg:width="21.166666666667cm" style:rel-width="100%" svg:height="11.90625cm" style:rel-height="scale"><draw:image xlink:href="Pictures/c356a417f6e8f47d9449658d14baa70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2:34</meta:creation-date>
    <dc:creator>Generated</dc:creator>
    <dc:date>2026-09-08T04::42:34</dc:date>
    <dc:language>en-US</dc:language>
    <meta:editing-cycles>1</meta:editing-cycles>
    <meta:editing-duration>PT0S</meta:editing-duration>
    <dc:title>epulse50_dc_servodrive:pc_software</dc:title>
  </office:meta>
</office:document-meta>
</file>