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b7469ced6b5c2ec444074f1c9225f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serial_com"/><text:bookmark-start text:name="__RefHeading___serial_communication_1"/><text:bookmark-start text:name="serial_communication"/>Serial communication<text:bookmark-end text:name="__RefHeading___serial_communication_1"/><text:bookmark-end text:name="serial_communication"/></text:h>
      <text:p text:style-name="Text_20_body">The communication connector consists in a 4 pin connector with a serial UART,<text:line-break/>
<text:span text:style-name="underline">Note that you need a communication cable with USB to UART with 3.3V level.</text:span></text:p>
      <text:p text:style-name="Text_20_body"><text:line-break/>
this connector must be connected with a proprietary board that has the<text:line-break/>
following functions:<text:line-break/>
• grant a communication with a PC by USB<text:line-break/>
• gateway from drive to Wi-Fi<text:line-break/>
• upgrade drive firmware by pen drive</text:p>
      <text:h text:style-name="Heading_20_2" text:outline-level="2"><text:bookmark-start text:name="__RefHeading___serial_communication_connections_2"/><text:bookmark-start text:name="serial_communication_connections"/>Serial communication connections<text:bookmark-end text:name="__RefHeading___serial_communication_connections_2"/><text:bookmark-end text:name="serial_communication_connections"/></text:h>
      <text:p text:style-name="Text_20_body"><draw:frame draw:style-name="media" draw:name="serial_con.jpg Legend" text:anchor-type="as-char" draw:z-index="0" svg:width="13.229166666667cm"><draw:text-box><text:p text:style-name="legendcenter"><draw:frame draw:style-name="media" draw:name="serial_con.jpg" text:anchor-type="as-char" draw:z-index="0" svg:width="13.229166666667cm" svg:height="12.567708333333cm"><draw:image xlink:href="Pictures/bb7469ced6b5c2ec444074f1c9225fa5.jpg" xlink:type="simple" xlink:show="embed" xlink:actuate="onLoad"/></draw:frame>serial_con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ort</text:span> </text:p>
          </table:table-cell>
          <table:table-cell office:value-type="string" table:style-name="tablecell">
            <text:p text:style-name="tablealignleft"><text:span text:style-name="Strong_20_Emphasis">Ordering Code</text:span> </text:p>
          </table:table-cell>
          <table:table-cell office:value-type="string" table:style-name="tablecell">
            <text:p text:style-name="tablealignleft"><text:span text:style-name="Strong_20_Emphasis">Brand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C3</text:p>
          </table:table-cell>
          <table:table-cell office:value-type="string" table:style-name="tablecell">
            <text:p text:style-name="tablealignleft">43025-0400</text:p>
          </table:table-cell>
          <table:table-cell office:value-type="string" table:style-name="tablecell">
            <text:p text:style-name="tablealignleft">Molex</text:p>
          </table:table-cell>
          <table:table-cell office:value-type="string" table:style-name="tablecell">
            <text:p text:style-name="tablealignleft">4 poles male, for serial communication (Receptacle Housing)</text:p>
          </table:table-cell>
        </table:table-row>
        <table:table-row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TTL-232R-3V3-WE</text:p>
          </table:table-cell>
          <table:table-cell office:value-type="string" table:style-name="tablecell">
            <text:p text:style-name="tablealignleft">NiLAB</text:p>
          </table:table-cell>
          <table:table-cell office:value-type="string" table:style-name="tablecell">
            <text:p text:style-name="tablealignleft">UART/TTL3V3 Converter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3:48</meta:creation-date>
    <dc:creator>Generated</dc:creator>
    <dc:date>2026-09-08T07::43:48</dc:date>
    <dc:language>en-US</dc:language>
    <meta:editing-cycles>1</meta:editing-cycles>
    <meta:editing-duration>PT0S</meta:editing-duration>
    <dc:title>epulse50_dc_servodrive:serial_com</dc:title>
  </office:meta>
</office:document-meta>
</file>