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a776911e29cb39541dc88f9ebab07b.jpg"/>
  <manifest:file-entry manifest:media-type="image/jpeg" manifest:full-path="Pictures/76f19ff926fe02ac400621c869a470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i_ethercat:sto"/><text:bookmark-start text:name="__RefHeading___safe_torque_off_1"/><text:bookmark-start text:name="safe_torque_off"/>Safe Torque Off<text:bookmark-end text:name="__RefHeading___safe_torque_off_1"/><text:bookmark-end text:name="safe_torque_off"/></text:h>
      <text:h text:style-name="Heading_20_2" text:outline-level="2"><text:bookmark-start text:name="__RefHeading___manual_switch_emergency_button_2"/><text:bookmark-start text:name="manual_switch_emergency_button"/>Manual switch (Emergency button)<text:bookmark-end text:name="__RefHeading___manual_switch_emergency_button_2"/><text:bookmark-end text:name="manual_switch_emergency_button"/></text:h>
      <text:p text:style-name="Text_20_body"><draw:frame draw:style-name="media" draw:name="sto_example_1.jpg Legend" text:anchor-type="as-char" draw:z-index="0" svg:width="21.166666666667cm" style:rel-width="100%"><draw:text-box><text:p text:style-name="legendcenter"><draw:frame draw:style-name="media" draw:name="sto_example_1.jpg" text:anchor-type="as-char" draw:z-index="0" svg:width="21.166666666667cm" style:rel-width="100%" svg:height="7.858125cm" style:rel-height="scale"><draw:image xlink:href="Pictures/44a776911e29cb39541dc88f9ebab07b.jpg" xlink:type="simple" xlink:show="embed" xlink:actuate="onLoad"/></draw:frame>sto_example_1.jpg</text:p></draw:text-box></draw:frame></text:p>
      <text:h text:style-name="Heading_20_2" text:outline-level="2"><text:bookmark-start text:name="__RefHeading___safety_plc_3"/><text:bookmark-start text:name="safety_plc"/>Safety PLC<text:bookmark-end text:name="__RefHeading___safety_plc_3"/><text:bookmark-end text:name="safety_plc"/></text:h>
      <text:p text:style-name="Text_20_body">For example: Safety PLC output or safety sensors (e.g. Safety light curtain, safety scanner etc.)</text:p>
      <text:p text:style-name="Text_20_body"><draw:frame draw:style-name="media" draw:name="sto_example_2.jpg Legend" text:anchor-type="as-char" draw:z-index="0" svg:width="21.166666666667cm" style:rel-width="100%"><draw:text-box><text:p text:style-name="legendcenter"><draw:frame draw:style-name="media" draw:name="sto_example_2.jpg" text:anchor-type="as-char" draw:z-index="1" svg:width="21.166666666667cm" style:rel-width="100%" svg:height="8.7841666666667cm" style:rel-height="scale"><draw:image xlink:href="Pictures/76f19ff926fe02ac400621c869a4701c.jpg" xlink:type="simple" xlink:show="embed" xlink:actuate="onLoad"/></draw:frame>sto_example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7::34:05</meta:creation-date>
    <dc:creator>Generated</dc:creator>
    <dc:date>2026-09-10T07::34:05</dc:date>
    <dc:language>en-US</dc:language>
    <meta:editing-cycles>1</meta:editing-cycles>
    <meta:editing-duration>PT0S</meta:editing-duration>
    <dc:title>gdi_ethercat:sto</dc:title>
  </office:meta>
</office:document-meta>
</file>