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d756e59db28f751c41bbc162e74943.jpg"/>
  <manifest:file-entry manifest:media-type="image/jpeg" manifest:full-path="Pictures/eff4436ce8a3b6c3f60908e16caf0797.jpg"/>
  <manifest:file-entry manifest:media-type="image/jpeg" manifest:full-path="Pictures/e28955c7a420af368f2bb2939572dc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_linear_axes:connection_system"/><text:bookmark-start text:name="__RefHeading___connection_system_1"/><text:bookmark-start text:name="connection_system"/>Connection system<text:bookmark-end text:name="__RefHeading___connection_system_1"/><text:bookmark-end text:name="connection_system"/></text:h>
      <text:h text:style-name="Heading_20_2" text:outline-level="2"><text:bookmark-start text:name="__RefHeading___power_cable_-_de20001270-5m_2"/><text:bookmark-start text:name="power_cable_-_de20001270-5m"/>Power cable - DE20001270-5M<text:bookmark-end text:name="__RefHeading___power_cable_-_de20001270-5m_2"/><text:bookmark-end text:name="power_cable_-_de20001270-5m"/></text:h>
      <text:p text:style-name="Text_20_body">The GDM linear unit is provided with two cables: power cable with PTC sensor connections.</text:p>
      <text:p text:style-name="Text_20_body"><draw:frame draw:style-name="media" draw:name="l_series_1.jpg Legend" text:anchor-type="as-char" draw:z-index="0" svg:width="15.875cm"><draw:text-box><text:p text:style-name="legendcenter"><draw:frame draw:style-name="media" draw:name="l_series_1.jpg" text:anchor-type="as-char" draw:z-index="0" svg:width="15.875cm" svg:height="6.588125cm"><draw:image xlink:href="Pictures/c7d756e59db28f751c41bbc162e74943.jpg" xlink:type="simple" xlink:show="embed" xlink:actuate="onLoad"/></draw:frame>l_series_1.jpg</text:p></draw:text-box></draw:frame></text:p>
      <text:p text:style-name="Text_20_body"><draw:frame draw:style-name="media" draw:name="1" text:anchor-type="as-char" draw:z-index="1" svg:width="21.166666666667cm" style:rel-width="100%" svg:height="17.594791666667cm" style:rel-height="scale"><draw:image xlink:href="Pictures/eff4436ce8a3b6c3f60908e16caf0797.jpg" xlink:type="simple" xlink:show="embed" xlink:actuate="onLoad"/></draw:frame></text:p>
      <text:p text:style-name="Text_20_body">Note: The thermal switch connections can be also in black color. In this case the cross-section of these wires are smaller than the motor phase wires.</text:p>
      <text:h text:style-name="Heading_20_2" text:outline-level="2"><text:bookmark-start text:name="__RefHeading___signal_cable_3"/><text:bookmark-start text:name="signal_cable"/>Signal cable<text:bookmark-end text:name="__RefHeading___signal_cable_3"/><text:bookmark-end text:name="signal_cable"/></text:h>
      <text:p text:style-name="Text_20_body"><draw:frame draw:style-name="media" draw:name="lika_cable.jpg Legend" text:anchor-type="as-char" draw:z-index="0" svg:width="9.2604166666667cm" style:rel-width="100%"><draw:text-box><text:p text:style-name="legendcenter"><draw:frame draw:style-name="media" draw:name="lika_cable.jpg" text:anchor-type="as-char" draw:z-index="2" svg:width="9.2604166666667cm" style:rel-width="100%" svg:height="2.8575cm" style:rel-height="scale"><draw:image xlink:href="Pictures/e28955c7a420af368f2bb2939572dc53.jpg" xlink:type="simple" xlink:show="embed" xlink:actuate="onLoad"/></draw:frame>lika_cable.jpg</text:p></draw:text-box></draw:frame></text:p>
      <text:p text:style-name="Text_20_body">Note: This signal cable can be provided with the connector type used from the servo driv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Cable wire colors</text:span> </text:p>
          </table:table-cell>
        </table:table-row>
        <table:table-row>
          <table:table-cell office:value-type="string" table:style-name="tablecell">
            <text:p text:style-name="tablealignleft">0 VDC</text:p>
          </table:table-cell>
          <table:table-cell office:value-type="string" table:style-name="tablecell">
            <text:p text:style-name="tablealignleft">Black</text:p>
          </table:table-cell>
        </table:table-row>
        <table:table-row>
          <table:table-cell office:value-type="string" table:style-name="tablecell">
            <text:p text:style-name="tablealignleft">+5VDC +/-5%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Yellow</text:p>
          </table:table-cell>
        </table:table-row>
        <table:table-row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Blue</text:p>
          </table:table-cell>
        </table:table-row>
        <table:table-row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Shielding</text:p>
          </table:table-cell>
          <table:table-cell office:value-type="string" table:style-name="tablecell">
            <text:p text:style-name="tablealignleft">Shiel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4:24</meta:creation-date>
    <dc:creator>Generated</dc:creator>
    <dc:date>2026-09-08T07::44:24</dc:date>
    <dc:language>en-US</dc:language>
    <meta:editing-cycles>1</meta:editing-cycles>
    <meta:editing-duration>PT0S</meta:editing-duration>
    <dc:title>gdm_linear_axes:connection_system</dc:title>
  </office:meta>
</office:document-meta>
</file>