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763978af5c232f7e5f251b9f3feb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_linear_axes:encoder"/><text:bookmark-start text:name="__RefHeading___encoder_type_1"/><text:bookmark-start text:name="encoder_type"/>Encoder type<text:bookmark-end text:name="__RefHeading___encoder_type_1"/><text:bookmark-end text:name="encoder_type"/></text:h>
      <text:p text:style-name="Text_20_body">GDM linear unit can be equipped with different types of linear encoders: Incremental, Digital and Absolute Hiperface</text:p>
      <text:h text:style-name="Heading_20_2" text:outline-level="2"><text:bookmark-start text:name="__RefHeading___incremental_magnetic_sin_cos_1vpp_default_2"/><text:bookmark-start text:name="incremental_magnetic_sin_cos_1vpp_default"/>Incremental magnetic SIN/COS 1Vpp (Default)<text:bookmark-end text:name="__RefHeading___incremental_magnetic_sin_cos_1vpp_default_2"/><text:bookmark-end text:name="incremental_magnetic_sin_cos_1vpp_default"/></text:h>
      <text:p text:style-name="Text_20_body"><draw:frame draw:style-name="media" draw:name="smsr-1.jpg Legend" text:anchor-type="as-char" draw:z-index="0" svg:width="13.229166666667cm"><draw:text-box><text:p text:style-name="legendcenter"><draw:frame draw:style-name="media" draw:name="smsr-1.jpg" text:anchor-type="as-char" draw:z-index="0" svg:width="13.229166666667cm" svg:height="13.229166666667cm"><draw:image xlink:href="Pictures/82763978af5c232f7e5f251b9f3feb96.jpg" xlink:type="simple" xlink:show="embed" xlink:actuate="onLoad"/></draw:frame>smsr-1.jpg</text:p></draw:text-box></draw:frame></text:p>
      <text:h text:style-name="Heading_20_2" text:outline-level="2"><text:bookmark-start text:name="__RefHeading___performance_3"/><text:bookmark-start text:name="performance"/>Performance<text:bookmark-end text:name="__RefHeading___performance_3"/><text:bookmark-end text:name="performanc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Repeatability</text:p>
          </table:table-cell>
          <table:table-cell office:value-type="string" table:style-name="tablecell">
            <text:p text:style-name="tablealignleft">+/- 1 increment (with 12 Bit ⇒ +/-1 microns)</text:p>
          </table:table-cell>
        </table:table-row>
        <table:table-row>
          <table:table-cell office:value-type="string" table:style-name="tablecell">
            <text:p text:style-name="tablealignleft">Accuracy</text:p>
          </table:table-cell>
          <table:table-cell office:value-type="string" table:style-name="tablecell">
            <text:p text:style-name="tablealignleft">max 1% of period length (with MT10 ⇒ +/- 10 microns)</text:p>
          </table:table-cell>
        </table:table-row>
        <table:table-row>
          <table:table-cell office:value-type="string" table:style-name="tablecell">
            <text:p text:style-name="tablealignleft">Power consumption</text:p>
          </table:table-cell>
          <table:table-cell office:value-type="string" table:style-name="tablecell">
            <text:p text:style-name="tablealignleft">25mA typ, 50mA max</text:p>
          </table:table-cell>
        </table:table-row>
      </table:table>
      <text:h text:style-name="Heading_20_2" text:outline-level="2"><text:bookmark-start text:name="__RefHeading___pinout_4"/><text:bookmark-start text:name="pinout"/>Pinout<text:bookmark-end text:name="__RefHeading___pinout_4"/><text:bookmark-end text:name="pinou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Cable wire colors</text:span> </text:p>
          </table:table-cell>
        </table:table-row>
        <table:table-row>
          <table:table-cell office:value-type="string" table:style-name="tablecell">
            <text:p text:style-name="tablealignleft">0 VDC</text:p>
          </table:table-cell>
          <table:table-cell office:value-type="string" table:style-name="tablecell">
            <text:p text:style-name="tablealignleft">Black</text:p>
          </table:table-cell>
        </table:table-row>
        <table:table-row>
          <table:table-cell office:value-type="string" table:style-name="tablecell">
            <text:p text:style-name="tablealignleft">+5VDC +/-5%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Yellow</text:p>
          </table:table-cell>
        </table:table-row>
        <table:table-row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Blue</text:p>
          </table:table-cell>
        </table:table-row>
        <table:table-row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Shielding</text:p>
          </table:table-cell>
          <table:table-cell office:value-type="string" table:style-name="tablecell">
            <text:p text:style-name="tablealignleft">Shiel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1:11</meta:creation-date>
    <dc:creator>Generated</dc:creator>
    <dc:date>2026-09-08T04::21:11</dc:date>
    <dc:language>en-US</dc:language>
    <meta:editing-cycles>1</meta:editing-cycles>
    <meta:editing-duration>PT0S</meta:editing-duration>
    <dc:title>gdm_linear_axes:encoder</dc:title>
  </office:meta>
</office:document-meta>
</file>