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80456b7e9dae69b20bc3773be97fd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m_linear_axes:lubrication"/><text:bookmark-start text:name="__RefHeading___actuator_lubrication_1"/><text:bookmark-start text:name="actuator_lubrication"/>Actuator lubrication<text:bookmark-end text:name="__RefHeading___actuator_lubrication_1"/><text:bookmark-end text:name="actuator_lubrication"/></text:h>
      <text:p text:style-name="Text_20_body">The linear motor is guided with WON recirculating ball linear guides. The linear guide block are equipped with LF Seals designed to avoid lubrication on the end customer side.</text:p>
      <text:p text:style-name="Text_20_body"><draw:frame draw:style-name="media" draw:name="lf_photo.jpg Legend" text:anchor-type="as-char" draw:z-index="0" svg:width="20.028958333333cm" style:rel-width="100%"><draw:text-box><text:p text:style-name="legendcenter"><draw:frame draw:style-name="media" draw:name="lf_photo.jpg" text:anchor-type="as-char" draw:z-index="0" svg:width="20.028958333333cm" style:rel-width="100%" svg:height="6.3764583333333cm" style:rel-height="scale"><draw:image xlink:href="Pictures/080456b7e9dae69b20bc3773be97fd78.jpg" xlink:type="simple" xlink:show="embed" xlink:actuate="onLoad"/></draw:frame>lf_photo.jpg</text:p></draw:text-box></draw:frame></text:p>
      <text:p text:style-name="Text_20_body">The lubrication is guarantee using porous resin containing lubricant. This lubricant improves drammatically the lurbication interval.<text:line-break/>
The GDM linear stage integrates 2 x H20RUU + LF option. With this technology the carriage can run for very long time without lubrication.<text:line-break/>
Typical value is more than 192 times the standard lubrication interval.<text:line-break/>
<text:line-break/>
<text:span text:style-name="underline">Please do not use grease lubrication in GDM stage. Grease lubrication is not optimal with high speed linear motion.</text:span></text:p>
      <text:h text:style-name="Heading_20_2" text:outline-level="2"><text:bookmark-start text:name="__RefHeading___lf_lubrication_seal_test_2"/><text:bookmark-start text:name="lf_lubrication_seal_test"/>LF lubrication seal test<text:bookmark-end text:name="__RefHeading___lf_lubrication_seal_test_2"/><text:bookmark-end text:name="lf_lubrication_seal_test"/></text:h>
      <text:p text:style-name="Text_20_body">Please see attached information: <text:a xlink:type="simple" xlink:href="https://dokuwiki.nilab.at/lib/exe/fetch.php?media=gdm_linear_axes:lf_seal_tank_2.pdf" text:style-name="Internet_20_link" text:visited-style-name="Visited_20_Internet_20_Link">:gdm_linear_axes:lf_seal_tank_2.pdf</text:a></text:p>
      <text:h text:style-name="Heading_20_2" text:outline-level="2"><text:bookmark-start text:name="__RefHeading___rohs_cerfication_3"/><text:bookmark-start text:name="rohs_cerfication"/>RohS Cerfication<text:bookmark-end text:name="__RefHeading___rohs_cerfication_3"/><text:bookmark-end text:name="rohs_cerfication"/></text:h>
      <text:p text:style-name="Text_20_body">The RoHS cerfication about the LF seal is here: <text:a xlink:type="simple" xlink:href="https://dokuwiki.nilab.at/lib/exe/fetch.php?media=gdm_linear_axes:lf_seal_approved_by_rohs.pdf" text:style-name="Internet_20_link" text:visited-style-name="Visited_20_Internet_20_Link">:gdm_linear_axes:lf_seal_approved_by_rohs.pdf</text:a></text:p>
      <text:h text:style-name="Heading_20_2" text:outline-level="2"><text:bookmark-start text:name="__RefHeading___maintenance_4"/><text:bookmark-start text:name="maintenance"/>Maintenance<text:bookmark-end text:name="__RefHeading___maintenance_4"/><text:bookmark-end text:name="maintenance"/></text:h>
      <text:p text:style-name="Text_20_body">WON guides allow for extended maintenance intervals; provided below are the estimated inspection example schedules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troke [mm]</text:span> </text:p>
          </table:table-cell>
          <table:table-cell office:value-type="string" table:style-name="tablecell">
            <text:p text:style-name="tablealignleft"><text:span text:style-name="Strong_20_Emphasis">Mov/minutes</text:span> </text:p>
          </table:table-cell>
          <table:table-cell office:value-type="string" table:style-name="tablecell">
            <text:p text:style-name="tablealignleft"><text:span text:style-name="Strong_20_Emphasis">Axis duty cycle </text:span> </text:p>
          </table:table-cell>
          <table:table-cell office:value-type="string" table:style-name="tablecell">
            <text:p text:style-name="tablealignleft"><text:span text:style-name="Strong_20_Emphasis">Check intervals</text:span> </text:p>
          </table:table-cell>
        </table:table-row>
        <table:table-row>
          <table:table-cell office:value-type="string" table:style-name="tablecell">
            <text:p text:style-name="tablealignleft">250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7/7 24/24</text:p>
          </table:table-cell>
          <table:table-cell office:value-type="string" table:style-name="tablecell">
            <text:p text:style-name="tablealignleft">2-2,5 years</text:p>
          </table:table-cell>
        </table:table-row>
        <table:table-row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82</text:p>
          </table:table-cell>
          <table:table-cell office:value-type="string" table:style-name="tablecell">
            <text:p text:style-name="tablealignleft">7/7 24/24</text:p>
          </table:table-cell>
          <table:table-cell office:value-type="string" table:style-name="tablecell">
            <text:p text:style-name="tablealignleft">1-1,5 years</text:p>
          </table:table-cell>
        </table:table-row>
      </table:table>
      <text:p text:style-name="Text_20_body"><text:span text:style-name="underline">Please on check activities:</text:span></text:p>
      <text:p text:style-name="Text_20_body">1) Axis smoothness check<text:line-break/>
2) Check the lubrication due to LF seal ⇒ if the lubrication is not effective replace the LF seals with new 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6:02</meta:creation-date>
    <dc:creator>Generated</dc:creator>
    <dc:date>2026-09-08T04::46:02</dc:date>
    <dc:language>en-US</dc:language>
    <meta:editing-cycles>1</meta:editing-cycles>
    <meta:editing-duration>PT0S</meta:editing-duration>
    <dc:title>gdm_linear_axes:lubrication</dc:title>
  </office:meta>
</office:document-meta>
</file>