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5e92786bc8b9b8033d785fb0b7bce2.jpg"/>
  <manifest:file-entry manifest:media-type="image/jpeg" manifest:full-path="Pictures/4e4a5f01bd862fe54ac3eee966a53c41.jpg"/>
  <manifest:file-entry manifest:media-type="image/jpeg" manifest:full-path="Pictures/98d1257b494fd4266a2102c3fd760230.jpg"/>
  <manifest:file-entry manifest:media-type="image/jpeg" manifest:full-path="Pictures/5d6b848862c4baa1a68701610f488d2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iso:b_r_drive"/><text:bookmark-start text:name="__RefHeading___b_r_servo_drive_1"/><text:bookmark-start text:name="b_r_servo_drive"/>B&amp;R Servo Drive<text:bookmark-end text:name="__RefHeading___b_r_servo_drive_1"/><text:bookmark-end text:name="b_r_servo_drive"/></text:h>
      <text:h text:style-name="Heading_20_3" text:outline-level="3"><text:bookmark-start text:name="__RefHeading___acopos_multi_2"/><text:bookmark-start text:name="acopos_multi"/>ACOPOS MULTI<text:bookmark-end text:name="__RefHeading___acopos_multi_2"/><text:bookmark-end text:name="acopos_multi"/></text:h>
      <text:p text:style-name="Text_20_body">Plug-in Module: <text:span text:style-name="Strong_20_Emphasis">ENDAT 8BAC0120.000-1</text:span></text:p>
      <text:p text:style-name="Text_20_body"><text:span text:style-name="Strong_20_Emphasis"><draw:frame draw:style-name="media" draw:name="acopos_multi_1.jpg Legend" text:anchor-type="as-char" draw:z-index="0" svg:width="21.166666666667cm" style:rel-width="100%"><draw:text-box><text:p text:style-name="legendcenter"><draw:frame draw:style-name="media" draw:name="acopos_multi_1.jpg" text:anchor-type="as-char" draw:z-index="0" svg:width="21.166666666667cm" style:rel-width="100%" svg:height="7.7522916666667cm" style:rel-height="scale"><draw:image xlink:href="Pictures/495e92786bc8b9b8033d785fb0b7bce2.jpg" xlink:type="simple" xlink:show="embed" xlink:actuate="onLoad"/></draw:frame>acopos_multi_1.jpg</text:p></draw:text-box></draw:frame></text:span></text:p>
      <text:p text:style-name="Text_20_body">Plug-in Module: <text:span text:style-name="Strong_20_Emphasis">SIN/COS 8BAC0124.000-1</text:span></text:p>
      <text:p text:style-name="Text_20_body"><draw:frame draw:style-name="media" draw:name="acopos_multi_2.jpg Legend" text:anchor-type="as-char" draw:z-index="0" svg:width="21.166666666667cm" style:rel-width="100%"><draw:text-box><text:p text:style-name="legendcenter"><draw:frame draw:style-name="media" draw:name="acopos_multi_2.jpg" text:anchor-type="as-char" draw:z-index="1" svg:width="21.166666666667cm" style:rel-width="100%" svg:height="7.8316666666667cm" style:rel-height="scale"><draw:image xlink:href="Pictures/4e4a5f01bd862fe54ac3eee966a53c41.jpg" xlink:type="simple" xlink:show="embed" xlink:actuate="onLoad"/></draw:frame>acopos_multi_2.jpg</text:p></draw:text-box></draw:frame></text:p>
      <text:h text:style-name="Heading_20_3" text:outline-level="3"><text:bookmark-start text:name="__RefHeading___acopos_3"/><text:bookmark-start text:name="acopos"/>Acopos<text:bookmark-end text:name="__RefHeading___acopos_3"/><text:bookmark-end text:name="acopos"/></text:h>
      <text:p text:style-name="Text_20_body">Plug-in Module:<text:span text:style-name="Strong_20_Emphasis">8AC120.60-1</text:span></text:p>
      <text:p text:style-name="Text_20_body"><draw:frame draw:style-name="media" draw:name="acopos_standard.jpg Legend" text:anchor-type="as-char" draw:z-index="0" svg:width="21.166666666667cm" style:rel-width="100%"><draw:text-box><text:p text:style-name="legendcenter"><draw:frame draw:style-name="media" draw:name="acopos_standard.jpg" text:anchor-type="as-char" draw:z-index="2" svg:width="21.166666666667cm" style:rel-width="100%" svg:height="8.1491666666667cm" style:rel-height="scale"><draw:image xlink:href="Pictures/98d1257b494fd4266a2102c3fd760230.jpg" xlink:type="simple" xlink:show="embed" xlink:actuate="onLoad"/></draw:frame>acopos_standard.jpg</text:p></draw:text-box></draw:frame></text:p>
      <text:h text:style-name="Heading_20_3" text:outline-level="3"><text:bookmark-start text:name="__RefHeading___acopos_p3_4"/><text:bookmark-start text:name="acopos_p3"/>Acopos P3<text:bookmark-end text:name="__RefHeading___acopos_p3_4"/><text:bookmark-end text:name="acopos_p3"/></text:h>
      <text:p text:style-name="Text_20_body">Plug-in Module: <text:span text:style-name="Strong_20_Emphasis">8EAC0152.001-1</text:span></text:p>
      <text:p text:style-name="Text_20_body"><draw:frame draw:style-name="media" draw:name="acopos_p3.jpg Legend" text:anchor-type="as-char" draw:z-index="0" svg:width="21.166666666667cm" style:rel-width="100%"><draw:text-box><text:p text:style-name="legendcenter"><draw:frame draw:style-name="media" draw:name="acopos_p3.jpg" text:anchor-type="as-char" draw:z-index="3" svg:width="21.166666666667cm" style:rel-width="100%" svg:height="8.73125cm" style:rel-height="scale"><draw:image xlink:href="Pictures/5d6b848862c4baa1a68701610f488d2c.jpg" xlink:type="simple" xlink:show="embed" xlink:actuate="onLoad"/></draw:frame>acopos_p3.jpg</text:p></draw:text-box></draw:frame></text:p>
      <text:h text:style-name="Heading_20_3" text:outline-level="3"><text:bookmark-start text:name="__RefHeading___encoder_configuration_5"/><text:bookmark-start text:name="encoder_configuration"/>Encoder configuration<text:bookmark-end text:name="__RefHeading___encoder_configuration_5"/><text:bookmark-end text:name="encoder_configuration"/></text:h>
      <text:p text:style-name="Text_20_body">Incremental encoder (ncINC) with <text:span text:style-name="Strong_20_Emphasis">ParID 109</text:span> = 16384 (Intrpolation factor)</text:p>
      <text:h text:style-name="Heading_20_3" text:outline-level="3"><text:bookmark-start text:name="__RefHeading___motor_phases_6"/><text:bookmark-start text:name="motor_phases"/>Motor phases<text:bookmark-end text:name="__RefHeading___motor_phases_6"/><text:bookmark-end text:name="motor_phases"/></text:h>
      <text:p text:style-name="Text_20_body">V and W phase invert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3:55</meta:creation-date>
    <dc:creator>Generated</dc:creator>
    <dc:date>2026-09-08T10::03:55</dc:date>
    <dc:language>en-US</dc:language>
    <meta:editing-cycles>1</meta:editing-cycles>
    <meta:editing-duration>PT0S</meta:editing-duration>
    <dc:title>green_drive_iso:b_r_drive</dc:title>
  </office:meta>
</office:document-meta>
</file>