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fc2f7103f6f9f583e4da656b9fae35d.jpg"/>
  <manifest:file-entry manifest:media-type="image/jpeg" manifest:full-path="Pictures/ff463b5b339354d5b75888aff70721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biss_c"/><text:bookmark-start text:name="__RefHeading___biss-c_encoder_interface_1"/><text:bookmark-start text:name="biss-c_encoder_interface"/>BISS-C Encoder interface<text:bookmark-end text:name="__RefHeading___biss-c_encoder_interface_1"/><text:bookmark-end text:name="biss-c_encoder_interface"/></text:h>
      <text:p text:style-name="Text_20_body">Please contact NiLAB to buy the programming cable and software to change the standard configuration.<text:line-break/>
Encoder BISS-C position correpsonds to single turn absolute value where single turn is related to 60mm of linear displacement.</text:p>
      <text:h text:style-name="Heading_20_2" text:outline-level="2"><text:bookmark-start text:name="__RefHeading___standard_configuration_2"/><text:bookmark-start text:name="standard_configuration"/>Standard configuration<text:bookmark-end text:name="__RefHeading___standard_configuration_2"/><text:bookmark-end text:name="standard_configuration"/></text:h>
      <text:p text:style-name="Text_20_body">Interpolator is set to 8192 pulses/revolution corresponding to 60/8192 = 7,32 microns of resolution<text:line-break/>
This resolution is on the AB TTL 5V digital output signal.</text:p>
      <text:p text:style-name="Text_20_body"><draw:frame draw:style-name="media" draw:name="biss_c_img_2.jpg Legend" text:anchor-type="as-char" draw:z-index="0" svg:width="21.166666666667cm" style:rel-width="100%"><draw:text-box><text:p text:style-name="legendcenter"><draw:frame draw:style-name="media" draw:name="biss_c_img_2.jpg" text:anchor-type="as-char" draw:z-index="0" svg:width="21.166666666667cm" style:rel-width="100%" svg:height="13.096875cm" style:rel-height="scale"><draw:image xlink:href="Pictures/ffc2f7103f6f9f583e4da656b9fae35d.jpg" xlink:type="simple" xlink:show="embed" xlink:actuate="onLoad"/></draw:frame>biss_c_img_2.jpg</text:p></draw:text-box></draw:frame></text:p>
      <text:p text:style-name="Text_20_body">Additional resolution can be selected : 4096, 2048, 1024 pulses/revolution.</text:p>
      <text:p text:style-name="Text_20_body"><draw:frame draw:style-name="media" draw:name="biss_c_img_3.jpg Legend" text:anchor-type="as-char" draw:z-index="0" svg:width="21.166666666667cm" style:rel-width="100%"><draw:text-box><text:p text:style-name="legendcenter"><draw:frame draw:style-name="media" draw:name="biss_c_img_3.jpg" text:anchor-type="as-char" draw:z-index="1" svg:width="21.166666666667cm" style:rel-width="100%" svg:height="13.202708333333cm" style:rel-height="scale"><draw:image xlink:href="Pictures/ff463b5b339354d5b75888aff70721c0.jpg" xlink:type="simple" xlink:show="embed" xlink:actuate="onLoad"/></draw:frame>biss_c_img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2</meta:creation-date>
    <dc:creator>Generated</dc:creator>
    <dc:date>2026-09-08T10::03:22</dc:date>
    <dc:language>en-US</dc:language>
    <meta:editing-cycles>1</meta:editing-cycles>
    <meta:editing-duration>PT0S</meta:editing-duration>
    <dc:title>green_drive_iso:biss_c</dc:title>
  </office:meta>
</office:document-meta>
</file>